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lang.en_ifm" style:family="paragraph" style:name="ifm_p_mt.4.23mm_lang.en_ifm" style:parent-style-name="Basis">
      <style:paragraph-properties fo:margin-top="4.23mm"/>
      <style:text-properties fo:language="en"/>
    </style:style>
    <style:style style:class="text" style:display-name="ifm_p_lang.en_ifm" style:family="paragraph" style:name="ifm_p_lang.en_ifm" style:parent-style-name="Basis">
      <style:paragraph-properties/>
      <style:text-properties fo:language="en"/>
    </style:style>
    <style:style style:class="text" style:display-name="ifm_p_mt.3.7mm_lang.en_ifm" style:family="paragraph" style:name="ifm_p_mt.3.7mm_lang.en_ifm" style:parent-style-name="Basis">
      <style:paragraph-properties fo:margin-top="3.7mm"/>
      <style:text-properties fo:language="en"/>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mt.4.23mm_ifm" style:family="paragraph" style:name="ifm_p_mt.4.23mm_ifm" style:parent-style-name="Basis">
      <style:paragraph-properties fo:margin-top="4.23mm"/>
      <style:text-properties/>
    </style:style>
    <style:style style:class="text" style:display-name="ifm_span_font.italic_ifm" style:family="text" style:name="ifm_span_font.italic_ifm">
      <style:text-properties fo:font-style="italic"/>
    </style:style>
    <style:style style:class="text" style:display-name="ifm_span_font.bold_mt.4.23mm_lang.en_ifm" style:family="text" style:name="ifm_span_font.bold_mt.4.23mm_lang.en_ifm">
      <style:text-properties fo:font-weight="bold" fo:language="en"/>
    </style:style>
    <style:style style:class="text" style:display-name="ifm_span_font.italic_lang.en_ifm" style:family="text" style:name="ifm_span_font.italic_lang.en_ifm">
      <style:text-properties fo:font-style="italic" fo:language="en"/>
    </style:style>
    <style:style style:class="text" style:display-name="ifm_span_font.superscript_ifm" style:family="text" style:name="ifm_span_font.superscript_ifm">
      <style:text-properties style:text-position="super 7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886</text:p>
          </table:table-cell>
        </table:table-row>
        <table:table-row table:style-name="staatscourant.koprow1">
          <table:covered-table-cell/>
          <table:covered-table-cell/>
          <table:table-cell office:value-type="string" table:style-name="staatscourant.publicatiedatumcel">
            <text:p>26 jul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van de Minister van Sociale Zaken en Werkgelegenheid van
18 juli 2023, nr. 2023-0000434587, tot bekendmaking van de kaderovereenkomst
inzake de toepassing van artikel 16, lid 1, van Verordening (EG) nr. 883/2004
in gevallen van gewoonlijk grensoverschrijdend telewerk</text:h>
      <text:p text:style-name="ifm_p_mt.3.7mm_ifm">De Minister van Sociale Zaken en Werkgelegenheid,</text:p>
      <text:p text:style-name="ifm_p_mt.3.7mm_ifm">Gelet op artikel 16, eerste lid, van
Verordening (EG) nr. 883/2004 van het Europees Parlement en de Raad van
29 april 2004 betreffende de coördinatie van de
socialezekerheidsstelsels</text:p>
      <text:p text:style-name="ifm_p_mt.3.7mm_indent.0mm_ifm">Deelt mede:</text:p>
      <text:p text:style-name="ifm_p_mt.3.7mm_ifm">dat de als bijlage 1 bij deze mededeling opgenomen kaderovereenkomst inzake
de toepassing van artikel 16, lid 1, van Verordening (EG) nr. 883/2004 in
gevallen van gewoonlijk grensoverschrijdend telewerk (<text:span text:style-name="ifm_span_font.italic_ifm">Framework Agreement on the application of Article 16 (1) of
Regulation (EC) No. 883/2004 in cases of habitual cross-border
telework</text:span>) op 6 juni 2023 is ondertekend door de Minister van Sociale
Zaken en Werkgelegenheid.</text:p>
      <text:p text:style-name="ifm_p_mt.3.7mm_ifm">De (niet officiële) vertaling van deze kaderovereenkomst is als bijlage 2
bij deze mededeling opgenomen.</text:p>
      <text:p text:style-name="ifm_p_mt.3.7mm_ifm">Deze mededeling zal met de toelichting en de bijlagen in de Staatscourant
worden geplaatst.</text:p>
      <text:p text:style-name="ifm_p_font.italic_mt.3.7mm_ifm">De Minister voor Sociale Zaken en Werkgelegenheid,<text:line-break/>namens
deze,<text:line-break/><text:line-break/>C.<text:s/>Herstel<text:line-break/>Directeur-Generaal Sociale Zekerheid en
Integratie</text:p>
      <text:h text:style-name="ifm_p_font.bold_mt.5.08mm_page.break-before_ifm" text:outline-level="3">BIJLAGE<text:s/>1<text:s/>BIJ DE MEDEDELING VAN DE MINISTER VAN SOCIALE ZAKEN EN WERKGELEGENHEID
VAN 18 JULI 2023, nr. 2023-0000434587, TOT BEKENDMAKING VAN DE
KADEROVEREENKOMST INZAKE DE TOEPASSING VAN ARTIKEL 16, LID 1, VAN VERORDENING
(EG) nr. 883/2004 IN GEVALLEN VAN GEWOONLIJK GRENSOVERSCHRIJDEND
TELEWERK</text:h>
      <text:p text:style-name="ifm_p_mt.4.23mm_lang.en_ifm"><text:span text:style-name="ifm_span_font.bold_mt.4.23mm_lang.en_ifm">Framework Agreement on the application of
Article 16 (1) of Regulation (EC) No. 883/2004 in cases of habitual
cross-border telework</text:span> </text:p>
      <text:p text:style-name="ifm_p_lang.en_ifm">(1)  <text:span text:style-name="ifm_span_font.italic_lang.en_ifm">Given the</text:span> flexibilization and
digitalization of the labour market as well as the increase in cross-border
telework since the Covid-19 pandemic, telework has become a structural way of
working for many workers;</text:p>
      <text:p text:style-name="ifm_p_lang.en_ifm">(2)  <text:span text:style-name="ifm_span_font.italic_lang.en_ifm"> In the light</text:span> that Regulation
(EC) No 883/2004 was concluded when telework was performed less commonly;</text:p>
      <text:p text:style-name="ifm_p_lang.en_ifm">(3)  <text:span text:style-name="ifm_span_font.italic_lang.en_ifm">Given the desire</text:span> to mitigate the
effect of cross-border telework on the applicable legislation in social
security in the short term;</text:p>
      <text:p text:style-name="ifm_p_lang.en_ifm">(4)  <text:span text:style-name="ifm_span_font.italic_lang.en_ifm">Given the wide variety</text:span> of
teleworkers and the complexity of realizing this desire with regard to such a
diverse group of persons in the short-term;</text:p>
      <text:p text:style-name="ifm_p_lang.en_ifm">(5)  <text:span text:style-name="ifm_span_font.italic_lang.en_ifm">Bearing in mind</text:span> that Article
16 (1) of Regulation (EC) No 883/2004 provides for the option of exceptions
from the applicable legislation specified under Title II of this
Regulation;</text:p>
      <text:p text:style-name="ifm_p_lang.en_ifm">(6)  <text:span text:style-name="ifm_span_font.italic_lang.en_ifm">Agreeing on</text:span> conditions under
which requests for exceptions to Article 13 (1) (a) of Regulation (EC)
No 883/2004 due to habitual cross-border telework should be facilitated as much
as possible;</text:p>
      <text:p text:style-name="ifm_p_mt.3.7mm_lang.en_ifm">the competent authorities or the institutions designated by
the signatory States conclude the following Framework Agreement:</text:p>
      <text:h text:style-name="ifm_p_font.bold_mt.5.08mm_page.keep-with-next_ifm" text:outline-level="4">Article<text:s/>1<text:s/>Definitions</text:h>
      <text:p text:style-name="ifm_p_mt.4.23mm_lang.en_ifm">For the purposes of this Framework Agreement:</text:p>
      <text:p text:style-name="ifm_p_ifm">(a)  <text:span text:style-name="ifm_span_font.italic_ifm">‘Basic Regulation’</text:span> means Regulation (EC) No 883/2004;</text:p>
      <text:p text:style-name="ifm_p_ifm">(b)  <text:span text:style-name="ifm_span_font.italic_ifm">‘Implementing Regulation’</text:span> means Regulation (EC) No 987/2009;</text:p>
      <text:p text:style-name="ifm_p_ifm">(c)  <text:span text:style-name="ifm_span_font.italic_ifm">‘Cross-border telework’</text:span> is an activity which can be pursued from any location and
could be performed at the employer’s premises or place of business and:</text:p>
      <text:p text:style-name="ifm_p_lang.en_ifm">1.  is carried out in a Member State or Member States other than
the one in which the employer’s premises or the place of business are situated
and</text:p>
      <text:p text:style-name="ifm_p_lang.en_ifm">2.  is based on information technology to remain connected to the
employer’s or business’s working environment as well as stakeholders/clients in
order to fulfil the employee’s tasks assigned by the employer or clients, in
case of self-employed persons;</text:p>
      <text:p text:style-name="ifm_p_ifm">(d)  <text:span text:style-name="ifm_span_font.italic_ifm">‘EESSI’</text:span> means Electronic Exchange of Social Security
Information;</text:p>
      <text:p text:style-name="ifm_p_ifm">(e)  <text:span text:style-name="ifm_span_font.italic_ifm">‘Residence’</text:span> means residence as referred to in Article 1 (j) of the Basic
Regulation;</text:p>
      <text:h text:style-name="ifm_p_font.bold_mt.5.08mm_page.keep-with-next_ifm" text:outline-level="4">Article<text:s/>2<text:s/>Scope </text:h>
      <text:p text:style-name="ifm_p_mt.4.23mm_lang.en_ifm">(1)  Unless otherwise provided in this Article, this Framework
Agreement covers all persons to whom Article 16 (1) of the Basic Regulation can
be applied, provided that their residence is in a signatory State and the
registered office or place of business of the undertaking or employer is
situated in one other signatory State.</text:p>
      <text:p text:style-name="ifm_p_lang.en_ifm">(2)  This Framework Agreement covers persons to whom the
legislation of the State of residence would be applicable as a result of
habitual cross-border telework in application of Article 13 (1) (a) of the
Basic Regulation in conjunction with Article 14 (8) and 14 (10) of the
Implementing Regulation and who are employed by one or more undertakings or
employers (hereinafter only referred to as ‘the employer’) which have their
registered office or place of business in only one other signatory State.</text:p>
      <text:p text:style-name="ifm_p_lang.en_ifm">(3)  Without prejudice to Article 6, this Framework Agreement
shall not cover persons who:</text:p>
      <text:p text:style-name="ifm_p_lang.en_ifm">(i)  habitually pursue an activity other than cross-border
telework in the State of residence and/or</text:p>
      <text:p text:style-name="ifm_p_lang.en_ifm">(ii)  habitually pursue an activity in a state other than those
mentioned in paragraph 1 and/or</text:p>
      <text:p text:style-name="ifm_p_lang.en_ifm">(iii)  are self-employed.</text:p>
      <text:h text:style-name="ifm_p_font.bold_mt.5.08mm_page.keep-with-next_ifm" text:outline-level="4">Article<text:s/>3<text:s/>Applicable legislation </text:h>
      <text:p text:style-name="ifm_p_mt.4.23mm_lang.en_ifm">Upon request, a person who carries out habitual cross-border
telework within the meaning of Article 1 of this Framework Agreement and is
covered by Article 2, will be subject on the basis of Article 16 (1) of the
Basic Regulation to the legislation of the State in which the employer has his
registered office or place of business, provided that the cross-border telework
in the State of residence is less than 50% of the total working time.</text:p>
      <text:h text:style-name="ifm_p_font.bold_mt.5.08mm_page.keep-with-next_ifm" text:outline-level="4">Article<text:s/>4<text:s/>Procedure </text:h>
      <text:p text:style-name="ifm_p_mt.4.23mm_lang.en_ifm">(1)  A request under Article 3 of this Framework Agreement shall
be submitted in accordance with Article 18 of the Implementing Regulation.</text:p>
      <text:p text:style-name="ifm_p_lang.en_ifm">(2)  This Framework Agreement does not cover a request, as
referred to in paragraph 1, if such a request concerns a period prior before
the 1<text:span text:style-name="ifm_span_font.superscript_ifm">st</text:span> of July 2023.</text:p>
      <text:p text:style-name="ifm_p_lang.en_ifm">(3)  Without prejudice to paragraph 2 and Article 6, this
Framework Agreement shall not cover a request as referred to in paragraph 1, if
such a request concerns a period prior to the date on which the request was
submitted, unless during this period social security contributions were paid
into or the employee was otherwise covered by the social security scheme of the
signatory State in which the employer has his registered office or place of
business, and:</text:p>
      <text:p text:style-name="ifm_p_lang.en_ifm">(i)  the requested period prior to the date on which the request
was submitted does not exceed three months, or</text:p>
      <text:p text:style-name="ifm_p_lang.en_ifm">(ii)  such request is submitted no later than 30 June 2024 and the
period prior to the date on which the request was submitted does not exceed
twelve months.</text:p>
      <text:p text:style-name="ifm_p_lang.en_ifm">(4)  An agreement under Article 3 of this Framework Agreement may
be applied for a maximum of 3 years at a time, with extensions possible upon a
new request.</text:p>
      <text:p text:style-name="ifm_p_lang.en_ifm">(5)  The exchange of information concerning the individual cases
under this Framework Agreement shall take place between the competent bodies
via EESSI using LA_BUC_01 where the agreement of the signatory State of
residence could be considered as pre-given.</text:p>
      <text:p text:style-name="ifm_p_lang.en_ifm">(6)  The competent institution of the signatory State whose
legislation is applicable shall provide an attestation (PD A1) in accordance
with Article 19 of the Implementing Regulation.</text:p>
      <text:h text:style-name="ifm_p_font.bold_mt.5.08mm_page.keep-with-next_ifm" text:outline-level="4">Article<text:s/>5<text:s/>Depository State </text:h>
      <text:p text:style-name="ifm_p_mt.4.23mm_lang.en_ifm">(1)  A signatory State will be appointed as depository State which
will:</text:p>
      <text:p text:style-name="ifm_p_lang.en_ifm">(i)  collect all signed copies of this Framework Agreement;</text:p>
      <text:p text:style-name="ifm_p_lang.en_ifm">(ii)  duly publish the Framework Agreement and;</text:p>
      <text:p text:style-name="ifm_p_lang.en_ifm">(iii)  inform all signatory States of relevant information.</text:p>
      <text:p text:style-name="ifm_p_lang.en_ifm">(2)  The signatory States shall forward to the depository State
the Agreement signed by the competent authority or the institution designated
by the signatory State.</text:p>
      <text:h text:style-name="ifm_p_font.bold_mt.5.08mm_page.keep-with-next_ifm" text:outline-level="4">Article<text:s/>6<text:s/>Final Provisions </text:h>
      <text:p text:style-name="ifm_p_mt.4.23mm_lang.en_ifm">(1)  This Framework Agreement does not affect the possibility of
concluding an individual agreement on the basis of Article 16 (1) of the Basic
Regulation in situations, which are not covered by Articles 2 to 4 in which the
special situation of habitual cross-border telework could be taken into account
on an individual basis. The signatory States agree that the lack of a concrete
end date for structural [non-temporary] cross-border telework in such cases
will not be used as a reason to refuse the conclusion of an individual
agreement, which falls out of scope of this Framework Agreement, under Article
16 (1) of the Basic Regulation as an exception to Article 13 of the Basic
Regulation.</text:p>
      <text:p text:style-name="ifm_p_lang.en_ifm">(2)  This Framework Agreement shall enter into force on 1st of
July 2023 as long as at least two States have signed it. It is concluded for a
period of 5 years and shall be automatically extended each time for another 5
years.</text:p>
      <text:p text:style-name="ifm_p_lang.en_ifm">(3)  In case a signatory State signs this Agreement at a later
stage, it shall take effect for said State on the 1st of the month following
the signature.</text:p>
      <text:p text:style-name="ifm_p_lang.en_ifm">(4)  Any of the signatory States may terminate its adherence to
the agreement by giving 3 months' written notice to the Depository State.</text:p>
      <text:p text:style-name="ifm_p_lang.en_ifm">(5)  This Framework Agreement may be terminated by agreement of
all signatory States.</text:p>
      <text:p text:style-name="ifm_p_lang.en_ifm">(6)  The expiry of this Framework Agreement shall not affect the
validity of agreements concluded on the basis of Article 3 as long as the
prevailing facts do not change.</text:p>
      <text:p text:style-name="ifm_p_mt.3.7mm_ifm"> Done at The Hague on 6 June 2023</text:p>
      <text:p text:style-name="ifm_p_ifm">by the competent authority of the Netherlands, the Minister of Social Affairs ans Employment C.E.G. van Gennip</text:p>
      <text:h text:style-name="ifm_p_font.bold_mt.5.08mm_page.keep-with-next_ifm" text:outline-level="4">Explanatory Memorandum to the Framework Agreement on the application of
Article 16 (1) of Regulation (EC) No. 883/2004 in cases of habitual
cross-border telework</text:h>
      <text:h text:style-name="ifm_p_font.bold-italic_mt.5.08mm_page.keep-with-next_ifm" text:outline-level="5">1.<text:s/>Objective of this agreement</text:h>
      <text:p text:style-name="ifm_p_mt.4.23mm_lang.en_ifm">Cross-border telework is not in itself a new phenomenon but
since the COVID-19 pandemic it now affects a very large group of workers. It
may have a big impact on which competent Member State is competent for the
social security of a person. That is why a reflection is warranted on how the
conflict rules of the Regulations on social security n° 883/2004 and 987/2009
must be applied on this way of working and if the outcome of these conflict
rules is opportune and in line with the freedom of movement and the internal
market. The sanitary measures during the COVID-19 pandemic (mandatory/strongly
recommended telework) forced employers to allow telework and employees to take
it up. This resulted in an explosive accrual of telework. This (partial)
telework still persists as a permanent new way of work. Specific measures have
been taken during the pandemic and the ensuing period to avoid a change of the
competent State for the social security of the worker due to accrued
telework<text:note text:id="n1" text:note-class="footnote"><text:note-citation text:label="1 ">1</text:note-citation><text:note-body><text:p text:style-name="ifm_p_font.normal_size.6.93pt_mt..5mm_indent.-0.1161in_mleft.0.1161in_ifm">https://ec.europa.eu/social/main.jsp?catId=868&amp;langId=en</text:p></text:note-body></text:note>. These no-impact measures apply up to and including the 30<text:span text:style-name="ifm_span_font.superscript_ifm">th</text:span>
of June 2023.</text:p>
      <text:p text:style-name="ifm_p_lang.en_ifm">Since the physical place of work is a decisive criterion with
regard to the applicable social security legislation, teleworking in the Member
State of residence may lead to a change in social security legislation if a
person does not reside in the state of the employer's premises. This will be
the case, for example, as soon as the telework in the state of residence
amounts to a share of 25%.</text:p>
      <text:p text:style-name="ifm_p_lang.en_ifm">In order to take account of the changed working patterns,
this framework Agreement offers a solution which combines the interests of the
workers, the employers, and the social security institutions to face the
reality of telework until the coordinating Regulations on social security will
be adapted. It lays down the rules for the efficient and timely conclusion of
individual article 16 agreements for the cases in its scope.</text:p>
      <text:h text:style-name="ifm_p_font.bold-italic_mt.5.08mm_page.keep-with-next_ifm" text:outline-level="5">2.<text:s/>Nature of this agreement</text:h>
      <text:p text:style-name="ifm_p_mt.4.23mm_lang.en_ifm">The signatory Member states agree on how to assess individual
requests submitted: which Member State will be competent and under which
conditions the agreement will be given. It entails a mechanism where the
signatory Member States pre-give their agreement (fix their policy) and no
regular request-agreement procedure is needed to conclude the individual
agreement based on Article 16 of Regulation 883/2004. The juridical basis of
the determination of the legislation applicable remains the individual
on-request derogation, only the procedure is simplified and legal certainty is
offered in advance.</text:p>
      <text:p text:style-name="ifm_p_lang.en_ifm">When an Article 16 request is submitted and accepted, the
special rule of the framework agreement is applied. When no Article 16 request
is submitted, the normal conflict rules determine the competent Member State
and the Member State of the residence of the worker must be informed of the
cross-border activities. In other words, the employee/employer are offered the
possibility to opt-in to the rules proposed by the Framework Agreement by
requesting an exception on the basis of Article 16 of the Basic
Regulation.</text:p>
      <text:h text:style-name="ifm_p_font.italic_mt.5.08mm_page.keep-with-next_ifm" text:outline-level="6">Article<text:s/>1:<text:s/>definition</text:h>
      <text:p text:style-name="ifm_p_mt.4.23mm_lang.en_ifm">This article contains a definition for the purposes of
determining the applicable legislation (competent Member State for social
security). This general definition encompasses telework activities by employees
and self-employed persons, but the latter are excluded from the scope of this
Framework Agreement (Article 2(3)(iii)).</text:p>
      <text:p text:style-name="ifm_p_lang.en_ifm">The main characteristic of telework is that the employee or
self-employed person can carry out their work activity from any location all
over Europe and it is thus completely location-independent. This distinguishes
telework from all other activities that require or imply the work activity to
be carried out at a certain place.</text:p>
      <text:p text:style-name="ifm_p_lang.en_ifm">A digital connection (IT link) with the company’s
infrastructure is an integral part of the definition of working remotely as a
teleworker. The teleworker needs to remain connected to the employer´s working
environment to fulfill the tasks assigned. This IT link must be normally and
habitually present but not necessarily during a 100% of the working time (e.g.
reading materials or offline grading of tests by a professor). This entails
that, as a rule, manual activities outside the employer’s premises or business
place do not fall within the scope of the definition.</text:p>
      <text:h text:style-name="ifm_p_font.italic_mt.5.08mm_page.keep-with-next_ifm" text:outline-level="6">Article<text:s/>2:<text:s/>scope</text:h>
      <text:p text:style-name="ifm_p_mt.4.23mm_lang.en_ifm">An Article 16 agreement implies that an exception is made to
the regular conflict rules in Title II of Regulation 883/2004 between the
Member State which is competent via these conflict rules and the Member State
which requests to become competent. This Framework Agreement covers employees
who habitually work in different Member State and whose competent Member State
is determined via Article 13(1) of Regulation 883/2004. This article designates
the Member State where the employer is established (the statutory seat) or the
Member State of residence of the person. The Framework agreement thus only
applies to persons whose State of residence and the State where their employer
is established are both signatory States.</text:p>
      <text:p text:style-name="ifm_p_lang.en_ifm">The Framework Agreement applies to persons who telework in
their Member State of residence 25% or more of their total working time and for
whom the Member State of residence thus becomes competent under the normal
rules of Title II of the Basic Regulation. Only employees who are employed by
one single employer (or several employers all situated in the same Member
State) are covered.</text:p>
      <text:p text:style-name="ifm_p_lang.en_ifm">The Framework agreement only encompasses persons who
habitually work in the State where the statutory seat of their employer is
established and telework in their State of residence, without pursuing other
activities than telework there.</text:p>
      <text:p text:style-name="ifm_p_lang.en_ifm"><text:span text:style-name="ifm_span_font.italic_lang.en_ifm">Francis is teleworking from his residence
Belgium 40% of his working time and is working 60% in the Netherlands at the
premises [branch] of his employer which has its statutory seat in
Germany.</text:span> </text:p>
      <text:p text:style-name="ifm_p_lang.en_ifm">As Francis works outside of the signatory State where the
statutory seat [registered office or place of business] of his employer is
situated the Framework Agreement does not apply.</text:p>
      <text:p text:style-name="ifm_p_lang.en_ifm"><text:span text:style-name="ifm_span_font.italic_lang.en_ifm">Lena is teleworking from her residence in
Italy for 40% of her working time and is working 60% of her working time in
Austria at statutory seat of her employer.</text:span> </text:p>
      <text:p text:style-name="ifm_p_lang.en_ifm">Provided that both Italy and Austria are signatory States,
the application of this Framework Agreement can be requested, resulting in the
application of Austrian legislation.</text:p>
      <text:h text:style-name="ifm_p_font.italic_mt.5.08mm_page.keep-with-next_ifm" text:outline-level="6">Article<text:s/>3:<text:s/>applicable legislation</text:h>
      <text:p text:style-name="ifm_p_mt.4.23mm_lang.en_ifm">When a request is submitted for a person, the signatory
Member States conclude an Article 16 agreement derogating from Article 13(1)(a)
designating the Member State where the employer(s) is situated as competent,
provided that the amount of telework in the Member State of residence is less
than 50% of the total working time of that employee. If a person works in the
employ of several employers, the total working time of every employer combined
will be used as a reference. This implies that the majority of the working time
is pursued in the Member State where the employer(s) is situated.</text:p>
      <text:p text:style-name="ifm_p_lang.en_ifm">The cross-border telework must be agreed between employer and
employee formally or informally. The request for the application of the
Framework agreement must be made in consent between them.</text:p>
      <text:h text:style-name="ifm_p_font.italic_mt.5.08mm_page.keep-with-next_ifm" text:outline-level="6">Article<text:s/>4:<text:s/>procedure</text:h>
      <text:p text:style-name="ifm_p_mt.4.23mm_lang.en_ifm">Article 18 of the Implementing Regulation states that a
request by the employer or the person shall be submitted in the Member State,
whose legislation the employee or person concerned requests to be applied. This
means that the request must be filed with the competent institution of the
Member State where the employer has its statutory seat.</text:p>
      <text:h text:style-name="ifm_p_font.underline_mt.3.7mm_page.keep-with-next_ifm" text:outline-level="6">Flexibility</text:h>
      <text:p text:style-name="ifm_p_mt.3.7mm_lang.en_ifm">The signatory States are aware that a period of adjustment to
the reality of telework merits some flexibility. The central point of view is
that any request must be made <text:span text:style-name="ifm_span_font.italic_lang.en_ifm">pro futuro.</text:span>
Nonetheless there are situations that warrant flexibility.</text:p>
      <text:p text:style-name="ifm_p_lang.en_ifm">Paragraph 2 of the Framework agreement clarifies that a
request submitted that includes a past period cannot go back further in time
than the entry into force of the Framework Agreement for both signatory States
concerned. In other words this Framework Agreement produces no effects prior to
the date of entry into force.</text:p>
      <text:p text:style-name="ifm_p_lang.en_ifm">Paragraph 3 details the cases where flexibility is warranted
and provides for two possibilities which allow a request to be submitted that
includes a past period, provided that contributions have already been paid in
the signatory State of the employer.</text:p>
      <text:p text:style-name="ifm_p_lang.en_ifm">–  First, under (i) a general provision that allows for a
request to include a past period up to 3 months.</text:p>
      <text:p text:style-name="ifm_p_lang.en_ifm">–  Secondly, under (ii) a one-shot provision for a year starting
from the 1<text:span text:style-name="ifm_span_font.superscript_ifm">st</text:span> of July 2023 up to and including the 30<text:span text:style-name="ifm_span_font.superscript_ifm">th</text:span> of
June 2024. This period immediately follows the transitional period installed by
the Administrative Commission (AC 125/22REV3).</text:p>
      <text:p text:style-name="ifm_p_lang.en_ifm">–  During this period requests can be submitted for a past
period up to 12 months, but may not include a period prior to the entry into
force of the Framework Agreement.</text:p>
      <text:p text:style-name="ifm_p_mt.3.7mm_lang.en_ifm">Request that only include a future period following the
submission are in no way impacted by the paragraphs (2) and (3) in Article
4.</text:p>
      <text:p text:style-name="ifm_p_lang.en_ifm">Request that do not fall under paragraphs (2) and (3) in
Article 4 that include a past period will be processed as a regular Article 16
request in line with Article 6 (1).</text:p>
      <text:p text:style-name="ifm_p_lang.en_ifm"><text:span text:style-name="ifm_span_font.italic_lang.en_ifm">Mark is working in France for a French
employer since 2018. He has always worked 2 days from home in Germany and has
been subject to the German scheme since 2018 (substantial activity). On the 1st
of January 2025 his employer asks for a derogation under the Framework
Agreement for the coming two years.</text:span> </text:p>
      <text:p text:style-name="ifm_p_lang.en_ifm">The Framework Agreement applies and therefor the agreement is
considered pre-given allowing France to immediately issue the A1 certificate as
competent Member State</text:p>
      <text:p text:style-name="ifm_p_lang.en_ifm"><text:span text:style-name="ifm_span_font.italic_lang.en_ifm">Mark’s colleague Steven is working in
France for a French employer since 2018. He has always worked 2 days from home
in Germany and has been subject to the German scheme since 2018 (substantial
activity). On the 1st of January 2025 his employer asks for a derogation under
the Framework Agreement a two year period concerning the 1<text:span text:style-name="ifm_span_font.superscript_ifm">st</text:span> of
October 2024 up to the 1<text:span text:style-name="ifm_span_font.superscript_ifm">st</text:span> of October 2026.</text:span> </text:p>
      <text:p text:style-name="ifm_p_lang.en_ifm">The Framework Agreement does not apply as the request
concerns a past period and contributions have been paid in the German
Scheme<text:note text:id="n2" text:note-class="footnote"><text:note-citation text:label="2 ">2</text:note-citation><text:note-body><text:p text:style-name="ifm_p_font.normal_size.6.93pt_mt..5mm_indent.-0.1161in_mleft.0.1161in_ifm">This request will be considered as an individual Article 16 where
competent institution in the signatory State of the Employer can only issue the
A1 certificate after it receives the explicit consent by the competent
institution in the signatory State of residence.</text:p></text:note-body></text:note>.</text:p>
      <text:p text:style-name="ifm_p_lang.en_ifm"><text:span text:style-name="ifm_span_font.italic_lang.en_ifm">Helena is working in Luxemburg for a
Luxembourgish employer since 2021. She has always worked 2 days from home in
Belgium but has been subject to the Luxembourgish scheme since 2021
(Covid-19/Transition). On the 1<text:span text:style-name="ifm_span_font.superscript_ifm">st</text:span> of January 2025 her employer asks
for a derogation under the FA going back to the 1<text:span text:style-name="ifm_span_font.superscript_ifm">st</text:span> of July 2023 as
her employer has continued to pays social security contributions in
Luxemburg.</text:span> </text:p>
      <text:p text:style-name="ifm_p_lang.en_ifm">The agreement does not apply to Helena as it is submitted
after 30 June 2024 and it concerns a retroactive period for more than three
months nor falls under the transitional provision<text:span text:style-name="ifm_span_font.superscript_ifm">2</text:span>.</text:p>
      <text:p text:style-name="ifm_p_lang.en_ifm">Paragraph 4 limits the period during which the legislation
will be determined per request (and an A1 certificate issued) to a maximum of
three years. If the telework fulfilling the conditions of the Framework
Agreement continues beyond this date, a new request can be submitted.</text:p>
      <text:p text:style-name="ifm_p_lang.en_ifm">If the factual situation changes, this must be notified
immediately by the employer or the employee to the issuing Member State. This
Member State must re-assess the case and, if necessary, withdraw or terminate
the A1 certificate.</text:p>
      <text:p text:style-name="ifm_p_lang.en_ifm">Paragraphs 5 and 6 describe the procedural mechanism by which
the individual Article 16 agreement is concluded. A simplified procedure is put
in place where both Member States pre-give their consent. The competent
institution of the Member State of the employer assesses, upon receipt of the
request, if the conditions of the Framework Agreement are fulfilled. If this is
the case, an A1 certificate is issued (box 3.11 is ticked) and the competent
institution of the Member State of residence is electronically informed via
EESSI.</text:p>
      <text:p text:style-name="ifm_p_lang.en_ifm">If the conditions of the Framework Agreement are not met, the
case is dealt with as a regular Article 16 request. The outcome depends on the
analysis and evaluation of the Member States involved.</text:p>
      <text:h text:style-name="ifm_p_font.italic_mt.5.08mm_page.keep-with-next_ifm" text:outline-level="6">Article<text:s/>5:<text:s/>Depository Member State</text:h>
      <text:p text:style-name="ifm_p_mt.4.23mm_lang.en_ifm">For practical reasons, a depository Member State is
designated. This Member State must be one of the signatory States.</text:p>
      <text:h text:style-name="ifm_p_font.italic_mt.5.08mm_page.keep-with-next_ifm" text:outline-level="6">Article<text:s/>6:<text:s/>Final provisions</text:h>
      <text:p text:style-name="ifm_p_mt.4.23mm_lang.en_ifm">Paragraph 1 stipulates that the signatory Member States will
take into account telework for cases of cross-border telework outside the scope
of the Framework Agreement and will not refuse Article 16 request for the sole
reason that the habitual cross-border telework is anticipated to last for an
indefinite period of time.</text:p>
      <text:p text:style-name="ifm_p_lang.en_ifm">Paragraph 2 fixes the validity period of this Agreement.</text:p>
      <text:p text:style-name="ifm_p_lang.en_ifm">Paragraph 3 regulates the situation where a State signs the
Framework Agreement at a stage where it has already entered into force for at
least two other signatory States.</text:p>
      <text:p text:style-name="ifm_p_lang.en_ifm">Paragraph 4 regulates the termination by an individual
signatory State.</text:p>
      <text:p text:style-name="ifm_p_lang.en_ifm">Paragraph 5 regulates the termination of the Framework
Agreement itself by all signatory States.</text:p>
      <text:p text:style-name="ifm_p_lang.en_ifm">Paragraph 6 states that an issued A1 certificate and the
underlying Article 16 agreement, concluded before the termination of the
Framework Agreement, will remain valid till the expiry date indicated on the A1
certificate (provided that the factual situation does not change).</text:p>
      <text:h text:style-name="ifm_p_font.bold_mt.5.08mm_page.break-before_ifm" text:outline-level="3">BIJLAGE<text:s/>2<text:s/>BIJ DE MEDEDELING VAN DE MINISTER VAN SOCIALE ZAKEN EN WERKGELEGENHEID
VAN 18 JULI 2023, nr. 2023-0000434587, TOT BEKENDMAKING VAN DE
KADEROVEREENKOMST INZAKE DE TOEPASSING VAN ARTIKEL 16, LID 1, VAN VERORDENING
(EG) nr. 883/2004 IN GEVALLEN VAN GEWOONLIJK GRENSOVERSCHRIJDEND
TELEWERK</text:h>
      <text:p text:style-name="ifm_p_mt.4.23mm_ifm"><text:span text:style-name="ifm_span_font.bold_mt.4.23mm_ifm">Vertaling van kaderovereenkomst en toelichting (niet
officieel)</text:span> </text:p>
      <text:p text:style-name="ifm_p_mt.3.7mm_ifm"><text:span text:style-name="ifm_span_font.bold_ifm">Kaderovereenkomst inzake de toepassing van artikel 16,
lid 1, van Verordening (EG) nr. 883/2004 in gevallen van gewoonlijk
grensoverschrijdend telewerk</text:span> </text:p>
      <text:p text:style-name="ifm_p_ifm">1.  <text:span text:style-name="ifm_span_font.italic_ifm">Gezien</text:span> de flexibilisering en digitalisering van
de arbeidsmarkt en de toename van grensoverschrijdend telewerk sinds de
COVID-19-pandemie, is telewerk voor veel werknemers een structurele manier van
werken geworden;</text:p>
      <text:p text:style-name="ifm_p_ifm">2.  <text:span text:style-name="ifm_span_font.italic_ifm">In het licht van het feit</text:span> dat Verordening (EG)
nr. 883/2004 is overeengekomen toen telewerk minder gebruikelijk was;</text:p>
      <text:p text:style-name="ifm_p_ifm">3.  <text:span text:style-name="ifm_span_font.italic_ifm">Gezien de wens</text:span> om het effect van
grensoverschrijdend telewerk op de toepasselijke socialezekerheidswetgeving op
korte termijn te beperken;</text:p>
      <text:p text:style-name="ifm_p_ifm">4.  <text:span text:style-name="ifm_span_font.italic_ifm">Gezien de grote verscheidenheid</text:span> aan telewerkers
en de complexiteit van het realiseren van deze wens voor een dergelijke diverse
groep personen op korte termijn;</text:p>
      <text:p text:style-name="ifm_p_ifm">5.  <text:span text:style-name="ifm_span_font.italic_ifm">Rekening houdend met</text:span> het feit dat artikel 16,
lid 1, van Verordening (EG) nr. 883/2004 voorziet in de mogelijkheid van
uitzonderingen op de toepasselijke wetgeving als bedoeld in titel II van deze
Verordening;</text:p>
      <text:p text:style-name="ifm_p_ifm">6.  <text:span text:style-name="ifm_span_font.italic_ifm">Overeenstemming bereikend over</text:span> de voorwaarden
waaronder verzoeken om uitzonderingen op artikel 13, lid 1, onder a), van
Verordening (EG) nr. 883/2004 wegens gewoonlijk grensoverschrijdend telewerk
zoveel mogelijk moeten worden gefaciliteerd;</text:p>
      <text:p text:style-name="ifm_p_mt.3.7mm_ifm">sluiten de bevoegde autoriteiten of de door de ondertekenende staten
aangewezen organen de volgende kaderovereenkomst:</text:p>
      <text:h text:style-name="ifm_p_font.bold_mt.5.08mm_page.keep-with-next_ifm" text:outline-level="4">Artikel<text:s/>1<text:s/>Definities</text:h>
      <text:p text:style-name="ifm_p_mt.4.23mm_ifm">Voor de toepassing van deze kaderovereenkomst wordt verstaan onder:</text:p>
      <text:p text:style-name="ifm_p_ifm">(a)  <text:span text:style-name="ifm_span_font.italic_ifm">“Basisverordening”:</text:span> Verordening (EG) nr. 883/2004;</text:p>
      <text:p text:style-name="ifm_p_ifm">(b)  <text:span text:style-name="ifm_span_font.italic_ifm">“Toepassingsverordening”:</text:span> Verordening (EG) nr. 987/2009;</text:p>
      <text:p text:style-name="ifm_p_ifm">(c)  <text:span text:style-name="ifm_span_font.italic_ifm">“Grensoverschrijdend telewerk”:</text:span> een activiteit die vanaf elke locatie kan worden uitgeoefend en die zou
kunnen worden verricht in de bedrijfsruimte van de werkgever of de plaats waar
het domicilie zich bevindt en:</text:p>
      <text:p text:style-name="ifm_p_ifm">1.  wordt uitgevoerd in een andere lidstaat of lidstaten dan die waar de
bedrijfsruimte van de werkgever of de plaats van domicilie zich bevindt,
en</text:p>
      <text:p text:style-name="ifm_p_ifm">2.  is gebaseerd op informatietechnologie om verbonden te blijven met de
werkomgeving van de werkgever of het bedrijf en met belanghebbenden/cliënten om
de door de werkgever aan de werknemer toegewezen taken uit te voeren of door
cliënten toegewezen taken, in het geval van zelfstandigen;</text:p>
      <text:p text:style-name="ifm_p_ifm">(d)  <text:span text:style-name="ifm_span_font.italic_ifm">“EESSI”:</text:span> elektronische uitwisseling van gegevens betreffende de sociale
zekerheid;</text:p>
      <text:p text:style-name="ifm_p_ifm">(e)  <text:span text:style-name="ifm_span_font.italic_ifm">“Woonplaats”:</text:span> woonplaats als bedoeld in artikel 1, onder j), van de
basisverordening;</text:p>
      <text:h text:style-name="ifm_p_font.bold_mt.5.08mm_page.keep-with-next_ifm" text:outline-level="4">Artikel<text:s/>2<text:s/>Toepassingsgebied </text:h>
      <text:p text:style-name="ifm_p_mt.4.23mm_ifm">1.  Tenzij in dit artikel anders is bepaald, heeft deze kaderovereenkomst
betrekking op alle personen waarop artikel 16, lid 1, van de basisverordening
kan worden toegepast, mits hun woonplaats zich in een ondertekenende staat
bevindt en de zetel of het domicilie van de onderneming of de werkgever zich in
één andere ondertekenende staat bevindt.</text:p>
      <text:p text:style-name="ifm_p_ifm">2.  Deze kaderovereenkomst heeft betrekking op personen op wie de wetgeving van
de woonstaat op grond van artikel 13, lid 1, onder a), van de basisverordening
juncto artikel 14, lid 8, en artikel 14, lid 10, van de toepassingsverordening
van toepassing zou zijn als gevolg van gewoonlijk grensoverschrijdend telewerk
en die in dienst zijn van één of meer ondernemingen of werkgevers (hierna “de
werkgever” genoemd) die hun zetel of domicilie in slechts één andere
ondertekenende staat hebben.</text:p>
      <text:p text:style-name="ifm_p_ifm">3.  Onverminderd artikel 6 heeft deze kaderovereenkomst geen betrekking op
personen die:</text:p>
      <text:p text:style-name="ifm_p_ifm">i.  gewoonlijk een andere activiteit dan grensoverschrijdend telewerk
verrichten in de woonstaat en/of</text:p>
      <text:p text:style-name="ifm_p_ifm">ii.  gewoonlijk een activiteit uitoefenen in een andere staat dan die bedoeld in
lid 1 en/of</text:p>
      <text:p text:style-name="ifm_p_ifm">iii.  zelfstandige zijn.</text:p>
      <text:h text:style-name="ifm_p_font.bold_mt.5.08mm_page.keep-with-next_ifm" text:outline-level="4">Artikel<text:s/>3<text:s/>Toepasselijke wetgeving </text:h>
      <text:p text:style-name="ifm_p_mt.4.23mm_ifm">Op verzoek wordt een persoon die gewoonlijk grensoverschrijdend telewerk in
de zin van artikel 1 van deze kaderovereenkomst verricht en onder artikel 2
valt, op grond van artikel 16, lid 1, van de basisverordening onderworpen aan
de wetgeving van de staat waar de zetel of het domicilie van de werkgever zich
bevindt, mits het grensoverschrijdende telewerk in de woonstaat minder dan 50%
van de totale arbeidstijd uitmaakt.</text:p>
      <text:h text:style-name="ifm_p_font.bold_mt.5.08mm_page.keep-with-next_ifm" text:outline-level="4">Artikel<text:s/>4<text:s/>Procedure </text:h>
      <text:p text:style-name="ifm_p_mt.4.23mm_ifm">1.  Een verzoek zoals bedoeld in artikel 3 van deze kaderovereenkomst wordt
ingediend overeenkomstig artikel 18 van de toepassingsverordening.</text:p>
      <text:p text:style-name="ifm_p_ifm">2.  Deze kaderovereenkomst heeft geen betrekking op verzoeken als bedoeld in
lid 1, indien deze verzoeken betrekking hebben op een periode voorafgaand aan
de inwerkingtreding.</text:p>
      <text:p text:style-name="ifm_p_ifm">3.  Onverminderd lid 2 en artikel 6 heeft deze kaderovereenkomst geen
betrekking op een verzoek als bedoeld in lid 1, indien een dergelijk verzoek
betrekking heeft op een periode voorafgaand aan de datum waarop het verzoek is
ingediend, tenzij gedurende deze periode socialezekerheidsbijdragen zijn
betaald in of de werknemer anderszins aangesloten is geweest bij het
socialezekerheidsstelsel van de ondertekenende staat waar de zetel of het
domicilie van de werkgever zich bevindt, en:</text:p>
      <text:p text:style-name="ifm_p_ifm">i.  de gevraagde periode vóór de datum van indiening van het verzoek niet
langer is dan drie maanden, of</text:p>
      <text:p text:style-name="ifm_p_ifm">ii.  een dergelijk verzoek uiterlijk op 30 juni 2024 wordt ingediend en de
periode voorafgaand aan de datum waarop het verzoek is ingediend, ten hoogste
twaalf maanden bedraagt.</text:p>
      <text:p text:style-name="ifm_p_ifm">4.  Een overeenkomst zoals bedoeld in artikel 3 van deze kaderovereenkomst kan
voor een periode van ten hoogste drie jaar worden toegepast, waarbij
verlengingen mogelijk zijn indien een nieuw verzoek wordt ingediend.</text:p>
      <text:p text:style-name="ifm_p_ifm">5.  De uitwisseling van informatie over de individuele gevallen in het kader
van deze kaderovereenkomst vindt plaats tussen de bevoegde instanties via EESSI
met behulp van LA_BUC_01, waarbij de instemming van de ondertekenende woonstaat
als vooraf gegeven kan worden beschouwd.</text:p>
      <text:p text:style-name="ifm_p_ifm">6.  Het bevoegde orgaan van de ondertekenende staat waarvan de wetgeving van
toepassing is, verstrekt een verklaring (PD A1), overeenkomstig artikel 19 van
de toepassingsverordening.</text:p>
      <text:h text:style-name="ifm_p_font.bold_mt.5.08mm_page.keep-with-next_ifm" text:outline-level="4">Artikel<text:s/>5<text:s/>Depositarisstaat </text:h>
      <text:p text:style-name="ifm_p_mt.4.23mm_ifm">1.  Een ondertekenende staat wordt benoemd als depositarisstaat die:</text:p>
      <text:p text:style-name="ifm_p_ifm">i.  alle ondertekende kopieën van deze kaderovereenkomst verzamelt;</text:p>
      <text:p text:style-name="ifm_p_ifm">ii.  de kaderovereenkomst naar behoren bekend maakt en;</text:p>
      <text:p text:style-name="ifm_p_ifm">iii.  alle ondertekenende staten in kennis stelt van relevante informatie.</text:p>
      <text:p text:style-name="ifm_p_ifm">2.  De ondertekenende staten zenden aan de depositarisstaat de Overeenkomst die
door de bevoegde autoriteit of het door de ondertekenende staat aangewezen
orgaan is ondertekend.</text:p>
      <text:h text:style-name="ifm_p_font.bold_mt.5.08mm_page.keep-with-next_ifm" text:outline-level="4">Artikel<text:s/>6<text:s/>Slotbepalingen </text:h>
      <text:p text:style-name="ifm_p_mt.4.23mm_ifm">1.  Deze kaderovereenkomst doet geen afbreuk aan de mogelijkheid om op grond
van artikel 16, lid 1, van de basisverordening een individuele overeenkomst te
sluiten in situaties die niet onder de artikelen 2 tot en met 4 vallen, waarin
de bijzondere situatie van gewoonlijk grensoverschrijdend telewerk op
individuele basis in aanmerking zou kunnen worden genomen. De ondertekenende
staten zijn het erover eens dat het ontbreken van een concrete einddatum voor
structureel [niet-tijdelijk] grensoverschrijdend telewerk in dergelijke
gevallen niet zal worden gebruikt als reden om de afsluiting te weigeren van
een individuele overeenkomst op grond van artikel 16, lid 1, van de
basisverordening als uitzondering op artikel 13 van de basisverordening en die
buiten het toepassingsgebied van deze kaderovereenkomst valt.</text:p>
      <text:p text:style-name="ifm_p_ifm">2.  Deze kaderovereenkomst treedt in werking op 1 juli 2023 indien ten minste
twee staten deze hebben ondertekend. Deze wordt gesloten voor een periode van
vijf jaar en wordt telkens automatisch met nog eens vijf jaar verlengd.</text:p>
      <text:p text:style-name="ifm_p_ifm">3.  Indien een ondertekenende staat deze overeenkomst in een later stadium
ondertekent, treedt zij voor die staat in werking op de eerste dag van de maand
volgende op de ondertekening.</text:p>
      <text:p text:style-name="ifm_p_ifm">4.  Elk van de ondertekenende staten kan zijn aansluiting bij de overeenkomst
beëindigen door de depositarisstaat hiervan ten minste drie maanden van tevoren
schriftelijk in kennis te stellen.</text:p>
      <text:p text:style-name="ifm_p_ifm">5.  Deze kaderovereenkomst kan met instemming van alle ondertekenende staten
worden beëindigd.</text:p>
      <text:p text:style-name="ifm_p_ifm">6.  Het vervallen van deze kaderovereenkomst laat de geldigheid van op grond
van artikel 3 gesloten overeenkomsten onverlet, zolang de vigerende feiten niet
veranderen.</text:p>
      <text:p text:style-name="ifm_p_mt.3.7mm_ifm">Gedaan te Den Haag op 6 juni 2023</text:p>
      <text:p text:style-name="ifm_p_ifm">door de bevoegde autoriteit van Nederland, De Minister van Sociale Zaken en Werkgelegenheid C.E.G. van Gennip</text:p>
      <text:h text:style-name="ifm_p_font.bold_mt.5.08mm_page.keep-with-next_ifm" text:outline-level="4">Toelichting bij de kaderovereenkomst betreffende de toepassing van
artikel 16, lid 1, van Verordening (EG) nr. 883/2004 in gevallen van gewoonlijk
grensoverschrijdend telewerk</text:h>
      <text:h text:style-name="ifm_p_font.bold-italic_mt.5.08mm_page.keep-with-next_ifm" text:outline-level="5">1.<text:s/>Doelstelling van deze overeenkomst</text:h>
      <text:p text:style-name="ifm_p_mt.4.23mm_ifm">Grensoverschrijdend telewerk is op zich geen nieuw fenomeen, maar sinds de
COVID-19-pandemie betreft het nu een zeer grote groep werknemers. Het kan een
grote impact hebben op welke lidstaat bevoegd is voor de sociale zekerheid van
een persoon. Daarom moet worden nagedacht over de wijze waarop de
conflictregels van de verordeningen nrs. 883/2004 en 987/2009 moeten worden
toegepast op deze manier van werken en of de uitkomst van deze conflictregels
opportuun is en in overeenstemming is met het vrije verkeer en de interne
markt. De maatregelen tijdens de COVID-19-pandemie (verplicht/sterk aanbevolen
telewerk) dwongen werkgevers om telewerk toe te staan en dwongen werknemers om
te gaan telewerken. Dit resulteerde in een explosieve toename van telewerk. Dit
(gedeeltelijke) telewerk is nog steeds een permanente nieuwe manier van werken.
Tijdens de pandemie en de daaropvolgende periode zijn specifieke maatregelen
genomen om te voorkomen dat de staat die bevoegd is voor de sociale zekerheid
van de werknemer als gevolg van toegenomen telewerk, wordt gewijzigd<text:note text:id="n3" text:note-class="footnote"><text:note-citation text:label="3 ">3</text:note-citation><text:note-body><text:p text:style-name="ifm_p_font.normal_size.6.93pt_mt..5mm_indent.-0.1161in_mleft.0.1161in_ifm">https://ec.europa.eu/social/main.jsp?catId=868&amp;langId=nl</text:p></text:note-body></text:note>. Deze no-impactmaatregelen gelden tot en met 30 juni 2023.</text:p>
      <text:p text:style-name="ifm_p_ifm">Aangezien de fysieke arbeidsplaats een beslissend criterium is met
betrekking tot de toepasselijke socialezekerheidswetgeving, kan telewerken in
de woonlidstaat leiden tot een wijziging van de socialezekerheidswetgeving
indien een persoon niet woont in de staat waar de werkgever is gevestigd. Dit
is bijvoorbeeld het geval zodra het aandeel telewerk in de woonstaat 25%
bedraagt.</text:p>
      <text:p text:style-name="ifm_p_ifm">Om rekening te houden met de veranderde arbeidspatronen, biedt deze
kaderovereenkomst een oplossing die de belangen van de werknemers, de
werkgevers en de socialezekerheidsinstellingen combineert om de realiteit van
telewerk onder ogen te zien totdat de coördinatieverordeningen inzake sociale
zekerheid worden aangepast. In de kaderovereenkomst zijn de regels vastgelegd
voor het efficiënt en tijdig sluiten van artikel 16 overeenkomsten in situaties
waarop de kaderovereenkomst betrekking heeft.</text:p>
      <text:h text:style-name="ifm_p_font.bold-italic_mt.5.08mm_page.keep-with-next_ifm" text:outline-level="5">2.<text:s/>Aard van deze overeenkomst</text:h>
      <text:p text:style-name="ifm_p_mt.4.23mm_ifm">De ondertekenende lidstaten komen overeen hoe individueel ingediende
verzoeken worden beoordeeld: welke lidstaat is bevoegd en onder welke
voorwaarden zal instemming worden gegeven. Het omvat een mechanisme waarbij de
ondertekenende lidstaten hun instemming vooraf geven (vaststellen van beleid)
en er geen reguliere procedure met verzoek en instemming nodig is om een
individuele overeenkomst op grond van artikel 16 van Verordening (EG)
nr. 883/2004 te sluiten. De juridische basis voor de vaststelling van de
toepasselijke wetgeving blijft de op verzoek van het individu vastgestelde
uitzondering, alleen de procedure om tot een dergelijke uitzondering te komen
is vereenvoudigd en rechtszekerheid wordt op voorhand gegeven.</text:p>
      <text:p text:style-name="ifm_p_ifm">Wanneer een artikel 16-verzoek wordt ingediend en aanvaard, wordt de
bijzondere regel van de kaderovereenkomst toegepast. Wanneer geen artikel
16-verzoek wordt ingediend, wordt de bevoegde lidstaat aan de hand van de
normale conflictregels vastgesteld en moet de lidstaat van de woonplaats van de
werknemer in kennis worden gesteld van de grensoverschrijdende activiteiten.
Met andere woorden, aan de werknemer en de werkgever wordt de mogelijkheid
geboden om te opteren voor de in de kaderovereenkomst voorgestelde regels door
om een uitzondering op grond van artikel 16 van de basisverordening te
verzoeken.</text:p>
      <text:h text:style-name="ifm_p_font.italic_mt.5.08mm_page.keep-with-next_ifm" text:outline-level="6">Artikel<text:s/>1.<text:s/>Definitie</text:h>
      <text:p text:style-name="ifm_p_mt.4.23mm_ifm">Dit artikel bevat een definitie voor de vaststelling van de toepasselijke
wetgeving (bevoegde lidstaat voor sociale zekerheid). Deze algemene definitie
omvat telewerk door werknemers en zelfstandigen, maar deze laatsten zijn
uitgesloten van het toepassingsgebied van de Kaderovereenkomst (artikel 2,
lid 3, onder iii)).</text:p>
      <text:p text:style-name="ifm_p_ifm">Het belangrijkste kenmerk van telewerk is dat de werknemer of zelfstandige
zijn werkzaamheden vanuit elke locatie in heel Europa kan uitvoeren en dus
volledig locatie-onafhankelijk is. Dit onderscheidt telewerk van alle andere
activiteiten die vereisen of impliceren dat de werkactiviteit op een bepaalde
plaats wordt uitgevoerd.</text:p>
      <text:p text:style-name="ifm_p_ifm">Een digitale verbinding (IT-verbinding) met de infrastructuur van het
bedrijf is een integraal onderdeel van de definitie van op afstand werken als
telewerker. De telewerker moet verbonden blijven met de werkomgeving van de
werkgever om de toegewezen taken uit te voeren. Deze IT-link moet normaal en
gewoonlijk aanwezig zijn, maar niet noodzakelijkerwijs gedurende 100% van de
arbeidstijd (bv. stukken lezen of offline nakijken van toetsen door een
docent). Dit brengt met zich dat handmatige werkzaamheden buiten de
bedrijfsruimten van de werkgever of domicilie niet onder de definitie
vallen.</text:p>
      <text:h text:style-name="ifm_p_font.italic_mt.5.08mm_page.keep-with-next_ifm" text:outline-level="6">Artikel<text:s/>2.<text:s/>Toepassingsgebied</text:h>
      <text:p text:style-name="ifm_p_mt.4.23mm_ifm">Een artikel 16 overeenkomst impliceert dat er een uitzondering op de
reguliere aanwijsregels in titel II van verordening (EG) nr. 883/2004
overeengekomen is tussen de op grond van deze aanwijsregels bevoegde lidstaat
en de lidstaat die verzoekt om bevoegd te zijn. Deze kaderovereenkomst heeft
betrekking op werknemers die gewoonlijk in verschillende lidstaten werken en
waarvan de bevoegde lidstaat wordt bepaald aan de hand van artikel 13, lid 1,
van Verordening 883/2004. Dit artikel wijst de lidstaat aan waar de werkgever
is gevestigd (de statutaire zetel) of de lidstaat waar de persoon woont. De
kaderovereenkomst is derhalve alleen van toepassing op personen waarvan de
woonstaat en de staat waar hun werkgever is gevestigd, beide ondertekenende
staten zijn.</text:p>
      <text:p text:style-name="ifm_p_ifm">De kaderovereenkomst is van toepassing op personen die in de lidstaat waar
zij wonen gedurende 25% of meer van hun totale arbeidstijd telewerken en voor
wie de lidstaat waar zij wonen dus bevoegd wordt volgens de normale regels van
titel II van de basisverordening. Alleen werknemers die werkzaam zijn bij één
werkgever (of bij meerdere werkgevers die allemaal in dezelfde lidstaat zijn
gevestigd) vallen onder deze kaderovereenkomst.</text:p>
      <text:p text:style-name="ifm_p_ifm">De kaderovereenkomst heeft alleen betrekking op personen die gewoonlijk
werken in de staat waar de statutaire zetel van hun werkgever is gevestigd en
die gewoonlijk telewerken in de staat waar zij wonen, zonder daar andere
werkzaamheden dan telewerk te verrichten.</text:p>
      <text:p text:style-name="ifm_p_ifm"><text:span text:style-name="ifm_span_font.italic_ifm">Francis telewerkt vanuit zijn woonplaats België
gedurende 40% van zijn arbeidstijd en werkt 60% in Nederland op een filiaal van
zijn werkgever waarvan de statutaire zetel in Duitsland is gevestigd.</text:span>
</text:p>
      <text:p text:style-name="ifm_p_ifm">Aangezien Francis buiten de ondertekenende staat werkt waar de statutaire
zetel van zijn werkgever is gevestigd [zetel of domicilie van de werkgever], is
de kaderovereenkomst niet van toepassing.</text:p>
      <text:p text:style-name="ifm_p_ifm"><text:span text:style-name="ifm_span_font.italic_ifm">Lena telewerkt gedurende 40% van haar arbeidstijd
vanuit haar woonplaats in Italië en werkt 60% van haar arbeidstijd in
Oostenrijk op de statutaire zetel van haar werkgever.</text:span> </text:p>
      <text:p text:style-name="ifm_p_ifm">Op voorwaarde dat zowel Italië als Oostenrijk ondertekenende staten zijn,
kan om toepassing van deze kaderovereenkomst worden verzocht, wat resulteert in
de toepassing van de Oostenrijkse wetgeving.</text:p>
      <text:h text:style-name="ifm_p_font.italic_mt.5.08mm_page.keep-with-next_ifm" text:outline-level="6">Artikel<text:s/>3.<text:s/>Toepasselijke wetgeving</text:h>
      <text:p text:style-name="ifm_p_mt.4.23mm_ifm">Wanneer een verzoek voor een persoon wordt ingediend, sluiten de
ondertekenende lidstaten een artikel 16 overeenkomst waarmee, in afwijking van
artikel 13, lid 1, onder a, de wetgeving van de lidstaat waar de zetel of het
domicilie van de werkgever zich bevindt wordt aangewezen, mits de hoeveelheid
telewerk in de woonlidstaat minder dan 50% van de totale arbeidstijd van die
werknemer bedraagt. Als iemand in dienst van meerdere werkgevers werkt, wordt
de totale arbeidstijd van elke werkgever gecombineerd als referentie gebruikt.
Dit houdt in dat het grootste deel van de arbeidstijd wordt uitgevoerd in de
lidstaat waar de werkgever(s) is/zijn gevestigd.</text:p>
      <text:p text:style-name="ifm_p_ifm">Het grensoverschrijdende telewerk moet formeel of informeel tussen
werkgever en werknemer worden overeengekomen. Het verzoek om toepassing van de
kaderovereenkomst moet in onderling overleg tussen werkgever en werknemer
worden gedaan.</text:p>
      <text:h text:style-name="ifm_p_font.italic_mt.5.08mm_page.keep-with-next_ifm" text:outline-level="6">Artikel<text:s/>4.<text:s/>Procedure</text:h>
      <text:p text:style-name="ifm_p_mt.4.23mm_ifm">Artikel 18 van de toepassingsverordening bepaalt dat een verzoek van de
werkgever of de persoon wordt ingediend in de lidstaat wiens wetgeving de
werknemer of betrokkene verzoekt toe te passen. Dit betekent dat het verzoek
moet worden ingediend bij het bevoegde orgaan van de lidstaat waar de werkgever
zijn statutaire zetel heeft.</text:p>
      <text:h text:style-name="ifm_p_font.underline_mt.3.7mm_page.keep-with-next_ifm" text:outline-level="6">Flexibiliteit</text:h>
      <text:p text:style-name="ifm_p_mt.3.7mm_ifm">De ondertekenende staten zijn zich ervan bewust dat een periode van
aanpassing aan de realiteit van telewerken enige flexibiliteit vereist. Het
uitgangspunt is dat elk verzoek <text:span text:style-name="ifm_span_font.italic_ifm">pro futuro</text:span> (voor de
toekomst) moet zijn. Toch zijn er situaties die flexibiliteit
rechtvaardigen.</text:p>
      <text:p text:style-name="ifm_p_ifm">In lid 2 van de kaderovereenkomst wordt verduidelijkt dat een ingediend
verzoek dat betrekking heeft op een periode in het verleden, niet verder terug
kan gaan dan de inwerkingtreding van de kaderovereenkomst voor beide betrokken
ondertekenende staten. Met andere woorden, deze kaderovereenkomst heeft vóór de
datum van inwerkingtreding geen gevolgen.</text:p>
      <text:p text:style-name="ifm_p_ifm">Lid 3 beschrijft de gevallen waarin flexibiliteit gerechtvaardigd is en
voorziet in twee mogelijkheden op grond waarvan een verzoek kan worden
ingediend dat betrekking heeft op een periode in het verleden, mits de
bijdragen reeds in de ondertekenende staat van de werkgever zijn betaald.</text:p>
      <text:p text:style-name="ifm_p_ifm">–  Ten eerste, onder i) een algemene bepaling op grond waarvan het mogelijk is
om een verzoek in te dienen over een periode tot maximaal 3 maanden in het
verleden.</text:p>
      <text:p text:style-name="ifm_p_ifm">–  Ten tweede, onder ii) een eenmalige bepaling voor een jaar vanaf 1 juli
2023 tot en met 30 juni 2024. Deze periode volgt onmiddellijk op de door de
Administratieve Commissie ingevoerde transitieperiode (AC 125/22REV3).</text:p>
      <text:p text:style-name="ifm_p_ifm">–  Gedurende deze periode is het mogelijk om een verzoek in te dienen over een
periode tot maximaal 12 maanden in het verleden, met dien verstande dat geen
verzoek kan worden ingediend over een periode voor de inwerkingtreding van deze
kaderovereenkomst.</text:p>
      <text:p text:style-name="ifm_p_mt.3.7mm_ifm">Verzoeken die uitsluitend betrekking hebben op een periode na de datum
waarop de aanvraag is ingediend worden op geen enkele manier beïnvloed door de
leden 2 en 3 van artikel 4.</text:p>
      <text:p text:style-name="ifm_p_ifm">Verzoeken die niet onder de leden 2 en 3 van artikel 4 vallen, die
betrekking hebben op een periode in het verleden, worden behandeld als een
gewoon artikel 16-verzoek overeenkomstig artikel 6, lid 1.</text:p>
      <text:p text:style-name="ifm_p_ifm"><text:span text:style-name="ifm_span_font.italic_ifm">Mark werkt sinds 2018 in Frankrijk voor een Franse
werkgever. Hij heeft altijd 2 dagen thuis in Duitsland gewerkt en is sinds 2018
onderworpen aan de Duitse wetgeving (substantiële activiteit). Op 1 januari
2025 vraagt zijn werkgever om een uitzondering op grond van de
kaderovereenkomst voor de komende twee jaar. </text:span>De kaderovereenkomst is
van toepassing en daarom wordt de instemming geacht vooraf te zijn afgegeven,
zodat Frankrijk direct als bevoegde lidstaat de A1-verklaring kan afgeven.</text:p>
      <text:p text:style-name="ifm_p_ifm"><text:span text:style-name="ifm_span_font.italic_ifm">Marks collega Steven werkt sinds 2018 in Frankrijk voor
een Franse werkgever. Hij heeft altijd 2 dagen thuis in Duitsland gewerkt en is
sinds 2018 onderworpen aan de Duitse wetgeving (substantiële activiteit). Op
1 januari 2025 vraagt zijn werkgever om een uitzondering op grond van de
Kaderovereenkomst voor een periode van twee jaar vanaf 1 oktober 2024 tot en
met 1 oktober 2026.</text:span> De kaderovereenkomst is niet van toepassing
aangezien het verzoek betrekking heeft op een periode in het verleden en
bijdragen zijn betaald in Duitsland<text:note text:id="n4" text:note-class="footnote"><text:note-citation text:label="4 ">4</text:note-citation><text:note-body><text:p text:style-name="ifm_p_font.normal_size.6.93pt_mt..5mm_indent.-0.1161in_mleft.0.1161in_ifm">Dit verzoek wordt beschouwd als een individueel artikel 16-verzoek
waarbij het bevoegde orgaan in de ondertekenende staat van de werkgever het
A1-verklaring pas kan afgeven nadat het de uitdrukkelijke instemming van het
bevoegde orgaan van de ondertekenende woonstaat heeft ontvangen.</text:p></text:note-body></text:note>.</text:p>
      <text:p text:style-name="ifm_p_ifm"><text:span text:style-name="ifm_span_font.italic_ifm">Helena werkt sinds 2021 in Luxemburg voor een
Luxemburgse werkgever. Ze heeft altijd 2 dagen thuis in België gewerkt, maar is
sinds 2021 onderworpen aan de Luxemburgse wetgeving
(Covid-19/transitieperiode). Op 1 januari 2025 vraagt haar werkgever om een
uitzondering op grond van de kaderovereenkomst die teruggaat tot 1 juli 2023,
aangezien haar werkgever in Luxemburg socialezekerheidsbijdragen is blijven
betalen. </text:span>De overeenkomst is niet van toepassing op Helena omdat het
verzoek na 30 juni 2024 is ingediend en betrekking heeft op een periode van
meer dan drie maanden in het verleden en niet valt onder de
overgangsbepaling2.</text:p>
      <text:p text:style-name="ifm_p_ifm">Lid 4 beperkt de termijn gedurende welke de wetgeving op verzoek wordt
vastgesteld (en een A1-verklaring wordt afgegeven) tot maximaal drie jaar.
Indien het telewerk dat aan de voorwaarden van de kaderovereenkomst voldoet, na
deze datum voortduurt, kan een nieuw verzoek worden ingediend.</text:p>
      <text:p text:style-name="ifm_p_ifm">Als de feitelijke situatie verandert, moet dit onmiddellijk door de
werkgever of de werknemer aan de lidstaat worden meegedeeld die de
A1-verklaring heeft afgegeven. Deze lidstaat moet de zaak opnieuw beoordelen en
zo nodig de A1-verklaring intrekken of beëindigen.</text:p>
      <text:p text:style-name="ifm_p_ifm">De leden 5 en 6 beschrijven de procedure voor het sluiten van een
individuele artikel 16 overeenkomst. Er wordt een vereenvoudigde procedure
ingevoerd waarbij beide lidstaten hun toestemming vooraf verlenen. Het bevoegde
orgaan van de lidstaat van de werkgever beoordeelt na ontvangst van het verzoek
of aan de voorwaarden van de kaderovereenkomst is voldaan. Als dit het geval
is, wordt een A1-verklaring afgegeven (vak 3.11 wordt aangekruist) en wordt het
bevoegde orgaan van de woonstaat elektronisch geïnformeerd via EESSI.</text:p>
      <text:p text:style-name="ifm_p_ifm">Indien niet aan de voorwaarden van de kaderovereenkomst is voldaan, wordt
de zaak behandeld als een gewoon artikel 16-verzoek. Het resultaat hangt af van
de analyse en evaluatie door de betrokken lidstaten.</text:p>
      <text:h text:style-name="ifm_p_font.italic_mt.5.08mm_page.keep-with-next_ifm" text:outline-level="6">Artikel<text:s/>5.<text:s/>Depositarislidstaat</text:h>
      <text:p text:style-name="ifm_p_mt.4.23mm_ifm">Om praktische redenen wordt een depositarislidstaat aangewezen. Deze
lidstaat moet een van de ondertekenende staten zijn.</text:p>
      <text:h text:style-name="ifm_p_font.italic_mt.5.08mm_page.keep-with-next_ifm" text:outline-level="6">Artikel<text:s/>6.<text:s/>Slotbepalingen</text:h>
      <text:p text:style-name="ifm_p_mt.4.23mm_ifm">Lid 1 bepaalt dat de ondertekenende lidstaten rekening zullen houden met
telewerk in gevallen van grensoverschrijdend telewerk die buiten het
toepassingsgebied van de kaderovereenkomst vallen en artikel 16-verzoeken niet
zullen afwijzen om de enkele reden dat het gewoonlijke grensoverschrijdende
telewerk naar verwachting voor onbepaalde tijd zal duren.</text:p>
      <text:p text:style-name="ifm_p_ifm">Lid 2 stelt de geldigheidsduur van deze overeenkomst vast.</text:p>
      <text:p text:style-name="ifm_p_ifm">Lid 3 regelt de situatie waarin een staat de kaderovereenkomst ondertekent
in een stadium waarin deze reeds voor ten minste twee andere ondertekenende
staten in werking is getreden.</text:p>
      <text:p text:style-name="ifm_p_ifm">Lid 4 regelt de beëindiging door een individuele ondertekenende staat.</text:p>
      <text:p text:style-name="ifm_p_ifm">Lid 5 regelt de beëindiging van de kaderovereenkomst zelf door alle
ondertekenende staten.</text:p>
      <text:p text:style-name="ifm_p_ifm">Lid 6 bepaalt dat een afgegeven A1-verklaring en de onderliggende artikel
16-overeenkomst, die is overeengekomen vóór de beëindiging van de
kaderovereenkomst, geldig blijven tot de op het A1-verklaring vermelde
vervaldatum (op voorwaarde dat de feitelijke situatie niet verandert).</text:p>
      <text:h text:style-name="ifm_p_font.bold_mt.5.08mm_page.break-before_ifm" text:outline-level="3">TOELICHTING</text:h>
      <text:p text:style-name="ifm_p_mt.4.23mm_ifm">Op 6 juni 2023 heeft de Minister van Sociale Zaken en Werkgelegenheid een
kaderovereenkomst inzake de toepassing van artikel 16, lid 1, van Verordening
(EG) nr. 883/2004 in gevallen van gewoonlijk telewerk (<text:span text:style-name="ifm_span_font.italic_mt.4.23mm_ifm">Framework Agreement on the application of Article 16 (1) of
Regulation (EC) No. 883/2004 in cases of habitual cross-border
telework</text:span>, hierna: de kaderovereenkomst) ondertekend. Met ingang van
1 juli 2023 is deze kaderovereenkomst in werking getreden voor de
lidstaten<text:note text:id="n5" text:note-class="footnote"><text:note-citation text:label="5 ">5</text:note-citation><text:note-body><text:p text:style-name="ifm_p_font.normal_size.6.93pt_mt..5mm_indent.-0.1161in_mleft.0.1161in_ifm">Met lidstaten wordt in het hiernavolgende bedoeld de lidstaten van de
Europese Unie, de Europese Economische Ruimte en Zwitserland.</text:p></text:note-body></text:note> die de kaderovereenkomst ondertekend hebben.</text:p>
      <text:p text:style-name="ifm_p_ifm">De ondertekenende lidstaten hebben in deze overeenkomst de kaders
afgesproken waarbinnen zij akkoord zijn om, op basis van artikel 16, eerste lid
van Verordening nr. 883/2004<text:note text:id="n6" text:note-class="footnote"><text:note-citation text:label="6 ">6</text:note-citation><text:note-body><text:p text:style-name="ifm_p_font.normal_size.6.93pt_mt..5mm_indent.-0.1161in_mleft.0.1161in_ifm">Verordening (EG) nr. 883/2004 van het Europees Parlement en de Raad
van 29 april 2004 betreffende de coördinatie van de
socialezekerheidsstelstels.</text:p></text:note-body></text:note> betreffende de coördinatie van de socialezekerheidsstelsels (hierna
Verordening 883/2004), van de toepasselijke aanwijsregel<text:note text:id="n7" text:note-class="footnote"><text:note-citation text:label="7 ">7</text:note-citation><text:note-body><text:p text:style-name="ifm_p_font.normal_size.6.93pt_mt..5mm_indent.-0.1161in_mleft.0.1161in_ifm">Artikel 13, eerste lid, sub a van Verordening 883/2004.</text:p></text:note-body></text:note> van Verordening 883/2004 af te wijken in geval van gewoonlijk
grensoverschrijdend telewerken door werknemers. Deze overeenkomst wordt alleen
toegepast als hier een verzoek om wordt gedaan en bevat een vereenvoudigde
procedure voor het afsluiten van overeenkomsten op basis van artikel 16, eerste
lid van Verordening 883/2004.</text:p>
      <text:p text:style-name="ifm_p_ifm">De zeventien lidstaten die op 1 juli 2023, naast Nederland, de overeenkomst
hebben getekend zijn: België, Duitsland, Finland, Frankrijk, Kroatië,
Liechtenstein, Luxemburg, Malta, Noorwegen, Oostenrijk, Polen, Portugal,
Slowakije, Spanje, Tsjechië, Zweden en Zwitserland. Lidstaten die op 1 juli nog
niet hebben ondertekend hebben de mogelijkheid om op een later tijdstip de
overeenkomst te ondertekenen. België treedt op als depositaris van de
overeenkomst en houdt bij welke lidstaten de overeenkomst ondertekenen. De
actuele stand van zaken kan worden geraadpleegd op https://socialsecurity.belgium.be/en/internationally-active/cross-border-telework-eu-eea-and-switzerland.</text:p>
      <text:p text:style-name="ifm_p_ifm">In bijlage 1 bij deze mededeling wordt de <text:span text:style-name="ifm_span_font.italic_ifm">officiële</text:span> versie van de kaderovereenkomst en een
toelichting daarop gepubliceerd. Beide zijn opgesteld in de Engelse taal. Met
het oog op de toegankelijkheid wordt in bijlage 2 een Nederlandse vertaling
gepubliceerd van de kaderovereenkomst en de toelichting. De vertaling betreft
een niet-officiële versie.</text:p>
      <text:p text:style-name="ifm_p_font.italic_mt.3.7mm_ifm">De Minister voor Sociale Zaken en Werkgelegenheid,<text:line-break/>namens
deze,<text:line-break/><text:line-break/>C.<text:s/>Herstel<text:line-break/>Directeur-GeneraalSociale Zekerheid en
Integr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20886</text:span><text:tab/>26 jul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20886</text:span><text:tab/>26 jul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van de Minister van Sociale Zaken en Werkgelegenheid van 18 juli 2023, nr. 2023-0000434587, tot bekendmaking van de kaderovereenkomst inzake de toepassing van artikel 16, lid 1, van Verordening (EG) nr. 883/2004 in gevallen van gewoonlijk grensoverschrijdend telewerk</dc:title>
    <meta:user-defined meta:name="OVERHEIDop.configuratie">https://repository.officiele-overheidspublicaties.nl/MasterConfiguraties/MC-OEP-StcrtOverigOverig-Web/1.10/xml/MC-OEP-StcrtOverigOverig-Web.xml</meta:user-defined>
    <meta:user-defined meta:name="OVERHEIDop.steltVast"/>
    <meta:user-defined meta:name="OVERHEIDop.StcrtID/DC.identifier">stcrt-2023-20886</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0886</meta:user-defined>
    <meta:user-defined meta:name="DCTERMS.W3CDTF/OVERHEIDop.jaargang">2023</meta:user-defined>
    <meta:user-defined meta:name="OVERHEIDop.versieInformatie"/>
    <meta:user-defined meta:name="OVERHEID.Ministerie/DC.creator">Ministerie van Sociale Zaken en Werkgelegenheid</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Europese zaken</meta:user-defined>
    <meta:user-defined meta:name="OVERHEID.TaxonomieBeleidsagenda/OVERHEID.category">Sociale zekerheid | Organisatie en beleid</meta:user-defined>
    <meta:user-defined meta:name="DC.title">Mededeling van de Minister van Sociale Zaken en Werkgelegenheid van 18 juli 2023, nr. 2023-0000434587, tot bekendmaking van de kaderovereenkomst inzake de toepassing van artikel 16, lid 1, van Verordening (EG) nr. 883/2004 in gevallen van gewoonlijk grensoverschrijdend telewerk</meta:user-defined>
    <meta:user-defined meta:name="DCTERMS.W3CDTF/DCTERMS.available">2023-07-26</meta:user-defined>
  </office:meta>
</office:document-meta>
</file>