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332</text:p>
          </table:table-cell>
        </table:table-row>
        <table:table-row table:style-name="staatscourant.koprow1">
          <table:covered-table-cell/>
          <table:covered-table-cell/>
          <table:table-cell office:value-type="string" table:style-name="staatscourant.publicatiedatumcel">
            <text:p>16 me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BritNed voor de BritNed Access Rules 2023, Autoriteit Consument en Markt</text:h>
      <text:h text:style-name="ifm_p_font.bold_mt.7.4mm_page.keep-with-next_ifm" text:outline-level="4">Zaaknummer ACM/22/180817</text:h>
      <text:p text:style-name="ifm_p_mt.4.23mm_ifm">1.  Op 16 februari 2023 heeft BritNed Development Limited de Autoriteit Consument en Markt (hierna: ACM) verzocht om goedkeuring van het voorstel voor de BritNed Access Rules 2023.</text:p>
      <text:p text:style-name="ifm_p_ifm">2.  Op grond van artikel 22, tweede lid, van het Besluit grensoverschrijdend net Nederland – Verenigd Koninkrijk van 14 maart 2019 en artikel 10Aa, achtste lid, van de Elektriciteitswet 1998 beslist de ACM over de goedkeuring</text:p>
      <text:p text:style-name="ifm_p_ifm">3.  Het voorstel en de daarop betrekking hebbende stukken hebben ter inzage gelegen. Belanghebbenden hebben de mogelijkheid gehad om hun zienswijzen naar voren te brengen. De ACM heeft hierop geen schriftelijke zienswijzen ontvangen.</text:p>
      <text:p text:style-name="ifm_p_ifm">4.  De ACM heeft het voorstel goedgekeurd op 11 mei 2023. Het besluit treedt in werking op 19 september 2023.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fm"><text:span text:style-name="ifm_span_font.bold_ifm">Autoriteit Consument en Markt</text:span></text:p>
      <text:p text:style-name="ifm_p_ifm"><text:span text:style-name="ifm_span_font.bold_ifm">Postbus 16326</text:span></text:p>
      <text:p text:style-name="ifm_p_ifm"><text:span text:style-name="ifm_span_font.bold_ifm">2500 BH Den Haag.</text:span></text:p>
      <text:p text:style-name="ifm_p_ifm">5.  Indien u uw post digitaal wenst te versturen, dan kan dat naar ACM-Post@acm.nl. U wordt verzocht uw reactie ook per e-mail te sturen naar: secretariaat.DE@acm.nl. Vermeld in alle gevallen het zaaknummer ACM/22/180817 bij uw beri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14332</text:span><text:tab/>16 me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14332</text:span><text:tab/>16 me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het besluit tot goedkeuring van het voorstel van BritNed voor de BritNed Access Rules 2023,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9/xml/MC-OEP-StcrtOverigOverig-Web.xml</meta:user-defined>
    <meta:user-defined meta:name="OVERHEIDop.steltVast"/>
    <meta:user-defined meta:name="OVERHEIDop.StcrtID/DC.identifier">stcrt-2023-14332</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332</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het besluit tot goedkeuring van het voorstel van BritNed voor de BritNed Access Rules 2023, Autoriteit Consument en Markt</meta:user-defined>
    <meta:user-defined meta:name="DCTERMS.W3CDTF/DCTERMS.available">2023-05-16</meta:user-defined>
  </office:meta>
</office:document-meta>
</file>