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196</text:p>
          </table:table-cell>
        </table:table-row>
        <table:table-row table:style-name="staatscourant.koprow1">
          <table:covered-table-cell/>
          <table:covered-table-cell/>
          <table:table-cell office:value-type="string" table:style-name="staatscourant.publicatiedatumcel">
            <text:p>16 me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TenneT TSO B.V. voor wijziging van de methodologie voor het op gecoördineerde wijze opsplitsen van zoneoverschrijdende capaciteit op de lange termijn binnen de Core capaciteitsberekeningsregio, Autoriteit Consument en Markt</text:h>
      <text:p text:style-name="ifm_p_font.italic_mt.7.4mm_ifm">
         Zaaknummer ACM/22/180162</text:p>
      <text:p text:style-name="ifm_p_ifm">1.  Op 30 september 2022 heeft de Autoriteit Consument en Markt (hierna: ACM) van TenneT TSO B.V. (hierna: TenneT) een aanvraag ontvangen tot goedkeuring van het voorstel tot wijziging van de methodologie voor het op gecoördineerde wijze opsplitsen van zone overschrijdende capaciteit op de lange termijn binnen de Core capaciteitsberekeningsregio. Op 9 januari 2023 heeft de ACM van TenneT een aanvulling op de aanvraag van 30 september 2022 ontvangen bestaande uit het voorstel tot wijziging in een vorm waarin de specifieke wijzigingen van de methodologie worden beschreven. Deze specifieke wijzigingen zijn identiek aan de wijzigingen in het voorstel tot wijziging ontvangen op 30 september 2022.</text:p>
      <text:p text:style-name="ifm_p_ifm">2.  Op grond van op grond van artikel 4, vijfde lid, en artikel 4, zevende lid, onder b, van de FCA Verordening en artikel 2, tweede lid, van het Besluit van 19 december 2018, houdende regels ter uitvoering van Europese verordeningen betreffende de interne energiemarkt, beslist de ACM over de goedkeuring.</text:p>
      <text:p text:style-name="ifm_p_ifm">3.  Het voorstel en de daarop betrekking hebbende stukken hebben ter inzage gelegen. Belanghebbenden hebben de mogelijkheid gehad om hun zienswijzen naar voren te brengen. De ACM heeft hierop geen schriftelijke zienswijze ontvangen.</text:p>
      <text:p text:style-name="ifm_p_ifm">4.  De ACM heeft het voorstel goedgekeurd op 10 mei 2023. Het besluit treedt in werking op de dag na publicatie in de Staatscourant.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fm">Autoriteit Consument en Markt</text:p>
      <text:p text:style-name="ifm_p_ifm">Postbus 16326</text:p>
      <text:p text:style-name="ifm_p_ifm">2500 BH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14196</text:span><text:tab/>16 me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14196</text:span><text:tab/>16 me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het besluit tot goedkeuring van het voorstel van TenneT TSO B.V. voor wijziging van de methodologie voor het op gecoördineerde wijze opsplitsen van zoneoverschrijdende capaciteit op de lange termijn binnen de Core capaciteitsberekeningsregio,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9/xml/MC-OEP-StcrtOverigOverig-Web.xml</meta:user-defined>
    <meta:user-defined meta:name="OVERHEIDop.steltVast"/>
    <meta:user-defined meta:name="OVERHEIDop.StcrtID/DC.identifier">stcrt-2023-14196</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196</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het besluit tot goedkeuring van het voorstel van TenneT TSO B.V. voor wijziging van de methodologie voor het op gecoördineerde wijze opsplitsen van zoneoverschrijdende capaciteit op de lange termijn binnen de Core capaciteitsberekeningsregio, Autoriteit Consument en Markt</meta:user-defined>
    <meta:user-defined meta:name="DCTERMS.W3CDTF/DCTERMS.available">2023-05-16</meta:user-defined>
  </office:meta>
</office:document-meta>
</file>