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2153</text:p>
          </table:table-cell>
        </table:table-row>
        <table:table-row table:style-name="staatscourant.koprow1">
          <table:covered-table-cell/>
          <table:covered-table-cell/>
          <table:table-cell office:value-type="string" table:style-name="staatscourant.publicatiedatumcel">
            <text:p>25 april</text:p>
          </table:table-cell>
        </table:table-row>
        <table:table-row>
          <table:covered-table-cell/>
          <table:covered-table-cell/>
          <table:table-cell office:value-type="string" table:style-name="staatscourant.publicatiedatumcel">
            <text:p>202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zake de terinzagelegging van de aanvraag tot goedkeuring
van een voorstel van TenneT voor een tweede wijziging van de day-ahead
capaciteitsberekeningsmethodologie voor de Core regio, Autoriteit Consument en
Markt</text:h>
      <text:h text:style-name="ifm_p_font.bold_mt.7.4mm_page.keep-with-next_ifm" text:outline-level="4">Zaaknummer ACM/23/183061</text:h>
      <text:p text:style-name="ifm_p_mt.4.23mm_ifm">1.  Op 11 april 2023 heeft de Autoriteit Consument en Markt (hierna: de ACM)
van TenneT TSO B.V. (hierna: TenneT) een aanvraag ontvangen tot goedkeuring van
het voorstel voor een tweede wijziging van de day-ahead
capaciteitsberekeningsmethodologie voor de Core regio.</text:p>
      <text:p text:style-name="ifm_p_ifm">2.  Op grond van artikel 9, vijfde lid, en artikel 9, zevende lid, onder a, van
Verordening 2015/1222 (CACM Verordening) en artikel 2, tweede lid, van het
Besluit van 19 december 2018, houdende regels ter uitvoering van Europese
verordeningen betreffende de interne energiemarkt beslist de ACM over de
goedkeuring.</text:p>
      <text:p text:style-name="ifm_p_ifm">3.  Op grond van artikel 9, tiende lid, van de CACM Verordening dient de ACM
binnen zes maanden na ontvangst van het voorstel door de laatste betrokken
regulerende instantie een besluit te nemen. Voor zover bekend is dat op
11 oktober 2023.</text:p>
      <text:p text:style-name="ifm_p_ifm">4.  De aanvraag is gepubliceerd op de internetpagina van de ACM (www.acm.nl).</text:p>
      <text:p text:style-name="ifm_p_ifm">5.  Belanghebbenden die opmerkingen wensen te maken over de aanvraag wordt
verzocht deze kenbaar te maken aan de ACM. Zienswijzen dienen uiterlijk 9 mei
2023 op onderstaand adres te zijn ontvangen. Onder vermelding van het
zaaknummer ACM/23/183061 kunt u uw schriftelijke zienswijze richten aan de
Autoriteit Consument en Markt, Directie Energie, Postbus 16326, 2500 BH, Den
Haag. Vanwege de Coronacrisis kunt u tijdelijk ook post digitaal naar ons
sturen, via ACM-Post@acm.nl. U wordt verzocht uw reactie ook per e-mail te
sturen naar: secretariaat.DE@acm.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3 nr. 12153</text:span><text:tab/>25 april 202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3 nr. 12153</text:span><text:tab/>25 april 202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ededeling inzake de terinzagelegging van de aanvraag tot goedkeuring van een voorstel van TenneT voor een tweede wijziging van de day-ahead capaciteitsberekeningsmethodologie voor de Core regio, Autoriteit Consument en Markt</dc:title>
    <meta:user-defined meta:name="OVERHEID.ZelfstandigBestuursorgaan/DC.creator">Autoriteit Consument en Markt</meta:user-defined>
    <meta:user-defined meta:name="OVERHEIDop.configuratie">https://repository.officiele-overheidspublicaties.nl/MasterConfiguraties/MC-OEP-StcrtOverigOverig-Web/1.9/xml/MC-OEP-StcrtOverigOverig-Web.xml</meta:user-defined>
    <meta:user-defined meta:name="OVERHEIDop.steltVast"/>
    <meta:user-defined meta:name="OVERHEIDop.StcrtID/DC.identifier">stcrt-2023-12153</meta:user-defined>
    <meta:user-defined meta:name="OVERHEIDop.datumEindeReactietermijn"/>
    <meta:user-defined meta:name="OVERHEIDop.Rubriek/DC.type">overige overheidsinformatie</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2153</meta:user-defined>
    <meta:user-defined meta:name="DCTERMS.W3CDTF/OVERHEIDop.jaargang">2023</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Economie | Markttoezicht</meta:user-defined>
    <meta:user-defined meta:name="DC.title">Mededeling inzake de terinzagelegging van de aanvraag tot goedkeuring van een voorstel van TenneT voor een tweede wijziging van de day-ahead capaciteitsberekeningsmethodologie voor de Core regio, Autoriteit Consument en Markt</meta:user-defined>
    <meta:user-defined meta:name="DCTERMS.W3CDTF/DCTERMS.available">2023-04-25</meta:user-defined>
  </office:meta>
</office:document-meta>
</file>