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32262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6 december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2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Besluit van de Minister van Landbouw, Natuur en Voedselkwaliteit van 14 december 2022, nr. WJZ / 22508616, houdende benoeming en herbenoeming van plaatsvervangende leden van het veterinair tuchtcollege</text:h>
      <text:p text:style-name="ifm_p_mt.3.7mm_ifm">De Minister van Landbouw, Natuur en Voedselkwaliteit,</text:p>
      <text:p text:style-name="ifm_p_mt.3.7mm_ifm">Mede namens de Minister voor Rechtsbescherming;</text:p>
      <text:p text:style-name="ifm_p_mt.3.7mm_ifm">Gelet op de artikelen 8.16 juncto 8.17 van de Wet dieren;</text:p>
      <text:p text:style-name="ifm_p_mt.3.7mm_indent.0mm_ifm">Besluit:</text:p>
      <text:h text:style-name="ifm_p_font.bold_mt.5.08mm_page.keep-with-next_ifm" text:outline-level="2">Artikel<text:s/>1<text:s/></text:h>
      <text:p text:style-name="ifm_p_mt.4.23mm_ifm">Te rekenen vanaf 1 oktober 2022 tot 1 mei 2026 wordt de heer drs. J. Hilvering, te Deventer, herbenoemd tot plaatsvervangend lid van het veterinair tuchtcollege.</text:p>
      <text:h text:style-name="ifm_p_font.bold_mt.5.08mm_page.keep-with-next_ifm" text:outline-level="2">Artikel<text:s/>2<text:s/></text:h>
      <text:p text:style-name="ifm_p_mt.4.23mm_ifm">Te rekenen vanaf 1 oktober 2022 worden voor een periode van zes jaar tot plaatsvervangend lid van het veterinair tuchtcollege herbenoemd:</text:p>
      <text:p text:style-name="ifm_p_ifm">a.  mevrouw drs. B.A.M. Austie, te Tubbergen;</text:p>
      <text:p text:style-name="ifm_p_ifm">b.  de heer drs. J.G. Neuteboom, te Heythuysen.</text:p>
      <text:h text:style-name="ifm_p_font.bold_mt.5.08mm_page.keep-with-next_ifm" text:outline-level="2">Artikel<text:s/>3<text:s/></text:h>
      <text:p text:style-name="ifm_p_mt.4.23mm_ifm">Te rekenen vanaf 1 november 2022 worden voor een periode van zes jaar tot plaatsvervangend lid van het veterinair tuchtcollege benoemd:</text:p>
      <text:p text:style-name="ifm_p_ifm">a.  mevrouw drs. Y. Elte, te Breukelen;</text:p>
      <text:p text:style-name="ifm_p_ifm">b.  mevrouw drs. A.C.M. van Heuven-van Kats, te Nieuw Heeten;</text:p>
      <text:p text:style-name="ifm_p_ifm">c.  mevrouw drs. J.W.J. Nienhuis-Koppes, te Oterleek;</text:p>
      <text:p text:style-name="ifm_p_ifm">d.  de heer drs. C.J. van Woudenbergh, te Benschop.</text:p>
      <text:p text:style-name="ifm_p_mt.3.7mm_ifm">Dit besluit zal in de Staatscourant worden geplaatst en in afschrift worden gezonden aan betrokkenen en aan het veterinair tuchtcollege.</text:p>
      <text:p text:style-name="ifm_p_font.italic_mt.3.7mm_ifm">
                  ’s-Gravenhage,
                   14 december 2022
               </text:p>
      <text:p text:style-name="ifm_p_font.italic_mt.3.7mm_ifm">De Minister van Landbouw, Natuur en Voedselkwaliteit,<text:line-break/>namens deze:<text:line-break/><text:line-break/>J.C.<text:s/>Goet<text:line-break/>secretaris-generaal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2 nr. 32262</text:span><text:tab/>16 december 2022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2 nr. 32262</text:span><text:tab/>16 december 2022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Besluit van de Minister van Landbouw, Natuur en Voedselkwaliteit van 14 december 2022, nr. WJZ / 22508616, houdende benoeming en herbenoeming van plaatsvervangende leden van het veterinair tuchtcollege</dc:title>
    <meta:user-defined meta:name="OVERHEIDop.configuratie">https://repository.officiele-overheidspublicaties.nl/MasterConfiguraties/MC-OEP-StcrtOverigBenoemingofOntslag-Web/1.6/xml/MC-OEP-StcrtOverigBenoemingofOntslag-Web.xml</meta:user-defined>
    <meta:user-defined meta:name="OVERHEIDop.steltVast"/>
    <meta:user-defined meta:name="OVERHEIDop.StcrtID/DC.identifier">stcrt-2022-32262</meta:user-defined>
    <meta:user-defined meta:name="OVERHEIDop.Rubriek/DC.type">benoeming of ontslag</meta:user-defined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32262</meta:user-defined>
    <meta:user-defined meta:name="DCTERMS.W3CDTF/OVERHEIDop.jaargang">2022</meta:user-defined>
    <meta:user-defined meta:name="OVERHEIDop.versieInformatie"/>
    <meta:user-defined meta:name="OVERHEID.Ministerie/DC.creator">Ministerie van Landbouw, Natuur en Voedselkwaliteit</meta:user-defined>
    <meta:user-defined meta:name="OVERHEID.Ministerie/DCTERMS.publisher">Ministerie van Binnenlandse Zaken en Koninkrijksrelatie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Bestuur | Rijksoverheid</meta:user-defined>
    <meta:user-defined meta:name="DC.title">Besluit van de Minister van Landbouw, Natuur en Voedselkwaliteit van 14 december 2022, nr. WJZ / 22508616, houdende benoeming en herbenoeming van plaatsvervangende leden van het veterinair tuchtcollege</meta:user-defined>
    <meta:user-defined meta:name="DCTERMS.W3CDTF/DCTERMS.available">2022-12-16</meta:user-defined>
  </office:meta>
</office:document-meta>
</file>