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916</text:p>
          </table:table-cell>
        </table:table-row>
        <table:table-row table:style-name="staatscourant.koprow1">
          <table:covered-table-cell/>
          <table:covered-table-cell/>
          <table:table-cell office:value-type="string" table:style-name="staatscourant.publicatiedatumcel">
            <text:p>27 juni</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Swim4Daniel op 3 juli 2022</text:h>
      <text:p text:style-name="ifm_p_font.italic_mt.7.4mm_ifm">Toestemming/ontheffing BPR art. 1.23 2e lid en art. 8.08 lid 2
BPR</text:p>
      <text:p text:style-name="ifm_p_font.italic_ifm">Houden van een evenement en watersport zonder schip</text:p>
      <text:p text:style-name="ifm_p_font.italic_ifm"><text:span text:style-name="ifm_span_font.underline_ifm">Swim4Daniel</text:span></text:p>
      <text:p text:style-name="ifm_p_mt.3.7mm_ifm">De Havenmeester van Rotterdam, werkzaam bij Havenbedrijf Rotterdam
N.V., tevens Rijkshavenmeester regio Rotterdam-Rijnmond,</text:p>
      <text:p text:style-name="ifm_p_mt.3.7mm_ifm"><text:span text:style-name="ifm_span_font.bold_ifm">Overwegende:</text:span></text:p>
      <text:p text:style-name="ifm_p_ifm">•  het verzoek van Stichting Erasmus MC Foundation kantoorhoudende Wytemaweg
80 te Rotterdam (hierna aanvrager), tot het houden van een evenement waarbij
personen zich anders dan op een schip te water bevinden dan wel op een andere
wijze watersport bedrijven zonder gebruik te maken van een schip in een haven
en nabij de ingangen daarvan te Rotterdam;</text:p>
      <text:p text:style-name="ifm_p_ifm">•  dat bij dit evenement, dat plaatsvindt op zondag 3 juli 2022 tussen 08:00
uur en 16:00 uur, meerdere personen zich te water zullen bevinden in de
Leuvehaven, Wijnhaven en Scheepmakershaven;</text:p>
      <text:p text:style-name="ifm_p_ifm">•  dat het belang van dit evenement past binnen het evenementenbeleid;</text:p>
      <text:p text:style-name="ifm_p_ifm">•  dat deze gebeurtenis de veiligheid en/of het vlotte verloop van de
scheepvaart in gevaar zou kunnen brengen, maar dat de veiligheid en het vlotte
verloop van het scheepvaartverkeer wordt geacht voldoende te zijn verzekerd als
de voorschriften in deze toestemming worden nageleefd.</text:p>
      <text:p text:style-name="ifm_p_mt.3.7mm_ifm"><text:span text:style-name="ifm_span_font.bold_ifm">Gelet
op:</text:span></text:p>
      <text:p text:style-name="ifm_p_ifm">•  artikel 7, derde lid Scheepvaartverkeerswet;</text:p>
      <text:p text:style-name="ifm_p_ifm">•  artikel 1.23, tweede lid Binnenvaartpolitiereglement;</text:p>
      <text:p text:style-name="ifm_p_ifm">•  artikel 8.08, tweede lid Binnenvaartpolitiereglement;</text:p>
      <text:p text:style-name="ifm_p_ifm">•  artikel 1 onder e van Beschikking aanwijzing bevoegde autoriteiten
Binnenvaartpolitiereglement.</text:p>
      <text:p text:style-name="ifm_p_mt.3.7mm_indent.0mm_ifm"><text:span text:style-name="ifm_span_font.bold_ifm">Besluit:</text:span></text:p>
      <text:p text:style-name="ifm_p_mt.3.7mm_indent.0mm_ifm">Toestemming en ontheffing te verlenen aan de aanvrager voor het houden van
een evenement waarbij personen zich anders dan op een schip te water bevinden,
dan wel op een andere wijze watersport bedrijven zonder gebruik te maken van
een schip in de Leuvehaven, Wijnhaven en Scheepmakershaven op zondag 3 juli
2022 tussen 08:00 uur en 16:00 uur.</text:p>
      <text:p text:style-name="ifm_p_mt.3.7mm_indent.0mm_ifm">Aan deze toestemming worden de volgende voorschriften verbonden:</text:p>
      <text:h text:style-name="ifm_p_font.bold_mt.5.08mm_page.keep-with-next_ifm" text:outline-level="2">Artikel<text:s/>1.<text:s/></text:h>
      <text:p text:style-name="ifm_p_mt.4.23mm_ifm">•  de aanvang en het einde van het evenement worden gemeld aan het Haven
Coördinatiecentrum van de Divisie Havenmeester van het Havenbedrijf Rotterdam
N.V (010-2521000);</text:p>
      <text:p text:style-name="ifm_p_ifm">•  aanwijzingen van de bevoegde autoriteit van de Divisie Havenmeester van het
Havenbedrijf Rotterdam N.V. dienen door de organisatie stipt en direct te
worden opgevolgd;</text:p>
      <text:p text:style-name="ifm_p_ifm">•  aanvrager dient voldoende redcapaciteit te hebben voor alle deelnemers door
geoefende reddingsbrigade en duikers in te zetten bij het evenement;</text:p>
      <text:p text:style-name="ifm_p_ifm">•  aanvrager dient voorafgaand aan het evenement aan te geven hoeveel
deelnemers er meedoen aan het evenement aan de dienstdoende Duty Officer van
het Havencoördinatiecentrum (010-2521000);</text:p>
      <text:p text:style-name="ifm_p_ifm">•  aanvrager dient er zorg voor te dragen dat er zich, tijdens het te water
zijn van zwemmers die deelnemen aan het evenement, geen varende schepen in het
vaarwater van de Leuvehaven, Wijnhaven en Scheepmakershaven te bevinden, anders
dan de reddingvaartuigen die belast zijn met hun toezichtstaak;</text:p>
      <text:p text:style-name="ifm_p_ifm">•  aantallen deelnemende kinderen en gehandicapten dienen vooraf bekend te
zijn, inclusief de genomen aanvullende maatregelen ten behoeve van de
veiligheid van deze doelgroepen;</text:p>
      <text:p text:style-name="ifm_p_ifm">•  in geval van een calamiteit dient de Havenmeester van Rotterdam direct op
de hoogte te worden gesteld door contact op te nemen met het
Havencoördinatiecentrum van de Divisie Havenmeester van het Havenbedrijf
Rotterdam N.V. (0102521000);</text:p>
      <text:p text:style-name="ifm_p_ifm">•  andere activiteiten (festiviteiten) vallende buiten deze toestemming op het
water worden in het kader van de nautische veiligheid niet toegestaan.</text:p>
      <text:h text:style-name="ifm_p_font.bold_mt.5.08mm_page.keep-with-next_ifm" text:outline-level="2">Artikel<text:s/>2.<text:s/></text:h>
      <text:p text:style-name="ifm_p_mt.4.23mm_ifm">De bevoegde autoriteit kan deze toestemming wijzigen, intrekken of ten dele
wijzigen of intrekken indien:</text:p>
      <text:p text:style-name="ifm_p_ifm">•  één of meer van de belangen die worden beschermd door het
Binnenvaartpolitiereglement dat wenselijk achten;</text:p>
      <text:p text:style-name="ifm_p_ifm">•  de verbonden voorschriften of beperkingen waaronder zij is verleend, niet
zijn of worden nageleefd;</text:p>
      <text:p text:style-name="ifm_p_ifm">•  zich na de verlening een zodanig feit of omstandigheid voordoet dat, indien
het feit of de omstandigheid ten tijde van de verlening bekend was geweest, de
toestemming niet of niet onder die voorschriften of beperkingen zou zijn
verleend;</text:p>
      <text:p text:style-name="ifm_p_ifm">•  ter verkrijging daarvan onjuiste of onvolledige gegevens zijn
verstrekt;</text:p>
      <text:p text:style-name="ifm_p_ifm">•  deelnemende zwemmers zich buiten het aangegeven zwemgebied bevinden;</text:p>
      <text:p text:style-name="ifm_p_ifm">•  er sprake is van slecht zicht (1500m en minder);</text:p>
      <text:p text:style-name="ifm_p_ifm">•  het evenement plaatsvindt bij een windkracht van meer dan 6 BFT (10,8 m/s),
gemeten op de Verkeerscentrale Rotterdam;</text:p>
      <text:p text:style-name="ifm_p_ifm">•  degene, voor wie de toestemming geldt, dit verzoekt;</text:p>
      <text:p text:style-name="ifm_p_ifm">•  de nautische veiligheid niet kan worden gewaarborgd;</text:p>
      <text:p text:style-name="ifm_p_ifm">•  er een calamiteit plaatsvindt;</text:p>
      <text:p text:style-name="ifm_p_ifm">•  niet wordt voldaan aan artikel 1.</text:p>
      <text:h text:style-name="ifm_p_font.bold_mt.5.08mm_page.keep-with-next_ifm" text:outline-level="2">Artikel<text:s/>3.<text:s/></text:h>
      <text:p text:style-name="ifm_p_mt.4.23mm_ifm">De bevoegde autoriteit zal indien van (ten dele) wijziging, of (ten dele)
intrekking sprake is de aanvrager zo spoedig mogelijk hierover informeren.</text:p>
      <text:h text:style-name="ifm_p_font.bold_mt.5.08mm_page.keep-with-next_ifm" text:outline-level="2">Artikel<text:s/>4.<text:s/></text:h>
      <text:p text:style-name="ifm_p_mt.4.23mm_ifm">De aanvraag en het (goedgekeurde) veiligheidsplan maken deel uit van deze
toestemming.</text:p>
      <text:h text:style-name="ifm_p_font.bold_mt.5.08mm_page.keep-with-next_ifm" text:outline-level="2">Artikel<text:s/>5.<text:s/></text:h>
      <text:p text:style-name="ifm_p_mt.4.23mm_ifm">Deze toestemming/ontheffing is geldig op zondag 3 juli 2022 tussen 08:00
uur en 16:00 uur in de Leuvehaven, Wijnhaven en Scheepmakershaven.</text:p>
      <text:h text:style-name="ifm_p_font.bold_mt.5.08mm_page.keep-with-next_ifm" text:outline-level="2">Artikel<text:s/>6.<text:s/></text:h>
      <text:p text:style-name="ifm_p_mt.4.23mm_ifm">Dit besluit wordt in de Staatscourant geplaatst en treedt in werking op de
tweede dag na de dagtekening van de Staatscourant waarin zij wordt
geplaatst.</text:p>
      <text:p text:style-name="ifm_p_font.italic_mt.3.7mm_ifm"><text:line-break/>R.J. de<text:s/>Vries<text:line-break/>Havenmeester van Rotterdam Rijkshavenmeester regio Rotterdam-Rijnmond</text:p>
      <text:p text:style-name="ifm_p_mt.3.7mm_ifm"><text:span text:style-name="ifm_span_font.bold_ifm">Bezwaarclausule</text:span></text:p>
      <text:p text:style-name="ifm_p_mt.3.7mm_ifm">Op grond van de Algemene wet bestuursrecht kan een belanghebbende tegen dit
besluit binnen zes weken na de dag waarop dit besluit is genomen een
bezwaarschrift indienen. Het bezwaarschrift moet worden gericht aan de
Havenmeester van Rotterdam ter attentie van de Afdeling Juridisch Advies,
postbus 6622, 3002 AP Rotterdam. Het bezwaarschrift dient te zijn ondertekend
zijn en ten minste te bevatten:</text:p>
      <text:p text:style-name="ifm_p_ifm">-  naam en adres van de indiener;</text:p>
      <text:p text:style-name="ifm_p_ifm">-  datum bezwaarschrift;</text:p>
      <text:p text:style-name="ifm_p_ifm">-  de gronden van het bezwaar;</text:p>
      <text:p text:style-name="ifm_p_ifm">-  een omschrijving van het besluit waartegen het bezwaar zich richt.</text:p>
      <text:p text:style-name="ifm_p_mt.3.7mm_ifm">U kunt, indien u een bezwaarschrift bij de havenmeester heeft ingediend,
een verzoek om een voorlopige voorziening (o.a. schorsing) indienen bij:</text:p>
      <text:p text:style-name="ifm_p_ifm">Rechtbank Rotterdam, sector Bestuursrecht, Postbus 50951, 3007 BM te
Rotterdam.</text:p>
      <text:p text:style-name="ifm_p_ifm">Voor een dergelijk verzoek is griffierecht verschuldig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6916</text:span><text:tab/>27 juni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6916</text:span><text:tab/>27 juni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wim4Daniel op 3 juli 2022</dc:title>
    <meta:user-defined meta:name="OVERHEIDop.configuratie">https://repository.officiele-overheidspublicaties.nl/MasterConfiguraties/MC-OEP-StcrtBvasBekendmakingenScheepv-Web/1.5/xml/MC-OEP-StcrtBvasBekendmakingenScheepv-Web.xml</meta:user-defined>
    <meta:user-defined meta:name="OVERHEIDop.steltVast"/>
    <meta:user-defined meta:name="OVERHEIDop.StcrtID/DC.identifier">stcrt-2022-16916</meta:user-defined>
    <meta:user-defined meta:name="OVERHEIDop.Rubriek/DC.type">bekendmaking aan de scheepvaart</meta:user-defined>
    <meta:user-defined meta:name="OVERHEIDop.DienstAgentschapInstellingOfProject/DC.creator">Havenbedrijf Rotterdam</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916</meta:user-defined>
    <meta:user-defined meta:name="DCTERMS.W3CDTF/OVERHEIDop.jaargang">2022</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Water</meta:user-defined>
    <meta:user-defined meta:name="DC.title">Swim4Daniel op 3 juli 2022</meta:user-defined>
    <meta:user-defined meta:name="DCTERMS.W3CDTF/DCTERMS.available">2022-06-27</meta:user-defined>
  </office:meta>
</office:document-meta>
</file>