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kendmaking exploitatieovereenkomst ‘Ternaard – Nesserwei 5’</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Noardeast Fryslân maken op grond van art. 6.24, derde lid Wet ruimtelijke ordening (Wro) bekend dat een overeenkomst over grondexploitatie is gesloten voor de uitbreiding van het agrarisch bedrijf op de locatie Nesserwei 5 te Ternaard, kadastraal bekend gemeente Ternaard, sectie G, nummers 186, 187, 188, 189. </text:p>
            <text:p text:style-name="common-al">Het plan betreft het vergroten van het agrarisch bouwperceel ten behoeve van de realisatie van een tweede bedrijfswoning. Momenteel wordt een wijzigingsplan voorbereid. De overeenkomst is afgesloten om te garanderen dat de kosten, samenhangende met de bestemmingsplanprocedure, door initiatiefnemer gedragen worden. </text:p>
            <text:p text:style-name="common-al">Een zakelijke beschrijving van deze overeenkomst ligt van 4 maart tot en met 14 april 2021 digitaal ter inzage. Vanwege het coronavirus is fysieke inzage op het gemeentehuis niet mogelijk. U kunt de zakelijke beschrijving bekijken op <text:a xlink:href="https://www.noardeast-fryslan.nl/plannen-noardeast-fryslan-ter-inzage" xlink:type="simple">https://www.noardeast-fryslan.nl/plannen-noardeast-fryslan-ter-inzage</text:a>. Als digitale inzage geen optie is, kunt u contact opnemen en wordt een kopie van de zakelijke beschrijving opgestuurd via e-mail of per post.</text:p>
            <text:p text:style-name="common-al">
            <text:span text:style-name="nadrukcur">Vragen?</text:span>
          </text:p>
            <text:p text:style-name="common-al">Als u vragen heeft, kunt u contact opnemen met het team Romte, telefoon: 0519-29888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9374</text:span><text:line-break/><text:date style:data-style-name="dag" text:fixed="true" text:date-value="2021-03-03"/><text:line-break/><text:date style:data-style-name="jaar" text:fixed="true" text:date-value="2021-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9374</text:span><text:date style:data-style-name="nicedate" text:fixed="true" text:date-value="2021-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9374</text:span><text:date style:data-style-name="nicedate" text:fixed="true" text:date-value="2021-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Overig-Web-ZM/2.15/xml/MC-DRP-PlanOverig-Web-ZM.xml</meta:user-defined>
    <meta:user-defined meta:name="OVERHEID.Gemeente/DC.creator">Noardeast-Fryslân</meta:user-defined>
    <meta:user-defined meta:name="OVERHEID.Informatietype/DC.type">officiële publicatie</meta:user-defined>
    <meta:user-defined meta:name="OVERHEIDop.Staatscourant/DC.type">Overig</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DC.source">N.v.t.</meta:user-defined>
    <dc:language>nl</dc:language>
    <meta:user-defined meta:name="OVERHEID.Gemeente/DC.spatial">Noardeast-Fryslân</meta:user-defined>
    <meta:user-defined meta:name="DC.title">Bekendmaking exploitatieovereenkomst ‘Ternaard – Nesserwei 5’</meta:user-defined>
    <meta:user-defined meta:name="DCTERMS.W3CDTF/DCTERMS.available">2021-03-03</meta:user-defined>
    <meta:user-defined meta:name="DCTERMS.W3CDTF/OVERHEIDop.jaargang">2021</meta:user-defined>
    <meta:user-defined meta:name="OVERHEIDop.publicationIssue">9374</meta:user-defined>
    <meta:user-defined meta:name="OVERHEIDop.StcrtID/DC.identifier">stcrt-2021-9374</meta:user-defined>
    <meta:user-defined meta:name="OVERHEIDop.versieInformatie"/>
  </office:meta>
</office:document-meta>
</file>