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Tijdelijkemaatregeleni38afb09f-77b2-4d53-b179-f67cc402702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4">
      <text:list-level-style-bullet text:bullet-char="•" text:level="1">
        <style:list-level-properties text:min-label-width="10mm"/>
      </text:list-level-style-bullet>
    </text:list-style>
    <text:list-style style:name="id1-3-2-2-1-44-1">
      <text:list-level-style-bullet text:bullet-char="•" text:level="1">
        <style:list-level-properties text:min-label-width="10mm"/>
      </text:list-level-style-bullet>
    </text:list-style>
    <text:list-style style:name="id1-3-2-2-1-44-2">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fase 3 het plaatsen van tijdelijke verkeersborden in Het Burgje te Odijk</text:p>
          </table:table-cell>
          <table:table-cell office:value-type="string" table:style-name="staatscourantkop.B.cell">
            <text:section text:name="plaatje_id1-3-1-1" text:style-name="plaatje">
              <text:p text:style-name="illustratie_id1-3-1-1-1"><draw:frame draw:style-name="illustratie_id1-3-1-1-1" text:anchor-type="paragraph" svg:width="40mm" svg:height="15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
          </text:p>
            <text:p text:style-name="common-al"/>
            <text:p text:style-name="common-al">
            <text:span text:style-name="nadrukcur">Burgemeester en Wethouders van de gemeente Bunnik</text:span>
          </text:p>
            <text:p text:style-name="common-al">
            <text:span text:style-name="nadrukvet">Overwegingen ten aanzien van het besluit</text:span>
          </text:p>
            <text:p text:style-name="common-al">
            <text:span text:style-name="nadrukvet">Situatie:</text:span>
          </text:p>
            <text:p text:style-name="common-al">
            <draw:frame><draw:text-box><text:section text:name="plaatje_id1-3-2-2-1-6-1" text:style-name="plaatje">
              <text:p text:style-name="illustratie_id1-3-2-2-1-6-1-1"><draw:frame draw:style-name="illustratie_id1-3-2-2-1-6-1-1" text:anchor-type="paragraph" svg:width="153mm" svg:height="79.6754716981132mm"><draw:image xlink:href="Pictures/Tijdelijkemaatregeleni38afb09f-77b2-4d53-b179-f67cc4027027.jpg" xlink:type="simple"/></draw:frame></text:p>
            </text:section></draw:text-box></draw:frame>
            <text:span text:style-name="nadrukvet"/>
          </text:p>
            <text:p text:style-name="common-al">
            <text:span text:style-name="nadrukvet">Figuur 1</text:span>
          </text:p>
            <text:p text:style-name="common-al">
            <text:span text:style-name="nadrukvet">Bevoegdheid:</text:span>
          </text:p>
            <text:p text:style-name="common-al">Artikel 18, eerste lid, onder d, van de Wegenverkeerswet 1994.</text:p>
            <text:p text:style-name="common-al">Ter Borch, Valkenburgweg, Vinkenburgweg, Swert en Fibulah zijn in beheer en eigendom bij de gemeente Bunnik. </text:p>
            <text:p text:style-name="common-al"/>
            <text:p text:style-name="common-al"/>
            <text:p text:style-name="common-al"/>
            <text:p text:style-name="common-al"/>
            <text:p text:style-name="common-al">
            <text:span text:style-name="nadrukvet">Grondslag:</text:span>
          </text:p>
            <text:p text:style-name="common-al">Artikel 15 Wegenverkeerswet en artikel 12 BABW.</text:p>
            <text:p text:style-name="common-al">Krachtens artikel 15 lid 1 van de Wegenverkeerswet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p text:style-name="common-al"/>
            <text:p text:style-name="common-al">
            <text:span text:style-name="nadrukvet">Overwegingen ten aanzien van het besluit</text:span>
          </text:p>
            <text:p text:style-name="common-al"/>
            <text:p text:style-name="common-al">
            <text:span text:style-name="nadrukcur">Aanleiding</text:span>
          </text:p>
            <text:p text:style-name="common-al">De aanleiding voor de tijdelijke verkeerssituatie vormt de woningbouwontwikkeling rond de boerderij Het Burgje, even ten westen van de kern Odijk. Het betreft een plan voor de ontwikkeling van de zogenaamde ‘Buurtschappen van Odijk’. In het plan worden 141 woningen gebouwd in 3 fases. </text:p>
            <text:p text:style-name="common-al"/>
            <text:p text:style-name="common-al">Momenteel worden de woningen van fase 2 gebouwd en is er een tijdelijke verkeerssituatie van kracht om het woonverkeer zoveel mogelijk te scheiden van het bouwverkeer. Zodra er wordt gestart met de bouw van fase 3 is het voor de werkzaamheden noodzakelijk dat Ter Borch tussen de Valkenburgweg en Vinkenburgweg wordt afgesloten voor verkeer. Het in- en uitrijden van woonverkeer via Ter Borch is daardoor niet meer mogelijk, in fase 3 zal het inkomende woonverkeer via de Weteringsdijk rijden en het uitgaande woonverkeer via Ter Borch het gebied verlaten, zo blijven woonverkeer en bouwverkeer ook in fase 3 zoveel mogelijk gescheiden.</text:p>
            <text:p text:style-name="common-al">De maatregelen worden op 22-03-2021 ingesteld en zullen, afhankelijk van de bouwsnelheid, tot en met week 23 van 2022 van kracht blijven. Indien de werkzaamheden uitlopen zal de tijdelijke verkeerssituatie langer van kracht blijven tot afronding van de werkzaamheden.</text:p>
            <text:p text:style-name="common-al"/>
            <text:p text:style-name="common-al">Langs Ter Borch wordt ter hoogte van de kruising met Burgweg een bord C01(Geslotenverklaring) met onderbord “Uitgezonderd Werkverkeer” geplaatst, het woonverkeer de wijk in wordt omgeleid over Burgweg naar Weteringsdijk, op de Weteringsdijk wordt eenrichtingsverkeer ingesteld tot aan de Valkenburgweg. Tussen Valkenburgweg en Clarenburgweg moet er in twee richtingen verkeer over de Weteringsdijk, hier wordt een (tijdelijke) rijbaanverbreding aangebracht. Het verkeer de wijk in wordt verder geleid over de Weteringsdijk richting de Vinkenburgweg, het verkeer de wijk uit wordt over de Clarenburgweg, Weteringsdijk en Valkenburgweg naar Ter Bocht geleid. Fietsers kunnen in beide richtingen gebruik maken van de Weteringsdijk en het fietspad langs Ter Borch.</text:p>
            <text:p text:style-name="common-al"/>
            <text:p text:style-name="common-al">Het plaatsen van de verkeersborden: A01-30 (Maximumsnelheid 30 km), C01(Geslotenverklaring), C02(Eenrichtingsweg, in deze richting gesloten voor iedere bestuurder), C03 (Eenrichtingsweg), D05R (Verplichte rijrichting rechtsaf), G11(Verplicht fietspad) vereist op grond van de Wegenverkeerswet 1994 een verkeersbesluit.</text:p>
            <text:p text:style-name="common-al"/>
            <text:p text:style-name="common-al">De borden J18 (Rijbaanversmalling rechts) langs Ter Borch en het bord L08 (Doodlopende weg) langs Fibula, Denarius, Vinkenburgweg en Steenakker worden ter informatie geplaatst.</text:p>
            <text:p text:style-name="common-al"/>
            <text:p text:style-name="common-al">
            <text:span text:style-name="nadrukcur">Belangen </text:span>
          </text:p>
            <text:p text:style-name="common-al">Aan dit verkeersbesluit liggen de volgende belangen, als bedoeld in artikel 2 van de Wegenverkeerswet 1994, ten grondslag:</text:p>
            <text:p text:style-name="common-al">het zoveel mogelijk waarborgen van de vrijheid van het verkeer;</text:p>
            <text:p text:style-name="common-al">het verzekeren van de veiligheid op de weg;</text:p>
            <text:p text:style-name="common-al">het beschermen van weggebruikers en passagiers;</text:p>
            <text:p text:style-name="common-al">het in standhouden van de weg en het waarborgen van de bruikbaarheid daarvan. </text:p>
            <text:p text:style-name="common-al"/>
            <text:p text:style-name="common-al">
            <text:span text:style-name="nadrukvet">Politieadvies</text:span>
          </text:p>
            <text:p text:style-name="common-al">In overeenstemming met artikel 24 van het Besluit administratieve bepalingen inzake het wegverkeer is er overleg geweest met de politie, district Midden Nederland. De politie stemt in met de maatregelen. (advies d.d. 28-01-2020)</text:p>
            <text:p text:style-name="common-al">
            <text:span text:style-name="nadrukvet">BESLUIT</text:span>
          </text:p>
            <text:p text:style-name="common-al">Het college heeft besloten tot:</text:p>
            <text:list text:style-name="id1-3-2-2-1-44">
              <text:list-item text:style-override="id1-3-2-2-1-44-1">
                <text:number>•</text:number>
                <text:p text:style-name="al">Het plaatsen van de verkeersborden: A01-30 (Maximumsnelheid 30 km), C01(Geslotenverklaring), C02(Eenrichtingsweg, in deze richting gesloten voor iedere bestuurder), C03 (Eenrichtingsweg), D05R (Verplichte rijrichting rechtsaf), G11(Verplicht fietspad) voor ‘’Het Burgje’’ in overeenkomstig de bij dit besluit gevoegde tekeningen zie figuur 1.</text:p>
              </text:list-item>
              <text:list-item text:style-override="id1-3-2-2-1-44-2">
                <text:number/>
                <text:p text:style-name="al"/>
              </text:list-item>
            </text:list>
            <text:p text:style-name="common-al"/>
            <text:p text:style-name="common-al">Odijk, 28 januari 2020,</text:p>
            <text:p text:style-name="last-al">Namens Burgemeester en wethouders van Bunnik,</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de heer I. Jawid</text:span></text:p>
            <text:p><text:span text:style-name="functie">Werkvoorbereider verkeerskundige Fysiek Domein</text:span></text:p>
          </text:section>
        </text:section>
        <text:section text:name="bezwaarschrift_id1-3-2-4" text:style-name="bezwaarschrift">
          <text:p text:style-name="bezwaarschrift_top"/>
          <text:p text:style-name="bezwaarschrift_al"/>
          <text:p text:style-name="bezwaarschrift_al"/>
          <text:p text:style-name="bezwaarschrift_al">Bezwaarmogelijkheid</text:p>
          <text:p text:style-name="bezwaarschrift_al">Tegen dit besluit staat bezwaar open. Heeft u opmerkingen, vragen of wilt u meer informatie over dit besluit, bel dan met de gemeente. Als u het niet eens bent met dit besluit, dan kunt u binnen zes weken na de dag van publicatie een bezwaarschrift indienen ter attentie van het college van burgemeester en wethouders van de gemeente Bunnik, Postbus 5, 3980 CA Bunnik. </text:p>
          <text:p text:style-name="bezwaarschrift_al">Zorgt u ervoor dat u het bezwaarschrift indient binnen zes weken is verzonden. Daarmee voorkomt u dat we uw bezwaarschrift niet meer kunnen behandelen. </text:p>
          <text:p text:style-name="bezwaarschrift_al">Het bezwaarschrift bevat in ieder geval:</text:p>
          <text:p text:style-name="bezwaarschrift_al">- uw naam en adres;</text:p>
          <text:p text:style-name="bezwaarschrift_al">-  datum en handtekening;</text:p>
          <text:p text:style-name="bezwaarschrift_al">- een omschrijving van het besluit waar het bezwaarschrift tegen gericht is (u kunt bijvoorbeeld datum en kenmerk van dit besluit vermelden of een kopie meesturen);</text:p>
          <text:p text:style-name="bezwaarschrift_al">- de reden waarom u bezwaar maakt.</text:p>
          <text:p text:style-name="bezwaarschrift_al"/>
          <text:p text:style-name="bezwaarschrift_al">Machtiging bij vertegenwoordiging</text:p>
          <text:p text:style-name="bezwaarschrift_al">Als iemand anders u vertegenwoordigt, is het nodig om een door u ondertekende machtiging bij het bezwaarschrift te voegen.</text:p>
          <text:p text:style-name="bezwaarschrift_al"/>
          <text:p text:style-name="bezwaarschrift_al">Digitaal indienen bezwaarschrift</text:p>
          <text:p text:style-name="bezwaarschrift_al">Het bezwaarschrift kunt u ook indienen met het webformulier (‘bezwaarschriftformulier’) via onze website www.bunnik.nl. Dit formulier kunt u vinden bij het onderwerp ‘online regelen’ op onze website. Voor deze wijze van indienen heeft u een elektronische handtekening (DigiD) nodig.</text: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span text:style-name="nadrukvet">Voorlopige voorziening aanvragen</text:span>
        </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Utrecht. </text:p>
          <text:p text:style-name="bezwaarschrift_al"/>
          <text:p text:style-name="bezwaarschrift_al">Het postadres is:</text:p>
          <text:p text:style-name="bezwaarschrift_al">Rechtbank Midden-Nederland, afdeling Bestuursrecht, voorlopige voorzieningen </text:p>
          <text:p text:style-name="bezwaarschrift_al">Postbus 16005</text:p>
          <text:p text:style-name="bezwaarschrift_al">3500 DA Utrecht.</text:p>
          <text:p text:style-name="bezwaarschrift_al"/>
          <text:p text:style-name="bezwaarschrift_al">U kunt het verzoek om voorlopige voorziening ook digitaal indienen via http://loket.rechtspraak.nl/bestuursrecht, hiervoor dient u te beschikken over een DigiD. Op de genoemde site is hierover meer informatie te vinden.</text:p>
          <text:p text:style-name="bezwaarschrift_al"/>
          <text:p text:style-name="bezwaarschrift_al">Kosten voorlopige voorziening</text:p>
          <text:p text:style-name="bezwaarschrift_al">Voor een voorlopige voorziening betaalt u griffierecht. Meer informatie hierover krijgt u van de griffie van de rechtbank.</text:p>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47</text:span><text:line-break/><text:date style:data-style-name="dag" text:fixed="true" text:date-value="2021-02-01"/><text:line-break/><text:date style:data-style-name="jaar" text:fixed="true" text:date-value="2021-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5347</text:span><text:date style:data-style-name="nicedate" text:fixed="true" text:date-value="2021-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5347</text:span><text:date style:data-style-name="nicedate" text:fixed="true" text:date-value="2021-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unnik</meta:user-defined>
    <meta:user-defined meta:name="OVERHEID.Gemeente/DC.creator">Bunnik</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Wegenverkeerswet 1994, art. 15, lid 1</meta:user-defined>
    <meta:user-defined meta:name="DCTERMS.alternative">gemeente Bunnik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meta:user-defined meta:name="OVERHEIDop.verkeersbordcode">C2</meta:user-defined>
    <meta:user-defined meta:name="OVERHEIDop.verkeersbordcode">C3</meta:user-defined>
    <meta:user-defined meta:name="OVERHEIDop.verkeersbordcode">G11</meta:user-defined>
    <meta:user-defined meta:name="OVERHEIDop.verkeersbordcode">J18</meta:user-defined>
    <meta:user-defined meta:name="OVERHEIDop.verkeersbordcode">L8</meta:user-defined>
    <dc:language>nl</dc:language>
    <meta:user-defined meta:name="OVERHEID.EPSG28992/DC.spatial">143839.61 451252.323</meta:user-defined>
    <meta:user-defined meta:name="DC.title">Verkeersbesluit fase 3 het plaatsen van tijdelijke verkeersborden in Het Burgje te Odijk</meta:user-defined>
    <meta:user-defined meta:name="OVERHEID.PostcodeHuisnummer/OVERHEIDop.postcodeHuisnummer">3984RA 25</meta:user-defined>
    <meta:user-defined meta:name="OVERHEIDop.straatnaam">Valkenburgweg</meta:user-defined>
    <meta:user-defined meta:name="OVERHEIDop.woonplaats">Odijk</meta:user-defined>
    <meta:user-defined meta:name="DCTERMS.W3CDTF/DCTERMS.available">2021-02-01</meta:user-defined>
    <meta:user-defined meta:name="OVERHEIDop.StcrtID/DC.identifier">stcrt-2021-5347</meta:user-defined>
    <meta:user-defined meta:name="DCTERMS.W3CDTF/OVERHEIDop.jaargang">2021</meta:user-defined>
    <meta:user-defined meta:name="OVERHEIDop.publicationIssue">5347</meta:user-defined>
    <meta:user-defined meta:name="OVERHEIDop.versieInformatie"/>
  </office:meta>
</office:document-meta>
</file>