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1-489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894</text:p>
          </table:table-cell>
        </table:table-row>
        <table:table-row table:style-name="staatscourant.koprow1">
          <table:covered-table-cell/>
          <table:covered-table-cell/>
          <table:table-cell office:value-type="string" table:style-name="staatscourant.publicatiedatumcel">
            <text:p>1 februari</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het instellen van een tijdelijk gebied met beperkingen NLR RPAS testcentrum high, Inspectie Leefomgeving en Transport</text:h>
      <text:p text:style-name="ifm_p_font.italic_mt.7.4mm_ifm">Datum 26 januari 2021</text:p>
      <text:p text:style-name="ifm_p_font.italic_ifm">Nummer ILT-2021/3792</text:p>
      <text:p text:style-name="ifm_p_mt.3.7mm_ifm">De Minister van Infrastructuur en Waterstaat,</text:p>
      <text:p text:style-name="ifm_p_mt.3.7mm_ifm">Handelende in overeenstemming met de Minister van Defensie;</text:p>
      <text:p text:style-name="ifm_p_mt.3.7mm_ifm">Gelezen het verzoek van 13 november 2020 van het Nationaal Lucht- en Ruimtevaartcentrum (NLR).</text:p>
      <text:p text:style-name="ifm_p_mt.3.7mm_ifm">Overwegende dat:</text:p>
      <text:p text:style-name="ifm_p_indent.-5mm_mleft.5mm_ifm">–<text:tab/>het van belang is dat er onderzoek wordt gedaan naar de mogelijkheden van Remotely Piloted Aircraft Systems (RPAS) en dat deze worden getest, mede gememoreerd in kamerbrieven over ‘drones’;</text:p>
      <text:p text:style-name="ifm_p_indent.-5mm_mleft.5mm_ifm">–<text:tab/>voor bepaalde testen met RPAS een grotere hoogte nodig is dan de standaard maximum hoogte;</text:p>
      <text:p text:style-name="ifm_p_indent.-5mm_mleft.5mm_ifm">–<text:tab/>de intentie is om binnen afzienbare termijn een dergelijk testgebied, voor gebruik door meerdere RPAS operators, boven de EHR66, op te nemen in de ‘Regeling beperking of verbod uitoefening burgerluchtverkeer in bepaalde gebieden 2018’;</text:p>
      <text:p text:style-name="ifm_p_indent.-5mm_mleft.5mm_ifm">–<text:tab/>het NLR beschikt over een RPAS Operator Certificate (ROC) nr. 9/2016, met de mogelijkheid van het uitvoeren van testvluchten;</text:p>
      <text:p text:style-name="ifm_p_indent.-5mm_mleft.5mm_ifm">–<text:tab/>het NLR beschikt over een operationeel handboek en coördinatieregeling ‘EHR66 en TGB NLR RPAS Testcentrum High, versie 26-10-2020’ met de Zweefvliegclub Noordoostpolder, welke afspraken onverminderd geldig blijven.</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Ter bescherming van het luchtverkeer tijdens test- en trainingsvluchten met RPAS door of onder verantwoordelijkheid van het NLR wordt het volgende tijdelijke gebied met beperkingen (TGB) ingesteld:</text:p>
      <text:p text:style-name="ifm_p_ifm">TGB NLR RPAS testcentrum high:</text:p>
      <text:p text:style-name="ifm_p_indent.-5mm_mleft.5mm_ifm">•<text:tab/>van 52°43’35”N 005°57’05”E, naar 52°41’19”N 005°57’13”E, naar 52°40’27”N 005°55’49”E, naar 52°40’07”N 005°55’51”E, naar 52°40’00”N 005°55’06E”, naar 52°41’36”N 005°53’09”E, naar 52°42’55”N 005°53’05”E, terug naar 52°43’35”N 005°57’05”E;</text:p>
      <text:p text:style-name="ifm_p_indent.-5mm_mleft.5mm_ifm">•<text:tab/>vanaf de grond tot 3500 voet boven gemiddeld zeeniveau, met uitzondering van het gedeelte van het gebied boven het bestaande gebied EHR66, waar het gebied loopt van 1500 voet boven gemiddeld zeeniveau tot 3500 voet boven gemiddeld zeeniveau (zie figuur).</text:p>
      <text:p text:style-name="ifm_p_mt.3.7mm_page.break-before_ifm"><draw:frame draw:name="Afbeelding1" draw:style-name="frame.picture" draw:z-index="1" svg:height="132mm" svg:width="131mm" text:anchor-type="paragraph" style:rel-height="scale" style:rel-width="scale"><draw:image draw:filter-name="PNG - Portable Network Graphics" xlink:actuate="onLoad" xlink:href="Pictures/stcrt-2021-4894-001.png" xlink:show="embed" xlink:type="simple"/></draw:frame><draw:frame draw:name="Bron5" draw:style-name="frame.bron" text:anchor-type="as-char" svg:width="131mm" svg:y="0mm"><draw:text-box><text:p text:style-name="ifm_p_mt.2mm_ifm">Figuur: TGB NLR RPAS testcentrum high</text:p></draw:text-box></draw:frame></text:p>
      <text:h text:style-name="ifm_p_font.bold_mt.5.08mm_page.keep-with-next_ifm" text:outline-level="2">Artikel<text:s/>2<text:s/></text:h>
      <text:p text:style-name="ifm_p_mt.4.23mm_ifm">Voor het TGB NLR RPAS testcentrum high gelden de volgende voorschriften en beperkingen:</text:p>
      <text:p text:style-name="ifm_p_indent.-7mm_mleft.7mm_ifm">a.<text:tab/>het is verboden vluchten uit te voeren binnen het geactiveerde TGB NLR RPAS testcentrum high, tenzij het gaat om:</text:p>
      <text:p text:style-name="ifm_p_indent.-5mm_mleft.12mm_ifm">•<text:tab/>vluchten met RPAS van of onder verantwoordelijkheid van het NLR;</text:p>
      <text:p text:style-name="ifm_p_indent.-5mm_mleft.12mm_ifm">•<text:tab/>vluchten die worden uitgevoerd door of in opdracht van de Landelijke eenheid, afdeling Luchtvaart, vluchten voor zoek- en reddingsacties, spoedeisende medische vluchten;</text:p>
      <text:p text:style-name="ifm_p_indent.-5mm_mleft.12mm_ifm">•<text:tab/>helikoptervluchten van/naar de helikopterluchthaven van het NLR, na voorafgaande coördinatie met de beheerder van het testgebied (tel. 088- 5114900 of per e-mail nrtc@nlr.nl);</text:p>
      <text:p text:style-name="ifm_p_indent.-5mm_mleft.12mm_ifm">•<text:tab/>testvluchten met bemande luchtvaartuigen door of in opdracht van het NLR, als onderdeel van testen of experimenten met RPAS;</text:p>
      <text:p text:style-name="ifm_p_indent.-5mm_mleft.12mm_ifm">•<text:tab/>vluchten uitgevoerd door leden of gastvliegers van Zweefvliegclub Noord- oostpolder (ZCNOP), door Akkeranalyse, A.J. Troost Ballooning en Heli and Co s.a. overeenkomstig de ‘coördinatieregeling EHR66 en TGB NLR RPAS Testcentrum High’;</text:p>
      <text:p text:style-name="ifm_p_indent.-7mm_mleft.7mm_ifm">b.<text:tab/>het TGB NLR RPAS Testcentrum High kan alleen geactiveerd worden wanneer de EHR66 ook actief is;</text:p>
      <text:p text:style-name="ifm_p_indent.-7mm_mleft.7mm_ifm">c.<text:tab/>minimaal 48 uur van tevoren laat het NLR een NOTAM uitgeven door het MilATCC Schiphol om het TGB te activeren;</text:p>
      <text:p text:style-name="ifm_p_indent.-7mm_mleft.7mm_ifm">d.<text:tab/>het NLR neemt ten minste 30 minuten voor het daadwerkelijk in gebruik nemen van het TGB en direct nadat de activiteiten zijn afgerond contact op met de Supervisor van MilATCC Schiphol (tel. 0577-458705), onder vermelding van het telefoonnummer waarop het NLR bereikbaar is tijdens de activiteiten;</text:p>
      <text:p text:style-name="ifm_p_indent.-7mm_mleft.7mm_ifm">e.<text:tab/>vluchten vinden alleen plaats met een geldige bedrijfsontheffing of ROC, RTF, NL ASRPAS erkenning of projectontheffing en binnen de mogelijkheden die de bedrijfsontheffing of ROC, RTF, NL ASRPAS erkenning of projectontheffing biedt;</text:p>
      <text:p text:style-name="ifm_p_indent.-7mm_mleft.7mm_ifm">f.<text:tab/>aanwijzingen van de Landelijke eenheid, afdeling Luchtvaart, MilATCC Schiphol, Luchtverkeersleiding Nederland (LVNL), of de Inspectie Leefomgeving en Transport (ILT) in het kader van de veiligheid van het luchtverkeer moeten worden nagekomen; dat kan ook de-activatie van het TGB inhouden en daarmee het tijdelijk staken van de activiteiten.</text:p>
      <text:h text:style-name="ifm_p_font.bold_mt.5.08mm_page.keep-with-next_ifm" text:outline-level="2">Artikel<text:s/>3<text:s/></text:h>
      <text:p text:style-name="ifm_p_mt.4.23mm_indent.-7mm_mleft.7mm_ifm">1.<text:tab/>Het niet of niet volledig nakomen van de voorschriften of beperkingen kan aanleiding zijn deze beschikking in te trekken.</text:p>
      <text:p text:style-name="ifm_p_mt.3.7mm_indent.-7mm_mleft.7mm_ifm">2.<text:tab/>Het handelen in strijd met deze beschikking levert een strafbaar feit op.</text:p>
      <text:h text:style-name="ifm_p_font.bold_mt.5.08mm_page.keep-with-next_ifm" text:outline-level="2">Artikel<text:s/>4<text:s/></text:h>
      <text:p text:style-name="ifm_p_mt.4.23mm_ifm">Deze beschikking treedt in werking met ingang van de dag na dagtekening van de Staatscourant waarin zij wordt geplaatst en werkt terug tot en met 1 januari 2021. De beschikking vervalt met ingang van 1 januari 2022 of zoveel eerder als het moment waarop het gebied is opgenomen in de voorgenomen wijziging van de ‘Regeling beperking of verbod uitoefening burgerluchtverkeer in bepaalde gebieden 2018’.</text:p>
      <text:p text:style-name="ifm_p_font.italic_mt.3.7mm_ifm">DE MINISTER VAN INFRASTRUCTUUR EN WATERSTAAT,<text:line-break/>namens deze,<text:line-break/>Inspecteur Luchtruim, infra en drone operaties, Afdeling Vergunningverlening rail en luchtvaart,</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text:h text:style-name="ifm_p_font.bold_mt.5.08mm_page.break-before_ifm" text:outline-level="3">TOELICHTING</text:h>
      <text:p text:style-name="ifm_p_mt.4.23mm_ifm">Sinds 2005 vinden bij Marknesse test- en trainingsvluchten met op afstand bestuurde luchtvaartuigen plaats uitgevoerd door het Nationaal Lucht- en Ruimtevaartcentrum (NLR).</text:p>
      <text:p text:style-name="ifm_p_mt.3.7mm_ifm">Ter bescherming van het luchtverkeer tijdens het uitvoeren van test- en trainingsvluchten wordt een tijdelijk gebied met beperkingen (TGB) ingesteld. Dit TGB wordt ingesteld om enerzijds een ongewenste mix van bemand en onbemand luchtverkeer te voorkomen en anderzijds proefvluchten met (experimentele) op afstand bestuurde luchtvaartuigen te faciliteren.</text:p>
      <text:p text:style-name="ifm_p_mt.3.7mm_ifm">Om afstemming tussen diverse luchtruimgebruikers verder te regelen is de ‘coördinatieregeling EHR66 en TGB NLR RPAS Testcentrum High, versie 26-10- 2020’ opgesteld met de Zweefvliegclub Noordoostpolder (ZCNOP) en zijn werkafspraken met gebruikers van de helikopterluchthaven vastgelegd in het handboek behorende bij het ROC van het NLR.</text:p>
      <text:p text:style-name="ifm_p_mt.3.7mm_ifm">Voorliggend besluit betreft een verlenging van het TGB NLR RPAS Testcentrum High dat vorig jaar is aangewezen. De intentie is om binnen afzienbare termijn een gebied boven de bestaande EHR66 als permanent testgebied voor gebruik door meerdere RPAS operators op te nemen in de ‘Regeling beperking of verbod uitoefening burgerluchtverkeer in bepaalde gebieden 2018’, alsmede de luchtvaartgids en (interactieve) VFR-kaart. Hiervoor is wel afstemming met de (omliggende) bemande sector vereist. Ook wordt dit bekeken in samenhang met de ontwikkelingen ten opzichte van de operationele routes voor de luchthaven Lelystad. De afmetingen van dit testgebied kunnen gelijk zijn aan het nu ingestelde TGB, of een gelijkwaardig gebie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894</text:span><text:tab/>1 februari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894</text:span><text:tab/>1 februari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het instellen van een tijdelijk gebied met beperkingen NLR RPAS testcentrum high, Inspectie Leefomgeving en Transport</dc:title>
    <meta:user-defined meta:name="OVERHEIDop.DienstAgentschapInstellingOfProject/DC.creator">Inspectie Leefomgeving en Transpor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21-489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894</meta:user-defined>
    <meta:user-defined meta:name="OVERHEIDop.publicationName">Staatscourant</meta:user-defined>
    <meta:user-defined meta:name="OVERHEID.Organisatietype/OVERHEID.organisationType">dienst en agentschap</meta:user-defined>
    <meta:user-defined meta:name="DCTERMS.W3CDTF/OVERHEIDop.jaargang">2021</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Minister van Infrastructuur en Waterstaat, houdende het instellen van een tijdelijk gebied met beperkingen NLR RPAS testcentrum high, Inspectie Leefomgeving en Transport</meta:user-defined>
    <meta:user-defined meta:name="DCTERMS.W3CDTF/DCTERMS.available">2021-02-01</meta:user-defined>
  </office:meta>
</office:document-meta>
</file>