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3921</text:p>
          </table:table-cell>
        </table:table-row>
        <table:table-row table:style-name="staatscourant.koprow1">
          <table:covered-table-cell/>
          <table:covered-table-cell/>
          <table:table-cell office:value-type="string" table:style-name="staatscourant.publicatiedatumcel">
            <text:p>19 oktober</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vaststelling van het besluit tot goedkeuring van het voorstel van TenneT voor een wijziging van de gemeenschappelijke gecoördineerde capaciteitsberekeningsmethodologie voor langetermijntijdsbestekken binnen de Hansa regio, Autoriteit Consument en Markt</text:h>
      <text:h text:style-name="ifm_p_font.bold_mt.7.4mm_page.keep-with-next_ifm" text:outline-level="4">Zaaknummer ACM/21/051021</text:h>
      <text:p text:style-name="ifm_p_mt.4.23mm_ifm">1.  Op 19 maart 2021 heeft TenneT TSO B.V. de Autoriteit Consument en Markt (hierna: ACM) verzocht om goedkeuring van het voorstel voor een wijziging van de gemeenschappelijke gecoördineerde capaciteitsberekeningsmethodologie voor langetermijntijdsbestekken binnen de Hansa regio.</text:p>
      <text:p text:style-name="ifm_p_ifm">2.  Op grond van artikel 2, tweede lid, van het Besluit van 19 december 2018, houdende regels ter uitvoering van Europese verordeningen betreffende de interne energiemarkt (hierna: E-wet), en artikel 4, vijfde lid, juncto artikel 4, zevende lid, onder a, van Verordening 2016/1719 (FCA Verordening) beslist de ACM over de goedkeuring.</text:p>
      <text:p text:style-name="ifm_p_ifm">3.  Het voorstel en de daarop betrekking hebbende stukken hebben ter inzage gelegen. Belanghebbenden hebben de mogelijkheid gehad om hun zienswijzen naar voren te brengen. De ACM heeft hierop geen schriftelijke zienswijzen ontvangen.</text:p>
      <text:p text:style-name="ifm_p_ifm">4.  De ACM heeft het voorstel goedgekeurd op 7 oktober 2021. Het besluit treedt in werking op 8 oktober 2021. Het besluit is te raadplegen op de internetpagina van de ACM (www.acm.nl) nadat de vertrouwelijkheidsprocedure is afgerond. Tegen dit besluit kan degene, wiens belang rechtstreeks bij dit besluit is betrokken, binnen zes weken na bekendmaking bezwaar instellen bij:</text:p>
      <text:p text:style-name="ifm_p_ifm">Autoriteit Consument en Markt</text:p>
      <text:p text:style-name="ifm_p_ifm">Postbus 16326</text:p>
      <text:p text:style-name="ifm_p_ifm">2500 BH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1 nr. 43921</text:span><text:tab/>19 oktober 2021</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1 nr. 43921</text:span><text:tab/>19 oktober 2021</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inzake de vaststelling van het besluit tot goedkeuring van het voorstel van TenneT voor een wijziging van de gemeenschappelijke gecoördineerde capaciteitsberekeningsmethodologie voor langetermijntijdsbestekken binnen de Hansa regio, Autoriteit Consument en Markt</dc:title>
    <meta:user-defined meta:name="OVERHEIDop.steltVast"/>
    <meta:user-defined meta:name="OVERHEIDop.StcrtID/DC.identifier">stcrt-2021-43921</meta:user-defined>
    <meta:user-defined meta:name="OVERHEIDop.datumEindeReactietermijn"/>
    <meta:user-defined meta:name="OVERHEIDop.Rubriek/DC.type">overige overheidsinformatie</meta:user-defined>
    <meta:user-defined meta:name="OVERHEID.ZelfstandigBestuursorgaan/DC.creator">Autoriteit Consument en Markt</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3921</meta:user-defined>
    <meta:user-defined meta:name="DCTERMS.W3CDTF/OVERHEIDop.jaargang">2021</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Mededeling inzake de vaststelling van het besluit tot goedkeuring van het voorstel van TenneT voor een wijziging van de gemeenschappelijke gecoördineerde capaciteitsberekeningsmethodologie voor langetermijntijdsbestekken binnen de Hansa regio, Autoriteit Consument en Markt</meta:user-defined>
    <meta:user-defined meta:name="DCTERMS.W3CDTF/DCTERMS.available">2021-10-19</meta:user-defined>
  </office:meta>
</office:document-meta>
</file>