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wee oplaadpunten elektrische voertuigen nabij Dotterhof 47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text:span text:style-name="nadrukvet">Z.21.335894</text:span></text:p>
            <text:p text:style-name="al"/>
            <text:p text:style-name="al">Onderwerp: Aanwijzen twee parkeerplaatsen aan de Dotterhof ter hoogte van nummer 47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Dotterhof;</text:p>
            <text:p text:style-name="al">laadlocaties aan de Dotterhof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een bord E4 uit bijlage 1 van het Reglement verkeersregels en verkeerstekens 1990 met onderbord “opladen elektrische voertuigen” aan de Dotterhof nabij huisnummer 47 te Heerenveen twee parkeerplaatsen te reserveren voor het laden van elektrische voertuigen;</text:p>
              </text:list-item>
              <text:list-item text:style-override="id1-3-2-2-1-1-2">
                <text:number>2.</text:number>
                <text:p text:style-name="al">Een en ander overeenkomstig de bij dit verkeersbesluit behorende situatietekening d.d. 19-01-2021</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19-01-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081</text:span><text:line-break/><text:date style:data-style-name="dag" text:fixed="true" text:date-value="2021-01-26"/><text:line-break/><text:date style:data-style-name="jaar" text:fixed="true" text:date-value="2021-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4081</text:span><text:date style:data-style-name="nicedate" text:fixed="true" text:date-value="2021-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4081</text:span><text:date style:data-style-name="nicedate" text:fixed="true" text:date-value="2021-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2 oplaadpunten elektrische voertuigen - Dotterhof 47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1.335894</meta:user-defined>
    <meta:user-defined meta:name="DCTERMS.abstract">Aanwijzen 2 oplaadpunten voor elektrische voertuigen nabij Dotterhof 47 Heerenveen</meta:user-defined>
    <meta:user-defined meta:name="OVERHEIDop.verkeersbordcode">E4</meta:user-defined>
    <dc:language>nl</dc:language>
    <meta:user-defined meta:name="OVERHEID.EPSG28992/DC.spatial">190451 552299</meta:user-defined>
    <meta:user-defined meta:name="DC.title">Verkeersbesluit, twee oplaadpunten elektrische voertuigen nabij Dotterhof 47 Heerenveen</meta:user-defined>
    <meta:user-defined meta:name="OVERHEID.PostcodeHuisnummer/OVERHEIDop.postcodeHuisnummer">8446BL 47</meta:user-defined>
    <meta:user-defined meta:name="OVERHEIDop.straatnaam">Dotterhof</meta:user-defined>
    <meta:user-defined meta:name="OVERHEIDop.woonplaats">Heerenveen</meta:user-defined>
    <meta:user-defined meta:name="DCTERMS.W3CDTF/DCTERMS.available">2021-01-26</meta:user-defined>
    <meta:user-defined meta:name="OVERHEIDop.StcrtID/DC.identifier">stcrt-2021-4081</meta:user-defined>
    <meta:user-defined meta:name="OVERHEIDop.externeBijlage">Locatie oplaadpunt nabij Dotterhof 47 Heerenveen|exb-2021-4325</meta:user-defined>
    <meta:user-defined meta:name="DCTERMS.W3CDTF/OVERHEIDop.jaargang">2021</meta:user-defined>
    <meta:user-defined meta:name="OVERHEIDop.publicationIssue">4081</meta:user-defined>
    <meta:user-defined meta:name="OVERHEIDop.versieInformatie"/>
  </office:meta>
</office:document-meta>
</file>