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6908</text:p>
          </table:table-cell>
        </table:table-row>
        <table:table-row table:style-name="staatscourant.koprow1">
          <table:covered-table-cell/>
          <table:covered-table-cell/>
          <table:table-cell office:value-type="string" table:style-name="staatscourant.publicatiedatumcel">
            <text:p>28 juli</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terinzagelegging van een derogatieverzoek van TenneT op grond van artikel 16, negende lid, van Verordening 2019/943, Autoriteit Consument en Markt</text:h>
      <text:h text:style-name="ifm_p_font.bold_mt.7.4mm_page.keep-with-next_ifm" text:outline-level="4">Zaaknummer ACM/21/053041</text:h>
      <text:p text:style-name="ifm_p_mt.4.23mm_ifm">1.  Op 20 juli 2021 heeft de Autoriteit Consument en Markt (hierna: ACM) van TenneT TSO B.V. (hierna: TenneT) een derogatieverzoek op grond van artikel 16, negende lid, van Verordening 2019/943 ontvangen.</text:p>
      <text:p text:style-name="ifm_p_ifm">2.  Het derogatieverzoek dat TenneT heeft ingediend ziet op een verzoek om derogatie van artikel 16, achtste lid, van Verordening 2019/943 voor (i) lusstromen (loop flows) en (ii) voor geplande en ongeplande uitvalsituaties.</text:p>
      <text:p text:style-name="ifm_p_ifm">3.  Op grond van artikel 16, negende lid, van Verordening 2019/943 beslist de ACM over dit verzoek om een derogatie.</text:p>
      <text:p text:style-name="ifm_p_ifm">4.  De aanvraag is gepubliceerd op de internetpagina van de ACM (www.acm.nl).</text:p>
      <text:p text:style-name="ifm_p_ifm">5.  Belanghebbenden die opmerkingen wensen te maken over de aanvraag wordt verzocht deze schriftelijk kenbaar te maken aan de ACM. Schriftelijke zienswijzen dienen uiterlijk 20 augustus 2021 op onderstaand adres te zijn ontvangen. Onder vermelding van het zaaknummer ACM/21/053041 kunt u uw schriftelijke zienswijze richten aan de Autoriteit Consument en Markt, Directie Energie, Postbus 16326, 2500 BH, Den Haag. U wordt verzocht uw reactie ook per e-mail te sturen naar: secretariaat.DE@acm.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Mededeling inzake de terinzagelegging van een derogatieverzoek van TenneT op grond van artikel 16, negende lid, van Verordening 2019/943, Autoriteit Consument en Markt</dc:title>
    <meta:user-defined meta:name="OVERHEIDop.StcrtID/DC.identifier">stcrt-2021-36908</meta:user-defined>
    <meta:user-defined meta:name="OVERHEIDop.datumEindeReactietermijn"/>
    <meta:user-defined meta:name="OVERHEIDop.Rubriek/DC.type">overige overheidsinformatie</meta:user-defined>
    <meta:user-defined meta:name="OVERHEID.ZelfstandigBestuursorgaan/DC.creator">Autoriteit Consument en Markt</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6908</meta:user-defined>
    <meta:user-defined meta:name="DCTERMS.W3CDTF/OVERHEIDop.jaargang">2021</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terinzagelegging van een derogatieverzoek van TenneT op grond van artikel 16, negende lid, van Verordening 2019/943, Autoriteit Consument en Markt</meta:user-defined>
    <meta:user-defined meta:name="DCTERMS.W3CDTF/DCTERMS.available">2021-07-28</meta:user-defined>
  </office:meta>
</office:document-meta>
</file>