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Ermelo - wijzigingsplan - Hamburgerweg 195, Ermelo</text:p>
          </table:table-cell>
          <table:table-cell office:value-type="string" table:style-name="staatscourantkop.B.cell">
            <text:section text:name="plaatje_id1-3-1-1" text:style-name="plaatje">
              <text:p text:style-name="illustratie_id1-3-1-1-1"><draw:frame draw:style-name="illustratie_id1-3-1-1-1" text:anchor-type="paragraph" svg:width="24.39024390243902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op grond van artikel 3.8 Wet ruimtelijke ordening, bekend dat het college van de gemeente Ermelo in zijn vergadering van 16 juni 2021 besloten heeft tot vaststelling van het Wijzigingsplan Hamburgerweg 195. </text:p>
            <text:p text:style-name="common-al">Het wijzigingsplan biedt een juridisch planologisch kader voor de functiewijziging van bedrijfswoning naar een reguliere woonbestemming voor de woning aan de Hamburgerweg 195.</text:p>
            <text:p text:style-name="common-al">Het vastgestelde wijzigingsplan en de daarbij behorende stukken met ingang van 1 juli 2021 tot en met 11 augustus 2021, voor een ieder ter inzage.</text:p>
            <text:p text:style-name="common-al">Voor het raadplegen van de stukken kunt u een afspraak maken met de afdeling Publiekszaken via www.ermelo.nl/afspraak. U kunt het wijzigingsplan raadplegen via www.ermelo.nl/bestemmingsplannen. Het wijzigingsplan Hamburgerweg 195, met identificatienummer NL.IMRO.0233.WPhamburgerwg195-0401, kunt u ook digitaal raadplegen op www.ruimtelijkeplannen.nl (RO-Online).</text:p>
            <text:p text:style-name="common-al">Gedurende bovenvermelde termijn van ter inzage legging kan tegen het besluit van het college tot vaststelling van het wijzigingsplan beroep worden ingesteld bij de Afdeling bestuursrechtspraak van de Raad van State, Postbus 20019, 2500 AE ’s-Gravenhage door:</text:p>
            <text:p text:style-name="common-al">- Belanghebbenden die redelijkerwijs niet in staat zijn geweest tijdig een zienswijze bij het college op het ontwerp wijzigingsplan kenbaar te maken;</text:p>
            <text:p text:style-name="common-al">Het instellen van beroep schort de werking van het besluit tot vaststelling van het wijzigingsplan niet op. Het besluit treedt in werking met ingang van de dag na die waarop de beroepstermijn afloopt. </text:p>
            <text:p text:style-name="common-al">Degene die beroep instelt kan een verzoek om voorlopige voorziening indienen bij de Voorzitter van de Afdeling bestuursrechtspraak van de Raad van State, Postbus 20019, 2500 EA 's-Gravenhage. Indien binnen de beroepstermijn een verzoek om voorlopige voorziening is ingediend, treedt het besluit niet in werking voordat op dat verzoek is beslist. Aan het instellen van beroep en het indienen van een verzoek om voorlopige voorziening zijn kosten verbonden.</text:p>
            <text:p text:style-name="common-al">Ermelo, 30 juni 2021</text:p>
            <text:p text:style-name="common-al">Het college van burgemeester en wethouders van Ermelo.</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3761</text:span><text:line-break/><text:date style:data-style-name="dag" text:fixed="true" text:date-value="2021-06-30"/><text:line-break/><text:date style:data-style-name="jaar" text:fixed="true" text:date-value="2021-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3761</text:span><text:date style:data-style-name="nicedate" text:fixed="true" text:date-value="2021-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3761</text:span><text:date style:data-style-name="nicedate" text:fixed="true" text:date-value="2021-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Ermelo</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33.WPhamburgerwg195-0401</meta:user-defined>
    <meta:user-defined meta:name="OVERHEIDop.Ruimtelijkeplannen/DC.type">wijzigings- of uitwerkingsplan</meta:user-defined>
    <dc:language>nl</dc:language>
    <meta:user-defined meta:name="OVERHEID.EPSG28992/DC.spatial">170389.978 478759.451</meta:user-defined>
    <meta:user-defined meta:name="DC.title">Gemeente Ermelo - wijzigingsplan - Hamburgerweg 195, Ermelo</meta:user-defined>
    <meta:user-defined meta:name="OVERHEID.PostcodeHuisnummer/OVERHEIDop.postcodeHuisnummer">3851EL 195</meta:user-defined>
    <meta:user-defined meta:name="OVERHEIDop.straatnaam">Hamburgerweg</meta:user-defined>
    <meta:user-defined meta:name="OVERHEIDop.woonplaats">Ermelo</meta:user-defined>
    <meta:user-defined meta:name="DCTERMS.W3CDTF/DCTERMS.available">2021-06-30</meta:user-defined>
    <meta:user-defined meta:name="DCTERMS.W3CDTF/OVERHEIDop.jaargang">2021</meta:user-defined>
    <meta:user-defined meta:name="OVERHEIDop.publicationIssue">33761</meta:user-defined>
    <meta:user-defined meta:name="OVERHEIDop.StcrtID/DC.identifier">stcrt-2021-33761</meta:user-defined>
    <meta:user-defined meta:name="OVERHEIDop.versieInformatie"/>
  </office:meta>
</office:document-meta>
</file>