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agen maximum snelheid van 50 km/uur naar 30 km/uur op de Dunantlaan en zuidelijke straten te Reeuwijk-Brug</text:p>
          </table:table-cell>
          <table:table-cell office:value-type="string" table:style-name="staatscourantkop.B.cell">
            <text:section text:name="plaatje_id1-3-1-1" text:style-name="plaatje">
              <text:p text:style-name="illustratie_id1-3-1-1-1"><draw:frame draw:style-name="illustratie_id1-3-1-1-1" text:anchor-type="paragraph" svg:width="40mm" svg:height="7.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Bodegraven-Reeuwijk</text:p>
            <text:p text:style-name="common-al"/>
            <text:p text:style-name="tussenkopcur">Gelet op,</text:p>
            <text:p text:style-name="common-al">het bepaalde in artikel 15, eerste lid en artikel 18, eerste lid, onder d, van de Wegenverkeerswet 1994, het Besluit administratieve bepalingen inzake het wegverkeer en het Reglement verkeersregels en verkeerstekens 1990;</text:p>
            <text:p text:style-name="common-al"/>
            <text:p text:style-name="tussenkopcur">Overwegende dat,</text:p>
            <text:p text:style-name="common-al">- de Dunantlaan, Doornappel, Orchislaan, De Eppe, Pijlkruidlaan, De Wikke zijn gelegen in de gemeente Bodegraven-Reeuwijk;</text:p>
            <text:p text:style-name="common-al">- de Dunantlaan, Doornappel, Orchislaan, De Eppe, Pijlkruidlaan, De Wikke binnen de bebouwde kom van Reeuwijk-Brug zijn gelegen;</text:p>
            <text:p text:style-name="common-al">- de bovengenoemde straten een smal profiel hebben;</text:p>
            <text:p text:style-name="common-al">- in de bestaande situatie of de straten ingericht zijn of ingericht gaan worden als een erftoegangsweg binnen de bebouwde kom van 30 km/uur;</text:p>
            <text:p text:style-name="common-al">- hierdoor voor het verkeer de indruk ontstaat dat zij hier 30 km/uur horen te rijden;</text:p>
            <text:p text:style-name="common-al">- de wegvakken Dunantlaan, Doornappel, Orchislaan, De Eppe, Pijlkruidlaan, De Wikke zijn momenteel aangewezen als 50 km/uur erftoegangswegen binnen de bebouwde kom;</text:p>
            <text:p text:style-name="common-al">- het niet wenselijk is dat het verkeer met 50km/uur door deze straten rijdt;</text:p>
            <text:p text:style-name="common-al">- bovenstaande snelheid in combinatie met het smalle profiel leidt tot gevaarlijke verkeerssituaties;</text:p>
            <text:p text:style-name="common-al">- bij de Dunantlaan haaksparkeren is toegepast, wat onveilige situaties oplevert bij de bovenstaande snelheid;</text:p>
            <text:p text:style-name="common-al">- het voor de verkeersveiligheid wenselijk is om alle bovenstaande wegvakken aan te wijzen als 30 km/uur erftoegangswegen binnen de bebouwde kom;</text:p>
            <text:p text:style-name="common-al">- dit kan worden bereikt door het bord 30 km/uur zone en herhalend het bord 30 km/uur te plaatsen aan de koppen van de Dunantlaan, Doornappel, Orchislaan, De Eppe, Pijlkruidlaan, De Wikke;</text:p>
            <text:p text:style-name="common-al">- dit de verkeersveiligheid voor de fietsers en voetgangers ten goede komt;</text:p>
            <text:p text:style-name="common-al">- dat het treffen van een verkeersmaatregel een normale maatschappelijke ontwikkeling is waarmee een ieder kan worden geconfronteerd en waarvan de nadelige gevolgen in beginsel voor rekening van betrokkenen behoren te blijven;</text:p>
            <text:p text:style-name="common-al">- dat de bovenvermelde maatregelen worden genomen op basis van artikel 2 van de WVW 1994; </text:p>
            <text:p text:style-name="common-al">- dat de onder ‘besluiten’ genoemde wegen binnen de bebouwde kom liggen en in eigendom, beheer en onderhoud zijn bij de gemeente Bodegraven-Reeuwijk;</text:p>
            <text:p text:style-name="common-al">- dat overeenkomstig artikel 24 van het BABW overleg met de politie heeft plaatsgevonden, welke positief heeft geadviseerd op de voorgestelde maatregel;</text:p>
            <text:p text:style-name="common-al"/>
            <text:p text:style-name="tussenkopcur">Besluiten:</text:p>
            <text:p text:style-name="common-al">1. Het instellen van een snelheid van 30 km/uur op de Dunantlaan, Doornappel, Orchislaan, De Eppe, Pijlkruidlaan, De Wikke en zal worden aangewezen als 30 km/uur door middel van het verplaatsen en/of plaatsen van de borden model A1 en A2 uit bijlage I van het Reglement verkeersregels en verkeerstekens 1990;</text:p>
            <text:p text:style-name="common-al"/>
            <text:p text:style-name="common-al">Burgemeester en wethouders van Bodegraven-Reeuwijk,</text:p>
            <text:p text:style-name="common-al">De gemeentesecretaris,   De burgemeester,</text:p>
            <text:p text:style-name="common-al"/>
            <text:p text:style-name="last-al">Drs. J.G. de Jager    mr. C. van der Kamp.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text:p>
          <text:p text:style-name="bezwaarschrift_al">Belanghebbenden kunnen op grond van de Algemene wet bestuursrecht binnen zes weken na de datum van bekendmaking van dit besluit een bezwaarschrift indienen bij burgemeester en wethouders van Bodegraven-Reeuwijk, Postbus 401, 2410 AK Bodegraven. Een bezwaarschrift moet uw naam en adres bevatten, de datum en uw handtekening, een omschrijving van het besluit en de motivering van uw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223</text:span><text:line-break/><text:date style:data-style-name="dag" text:fixed="true" text:date-value="2021-06-25"/><text:line-break/><text:date style:data-style-name="jaar" text:fixed="true" text:date-value="2021-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223</text:span><text:date style:data-style-name="nicedate" text:fixed="true" text:date-value="2021-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223</text:span><text:date style:data-style-name="nicedate" text:fixed="true" text:date-value="2021-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degraven-Reeuwijk</meta:user-defined>
    <meta:user-defined meta:name="OVERHEID.Gemeente/DC.creator">Bodegraven-Reeuwijk</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Verlaging maximum snelheid van 50 km/uur naar 30 km/uur op de Dunantlaan en aanliggende straten - Dunantlaan, Doornappel, Orchislaan, De Eppe, Pijlkruidlaan, De Wikke te Reeuwijkbru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bstract">Verlaging maximum snelheid van 50 km/uur naar 30 km/uur op de Dunantlaan en aanliggende straten Doornappel, Orchislaan, De Eppe, Pijlkruidlaan, De Wikke</meta:user-defined>
    <meta:user-defined meta:name="OVERHEIDop.verkeersbordcode">A1</meta:user-defined>
    <meta:user-defined meta:name="OVERHEIDop.verkeersbordcode">A2</meta:user-defined>
    <dc:language>nl</dc:language>
    <meta:user-defined meta:name="OVERHEID.EPSG28992/DC.spatial">109788.331 450890.063</meta:user-defined>
    <meta:user-defined meta:name="OVERHEID.EPSG28992/DC.spatial">109753.073 450942.223</meta:user-defined>
    <meta:user-defined meta:name="OVERHEID.EPSG28992/DC.spatial">109704.047 450908.973</meta:user-defined>
    <meta:user-defined meta:name="OVERHEID.EPSG28992/DC.spatial">109645.589 450910.153</meta:user-defined>
    <meta:user-defined meta:name="OVERHEID.EPSG28992/DC.spatial">109678.909 450859.305</meta:user-defined>
    <meta:user-defined meta:name="OVERHEID.EPSG28992/DC.spatial">109675.774 450800.365</meta:user-defined>
    <meta:user-defined meta:name="OVERHEID.EPSG28992/DC.spatial">109707.234 450759.254</meta:user-defined>
    <meta:user-defined meta:name="DC.title">Verlagen maximum snelheid van 50 km/uur naar 30 km/uur op de Dunantlaan en zuidelijke straten te Reeuwijk-Brug</meta:user-defined>
    <meta:user-defined meta:name="OVERHEID.PostcodeHuisnummer/OVERHEIDop.postcodeHuisnummer">2811CV 5</meta:user-defined>
    <meta:user-defined meta:name="OVERHEID.PostcodeHuisnummer/OVERHEIDop.postcodeHuisnummer">2811CS 18</meta:user-defined>
    <meta:user-defined meta:name="OVERHEID.PostcodeHuisnummer/OVERHEIDop.postcodeHuisnummer">2811CR 29</meta:user-defined>
    <meta:user-defined meta:name="OVERHEID.PostcodeHuisnummer/OVERHEIDop.postcodeHuisnummer">2811CM 10</meta:user-defined>
    <meta:user-defined meta:name="OVERHEID.PostcodeHuisnummer/OVERHEIDop.postcodeHuisnummer">2811CR 21</meta:user-defined>
    <meta:user-defined meta:name="OVERHEID.PostcodeHuisnummer/OVERHEIDop.postcodeHuisnummer">2811CR 11</meta:user-defined>
    <meta:user-defined meta:name="OVERHEID.PostcodeHuisnummer/OVERHEIDop.postcodeHuisnummer">2811CR 4</meta:user-defined>
    <meta:user-defined meta:name="OVERHEIDop.straatnaam">Doornappel</meta:user-defined>
    <meta:user-defined meta:name="OVERHEIDop.straatnaam">Orchislaan</meta:user-defined>
    <meta:user-defined meta:name="OVERHEIDop.straatnaam">Orchislaan</meta:user-defined>
    <meta:user-defined meta:name="OVERHEIDop.straatnaam">Pijlkruidlaan</meta:user-defined>
    <meta:user-defined meta:name="OVERHEIDop.straatnaam">Orchislaan</meta:user-defined>
    <meta:user-defined meta:name="OVERHEIDop.straatnaam">Orchislaan</meta:user-defined>
    <meta:user-defined meta:name="OVERHEIDop.straatnaam">Orchislaan</meta:user-defined>
    <meta:user-defined meta:name="OVERHEIDop.woonplaats">Reeuwijk</meta:user-defined>
    <meta:user-defined meta:name="OVERHEIDop.woonplaats">Reeuwijk</meta:user-defined>
    <meta:user-defined meta:name="OVERHEIDop.woonplaats">Reeuwijk</meta:user-defined>
    <meta:user-defined meta:name="OVERHEIDop.woonplaats">Reeuwijk</meta:user-defined>
    <meta:user-defined meta:name="OVERHEIDop.woonplaats">Reeuwijk</meta:user-defined>
    <meta:user-defined meta:name="OVERHEIDop.woonplaats">Reeuwijk</meta:user-defined>
    <meta:user-defined meta:name="OVERHEIDop.woonplaats">Reeuwijk</meta:user-defined>
    <meta:user-defined meta:name="DCTERMS.W3CDTF/DCTERMS.available">2021-06-25</meta:user-defined>
    <meta:user-defined meta:name="OVERHEIDop.StcrtID/DC.identifier">stcrt-2021-33223</meta:user-defined>
    <meta:user-defined meta:name="DCTERMS.W3CDTF/OVERHEIDop.jaargang">2021</meta:user-defined>
    <meta:user-defined meta:name="OVERHEIDop.publicationIssue">33223</meta:user-defined>
    <meta:user-defined meta:name="OVERHEIDop.versieInformatie"/>
  </office:meta>
</office:document-meta>
</file>