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Jacob de Graafstraat ter hoogte van nummer 42, tegenover de nummers 48-50 te Kollumerpomp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Jacob de Graafstraat ter hoogte van nummer 42, tegenover de nummers 48-50 te Kollumerpomp,  één en ander zoals aangegeven op de bijgevoegde tekening.</text:p>
            <text:p text:style-name="tussenkopcur">Motivering</text:p>
            <text:p text:style-name="common-al">Op <text:span text:style-name="nadrukvet">12 mei 2021</text:span> is een aanvraag ingediend betreffende het aanwijzen van een gehandicaptenparkeerplaats op kenteken aan de Jacob de Graafstraat ter hoogte van nummer 42, tegenover de nummers 48-50 te Kollumerpomp.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Jacob de Graafstraat, ter hoogte van nummer 42, tegenover de nummers 48-50 te Kollumerpomp,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span text:style-name="nadrukvet">Belangenafweging</text:span>
          </text:p>
            <text:p text:style-name="common-al">Op de Jacob de Graafstraat<text:span text:style-name="nadrukvet"/> ter hoogte van nummer 42, tegenover de nummers 48-50 te Kollumerpomp<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Jacob de Graafstraat ,  ter hoogte van Jacob de Graafstraat 42, tegenover de nummers 48-50 te Kollumerpomp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6 juni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070</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070</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070</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erpom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1439</meta:user-defined>
    <meta:user-defined meta:name="DCTERMS.abstract">Aanwijzen gehandicaptenparkeerplaats Jacob de Graafstraat 42 te Kollumerpomp</meta:user-defined>
    <meta:user-defined meta:name="OVERHEIDop.verkeersbordcode">E6</meta:user-defined>
    <dc:language>nl</dc:language>
    <meta:user-defined meta:name="OVERHEID.EPSG28992/DC.spatial">208717.25 591100.22</meta:user-defined>
    <meta:user-defined meta:name="DC.title">Verkeersbesluit gehandicaptenparkeerplaats Jacob de Graafstraat ter hoogte van nummer 42, tegenover de nummers 48-50 te Kollumerpomp</meta:user-defined>
    <meta:user-defined meta:name="OVERHEID.PostcodeHuisnummer/OVERHEIDop.postcodeHuisnummer">9293LV 42</meta:user-defined>
    <meta:user-defined meta:name="OVERHEIDop.straatnaam">Jakob de Graafstraat</meta:user-defined>
    <meta:user-defined meta:name="OVERHEIDop.woonplaats">Kollumerpomp</meta:user-defined>
    <meta:user-defined meta:name="DCTERMS.W3CDTF/DCTERMS.available">2021-06-16</meta:user-defined>
    <meta:user-defined meta:name="OVERHEIDop.StcrtID/DC.identifier">stcrt-2021-31070</meta:user-defined>
    <meta:user-defined meta:name="OVERHEIDop.externeBijlage">Kollumerpomp, Jacob de Graafstraat|exb-2021-35500</meta:user-defined>
    <meta:user-defined meta:name="DCTERMS.W3CDTF/OVERHEIDop.jaargang">2021</meta:user-defined>
    <meta:user-defined meta:name="OVERHEIDop.publicationIssue">31070</meta:user-defined>
    <meta:user-defined meta:name="OVERHEIDop.versieInformatie"/>
  </office:meta>
</office:document-meta>
</file>