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erwijderen verkeersbord RVV E04 Munt bij entree Muntflats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D.21.1464954</text:p>
            <text:p text:style-name="al"/>
            <text:p text:style-name="al">Onderwerp: Verwijderen verkeersbord RVV E04 Munt Heerenveen</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er klachten zijn binnengekomen van bewoners van de flats Romsicht, Lansicht en Heechsicht over een tekort aan parkeerplaatsen bij de Muntflats in Heerenveen;</text:p>
            <text:p text:style-name="al">dat de bewoners verzoeken om extra parkeerplaatsen aan te leggen bij de Muntflats;</text:p>
            <text:p text:style-name="al">dat de gemeente op basis van deze klachten op dinsdag 20 april en zaterdag 24 april 2021 een parkeeronderzoek heeft uitgevoerd;</text:p>
            <text:p text:style-name="al">dat tijdens dit parkeeronderzoek de parkeerbezetting op 4 tijdstippen (06.00, 11.00, 14.00 en 19.00 uur) is gemeten; </text:p>
            <text:p text:style-name="al">dat dit voor het meten van de parkeerbezetting gebruikelijke tijdstippen zijn maar dit wel een momentopname blijft;</text:p>
            <text:p text:style-name="al">dat verder de parkeercapaciteit van het gehele parkeerterrein en het aantal voertuigen die buiten de vakken parkeren in beeld is gebracht; </text:p>
            <text:p text:style-name="al">dat de parkeercapaciteit van het parkeerterrein 169 parkeerplaatsen bedraagt;</text:p>
            <text:p text:style-name="al">dat de maatgevende parkeerbezetting 97% is om 06.00 uur;</text:p>
            <text:p text:style-name="al">dat buiten de vakken maximaal 9 voertuigen staan geparkeerd;</text:p>
            <text:p text:style-name="al">dat uit dit parkeeronderzoek blijkt dat er inderdaad sprake is van een hoge parkeerdruk rondom de Muntflats;</text:p>
            <text:p text:style-name="al">dat uitbreiding van het aantal parkeerplaatsen noodzakelijk is om de bewoners op loopafstand van de woningen beter te faciliteren;</text:p>
            <text:p text:style-name="al">dat er in de huidige situatie niet buiten de vakken mag worden geparkeerd;</text:p>
            <text:p text:style-name="al">dat dit is aangegeven bij de entree van het parkeerterrein door het verkeersbord E4 uit het RVV 1990 (Reglement Verkeersborden en Verkeersregels);</text:p>
            <text:p text:style-name="al">dat het verkeersbord E4 wordt verwijderd, waardoor de parkeercapaciteit toeneemt met ongeveer 15 tot 20 parkeerplaatsen;</text:p>
            <text:p text:style-name="al">dat de verwachting is dat hierdoor de knelpunten voldoende worden weggenomen;</text:p>
            <text:p text:style-name="al">dat het effect van deze maatregel na verwijderen van het bord wordt gemonitord; </text:p>
            <text:p text:style-name="al">dat bedoelde wegen zijn gelegen binnen de gemeente Heerenveen en bij de gemeente Heerenveen in beheer zijn;</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verwijderen van bord E04 van bijlage 1 van het Reglement Verkeersregels en Verkeerstekens 1990, bij de entree van het parkeerterrein van de Muntflats vanaf de Wederik.</text:p>
              </text:list-item>
              <text:list-item text:style-override="id1-3-2-2-1-1-2">
                <text:number>2.</text:number>
                <text:p text:style-name="al">Eén en ander overeenkomstig de bij dit verkeersbesluit behorende situatietekening.</text:p>
              </text:list-item>
            </text:list>
            <text:p text:style-name="tekst_bottom"/>
          </text:section>
        </text:section>
        <text:section text:name="regeling-sluiting_id1-3-2-3" text:style-name="regeling-sluiting">
          <text:section text:name="ondertekening_id1-3-2-3-1">
            <text:p><text:span text:style-name="functie">Heerenveen, 9 juni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524</text:span><text:line-break/><text:date style:data-style-name="dag" text:fixed="true" text:date-value="2021-06-14"/><text:line-break/><text:date style:data-style-name="jaar" text:fixed="true" text:date-value="2021-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524</text:span><text:date style:data-style-name="nicedate" text:fixed="true" text:date-value="2021-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524</text:span><text:date style:data-style-name="nicedate" text:fixed="true" text:date-value="2021-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Verwijderen verkeersbord RVV E04 - Mun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64954</meta:user-defined>
    <meta:user-defined meta:name="DCTERMS.abstract">Verwijderen verkeersbord RVV E04 nabij entree Muntflat Heerenveen</meta:user-defined>
    <meta:user-defined meta:name="OVERHEIDop.verkeersbordcode">E4</meta:user-defined>
    <dc:language>nl</dc:language>
    <meta:user-defined meta:name="OVERHEID.EPSG28992/DC.spatial">190803 552161</meta:user-defined>
    <meta:user-defined meta:name="DC.title">Verkeersbesluit, verwijderen verkeersbord RVV E04 Munt bij entree Muntflats Heerenveen</meta:user-defined>
    <meta:user-defined meta:name="OVERHEID.PostcodeHuisnummer/OVERHEIDop.postcodeHuisnummer">8446AE 1</meta:user-defined>
    <meta:user-defined meta:name="OVERHEIDop.straatnaam">Munt</meta:user-defined>
    <meta:user-defined meta:name="OVERHEIDop.woonplaats">Heerenveen</meta:user-defined>
    <meta:user-defined meta:name="DCTERMS.W3CDTF/DCTERMS.available">2021-06-14</meta:user-defined>
    <meta:user-defined meta:name="OVERHEIDop.StcrtID/DC.identifier">stcrt-2021-30524</meta:user-defined>
    <meta:user-defined meta:name="OVERHEIDop.externeBijlage">Locatie te verwijderen RVV E04 Munt Heerenveen|exb-2021-34793</meta:user-defined>
    <meta:user-defined meta:name="DCTERMS.W3CDTF/OVERHEIDop.jaargang">2021</meta:user-defined>
    <meta:user-defined meta:name="OVERHEIDop.publicationIssue">30524</meta:user-defined>
    <meta:user-defined meta:name="OVERHEIDop.versieInformatie"/>
  </office:meta>
</office:document-meta>
</file>