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parkeerverbodzone op de Abeelstraat, Spaanse Aakstraat, Bremstraat en Magnolia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0.8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8610736</text:p>
            <text:p text:style-name="context.al"/>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tussenkopcur">
            <text:span text:style-name="nadrukcur">Bevoegdheid</text:span>
          </text:p>
            <text:p text:style-name="tussenkopcur">Op grond van artikel 18, eerste lid, sub d, van de Wegenverkeerswet 1994 (WVW) is het college van burgemeester en wethouders bevoegd tot het nemen van verkeersbesluiten. </text:p>
            <text:p text:style-name="tussenkopcur"/>
            <text:p text:style-name="tussenkopcur">
            <text:span text:style-name="nadrukcur">Grondslag</text:span>
          </text:p>
            <text:p text:style-name="tussenkopcur">Op grond van artikel 15, eerste lid, van de WVW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tussenkopcur"/>
            <text:p text:style-name="tussenkopcur">
            <text:span text:style-name="nadrukcur">Adviezen</text:span>
          </text:p>
            <text:p text:style-name="tussenkopcur">Conform artikel 24 BABW hebben wij advies gevraagd aan de Politie Eenheid Noord-Nederland, Dienst Regionale Operationele Samenwerking, afdeling Infrastructuur, team Verkeer. De politie heeft ingestemd met de hieronder beschreven verkeersmaatregel.</text:p>
            <text:p text:style-name="tussenkopcur"/>
            <text:p text:style-name="tussenkopcur">
            <text:span text:style-name="nadrukcur">Motivering</text:span>
          </text:p>
            <text:p text:style-name="tussenkopcur">De straten in ‘Selwerd Zuid’ worden vanuit de wijkvernieuwing Selwerd heringericht. Het betreft de Abeelstraat, Spaanse Aakstraat, Bremstraat en Magnoliastraat. Er wordt nu op de rijbaan geparkeerd. In het nieuwe ontwerp wordt op de stoep geparkeerd in parkeervakken. Om deze reden wordt een parkeerverbodzone in de betreffende straten ingevoerd. </text:p>
            <text:p text:style-name="tussenkopcur">In de huidige situatie is er een parkeercapaciteit van een capaciteit van 278 parkeerplaatsen. Dit betreft de huidige parkeercapaciteit in de Abeelstraat, Spaanse Aakstraat, Bremstraat, Magnoliastraat en de naastgelegen Kastanjelaan (tussen de Eikenlaan en Magnoliastraat). </text:p>
            <text:p text:style-name="tussenkopcur">In het nieuwe ontwerp is sprake van een parkeercapaciteit van 194 parkeerplaatsen / parkeervakken. De huidige parkeerbezetting is gemiddeld 110 auto’s en maximaal 142 auto’s (bron: div. parkeerdrukmetingen van de gemeente en bewoners in de periode februari, april, mei en juni 2020). In het meest negatieve scenario is er nog een overcapaciteit van 52 parkeerplaatsen in het gebied. </text:p>
            <text:p text:style-name="tussenkopcur">Het besluit dient volgende doel uit de Wegenverkeerswet 1994:</text:p>
            <text:p text:style-name="tussenkopcur">Artikel 2, tweede lid, sub b: ‘het voorkomen of beperken van door het verkeer veroorzaakte aantasting van het karakter of van de functie van objecten of gebieden’.</text:p>
            <text:p text:style-name="tussenkopcur">Artikel 2, eerste lid, sub c: ‘Het in stand houden van de weg en het waarborgen van de bruikbaarheid daarvan’ <text:span text:style-name="nadrukcur"/></text:p>
            <text:p text:style-name="tussenkopcur">
            <text:span text:style-name="nadrukcur"/>
          </text:p>
            <text:p text:style-name="tussenkopcur">
            <text:span text:style-name="nadrukcur">Ontwerp</text:span>
          </text:p>
            <text:p text:style-name="tussenkopcur">Het ontwerp is als bijlage toegevoegd. In de nieuwe situatie is sprake van parkeren in parkeervakken op verhoogde en verbreedde trottoirs. Er geldt ter plekke een parkeerverbodzone. Vanaf de Eikenlaan (kruising met Spaande Aakstraat) en Kastanjelaan (kruisingen met Abeelstraat en Mognoliastraat) wordt de parkeerverbodzone in en uit gereden. <text:span text:style-name="nadrukvet"/></text:p>
            <text:p text:style-name="tussenkopcur">
            <text:span text:style-name="nadrukvet"/>
          </text:p>
            <text:p text:style-name="tussenkopcur">
            <text:span text:style-name="nadrukvet">Besluit</text:span>
          </text:p>
            <text:p text:style-name="tussenkopcur">Wij besluiten op grond van bovenvermelde overwegingen tot plaatsing van de borden E01zb en E01ze (zone) uit bijlage 1 van het RVV 1990 zoals aangegeven in de bijlage. <text:span text:style-name="nadrukcur"/></text:p>
            <text:p text:style-name="tussenkopcur">
            <text:span text:style-name="nadrukcur">Bezwaar</text:span>Als u het niet eens bent met dit besluit, dan kunt u daar schriftelijk bezwaar tegen maken. Hoe dit moet, kunt u lezen op gemeente.groningen.nl/bezwaar-maken. Als u dit wilt, kunt u de informatie van de website ook schriftelijk ontvangen. Belt u dan met de afdeling juridische zaken, telefoon 050-3677483. </text:p>
            <text:p text:style-name="tussenkopcur"/>
            <text:p text:style-name="tussenkopcur">Vermeld in uw bezwaarschrift in elk geval:</text:p>
            <text:p text:style-name="tussenkopcur">- uw naam, adres en telefoonnummer;</text:p>
            <text:p text:style-name="tussenkopcur">- de datum waarop u het bezwaar indient;</text:p>
            <text:p text:style-name="tussenkopcur">- het besluit waartegen u bezwaar maakt (stuur zo mogelijk een kopie van het besluit mee);</text:p>
            <text:p text:style-name="tussenkopcur">- waarom u het niet eens bent met het besluit;</text:p>
            <text:p text:style-name="tussenkopcur">- uw handtekening. </text:p>
            <text:p text:style-name="tussenkopcur"/>
            <text:p text:style-name="tussenkopcur">Let op: het bezwaarschrift moet u indienen binnen zes weken na de dagtekening van dit besluit. Dat is de datum die u bovenaan dit besluit vindt. </text:p>
            <text:p text:style-name="tussenkopcur"/>
            <text:p text:style-name="tussenkopcur">Stuur uw bezwaarschrift naar:</text:p>
            <text:p text:style-name="tussenkopcur">college van burgemeester en wethouders</text:p>
            <text:p text:style-name="tussenkopcur">Postbus 30026</text:p>
            <text:p text:style-name="tussenkopcur">9700 RM Groningen </text:p>
            <text:p text:style-name="tussenkopcur"/>
            <text:p text:style-name="tussenkopcur">Met vriendelijke groet,</text:p>
            <text:p text:style-name="tussenkopcur">burgemeester en wethouders van Groningen,</text:p>
            <text:p text:style-name="tussenkopcur">namens hen, </text:p>
            <text:p text:style-name="tussenkopcur">concerndirecteur Groningen,</text:p>
            <text:p text:style-name="tussenkopcur">namens deze, </text:p>
            <text:p text:style-name="tussenkopcur">E.A. Tollenaar</text:p>
            <text:p text:style-name="tussenkopcur">teamleider, Stadsontwikkeling </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119</text:span><text:line-break/><text:date style:data-style-name="dag" text:fixed="true" text:date-value="2021-06-10"/><text:line-break/><text:date style:data-style-name="jaar" text:fixed="true" text:date-value="2021-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119</text:span><text:date style:data-style-name="nicedate" text:fixed="true" text:date-value="2021-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119</text:span><text:date style:data-style-name="nicedate" text:fixed="true" text:date-value="2021-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Groningen</meta:user-defined>
    <meta:user-defined meta:name="OVERHEID.Gemeente/DC.creator">Groningen</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roningen - Instellen parkeerverbodszone - Abeelstraat, Spaanse Aakstraat, Bremstraat en Magnoli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8610736</meta:user-defined>
    <meta:user-defined meta:name="DCTERMS.abstract">’Verkeersbesluit instellen parkeerverbodzone op de Abeelstraat, Spaanse Aakstraat, Bremstraat en Magnoliastraat’</meta:user-defined>
    <meta:user-defined meta:name="OVERHEIDop.verkeersbordcode">E1</meta:user-defined>
    <dc:language>nl</dc:language>
    <meta:user-defined meta:name="OVERHEID.EPSG28992/DC.spatial">232890.376 583452.732</meta:user-defined>
    <meta:user-defined meta:name="OVERHEID.EPSG28992/DC.spatial">232925.483 583353.066</meta:user-defined>
    <meta:user-defined meta:name="OVERHEID.EPSG28992/DC.spatial">232967.875 583571.403</meta:user-defined>
    <meta:user-defined meta:name="DC.title">Instellen parkeerverbodzone op de Abeelstraat, Spaanse Aakstraat, Bremstraat en Magnoliastraat’</meta:user-defined>
    <meta:user-defined meta:name="OVERHEID.PostcodeHuisnummer/OVERHEIDop.postcodeHuisnummer">9741CN 23</meta:user-defined>
    <meta:user-defined meta:name="OVERHEID.PostcodeHuisnummer/OVERHEIDop.postcodeHuisnummer">9741CN 5</meta:user-defined>
    <meta:user-defined meta:name="OVERHEID.PostcodeHuisnummer/OVERHEIDop.postcodeHuisnummer">9741ER 112</meta:user-defined>
    <meta:user-defined meta:name="OVERHEIDop.straatnaam">Kastanjelaan</meta:user-defined>
    <meta:user-defined meta:name="OVERHEIDop.straatnaam">Kastanjelaan</meta:user-defined>
    <meta:user-defined meta:name="OVERHEIDop.straatnaam">Eikenlaan</meta:user-defined>
    <meta:user-defined meta:name="OVERHEIDop.woonplaats">Groningen</meta:user-defined>
    <meta:user-defined meta:name="OVERHEIDop.woonplaats">Groningen</meta:user-defined>
    <meta:user-defined meta:name="OVERHEIDop.woonplaats">Groningen</meta:user-defined>
    <meta:user-defined meta:name="DCTERMS.W3CDTF/DCTERMS.available">2021-06-10</meta:user-defined>
    <meta:user-defined meta:name="OVERHEIDop.StcrtID/DC.identifier">stcrt-2021-30119</meta:user-defined>
    <meta:user-defined meta:name="OVERHEIDop.externeBijlage">Verkeersbesluit|exb-2021-34357</meta:user-defined>
    <meta:user-defined meta:name="OVERHEIDop.externeBijlage">Situatietekening|exb-2021-34358</meta:user-defined>
    <meta:user-defined meta:name="DCTERMS.W3CDTF/OVERHEIDop.jaargang">2021</meta:user-defined>
    <meta:user-defined meta:name="OVERHEIDop.publicationIssue">30119</meta:user-defined>
    <meta:user-defined meta:name="OVERHEIDop.versieInformatie"/>
  </office:meta>
</office:document-meta>
</file>