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  <manifest:file-entry manifest:full-path="Pictures/DefinitievebebordingMaastrichterstraati5c2da261-755a-42ac-b620-8df45f395a99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 tot het instellen van definitieve bebording in de Maastrichterstraa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4.39999999999999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<text:span text:style-name="nadrukcur"/>et college van burgemeester en wethouders </text:p>
            <text:p text:style-name="common-al">van de gemeente Brunssum</text:p>
            <text:p text:style-name="common-al"/>
            <text:p text:style-name="common-al">
            <text:span text:style-name="nadrukvet">I</text:span>
            <text:span text:style-name="nadrukvet">nleiding:</text:span>
          </text:p>
            <text:p text:style-name="common-al">Het college van burgemeester en wethouders van Brunssum had de wens om de Maastrichterstraat veiliger te maken voor de fietsers.  </text:p>
            <text:p text:style-name="common-al">Dit kon echter pas nadat de N300 (Buitenring Parkstad Limburg) in zijn geheel gerealiseerd zou zijn.</text:p>
            <text:p text:style-name="common-al">Nu de N300 is gerealiseerd kan het college overgaan tot de reconstructie van de Maastrichterstraat.</text:p>
            <text:p text:style-name="common-al">Na de reconstructie zal de Maastrichterstraat voorzien zijn van gescheiden fietspaden, verkeersremmende maatregelen en oversteek voorzieningen.</text:p>
            <text:p text:style-name="common-al">
            <text:span text:style-name="nadrukvet">Overwegingen:</text:span>
          </text:p>
            <text:p text:style-name="common-al">Een van de aanleidingen voor de reconstructie Maastrichterstraat is dat dit een zware schoolthuisroute van en naar het St. Janscollege is.</text:p>
            <text:p text:style-name="common-al">Verder vraagt het ongevallenbeeld en klachten over te hard rijden op de Maastrichterstraat om een veiligere inrichting.</text:p>
            <text:p text:style-name="common-al">Om de veiligheid voor fietsers te verhogen zal de Maastrichterstraat voorzien worden van vrij-liggende fietspaden.</text:p>
            <text:p text:style-name="common-al">Door het realiseren van vrij-liggende fietspaden in de Maastrichterstraat zal de fietsroute over het Ambacht vanaf Op den Trichter geleid worden over de Maastrichterstraat.</text:p>
            <text:p text:style-name="common-al">Dit door het aanbrengen van zogenaamde fietsluisjes op de fietsbrug over de N276.</text:p>
            <text:p text:style-name="common-al">Om de snelheid te reduceren zullen in de Maastrichterstraat meerdere uitbuigingen worden aangebracht.</text:p>
            <text:p text:style-name="common-al">Hiermee hoopt het college een bijdrage te leveren aan de verkeersveiligheid op de Maastrichterstraat.</text:p>
            <text:p text:style-name="common-al">
            <text:span text:style-name="nadrukvet">Besluit:</text:span>
          </text:p>
            <text:p text:style-name="common-al">De Maastrichterstraat te reconstrueren ten behoeve van de verkeersveiligheid. </text:p>
            <text:p text:style-name="common-al">De Maastrichterstraat te voorzien worden van vrij-liggende fietspaden.</text:p>
            <text:p text:style-name="common-al">Meerder uitbuigingen aan te brengen om de lange rechtstanden te onderbreken.</text:p>
            <text:p text:style-name="common-al">Het openbaarvervoer te laten halteren op de rijbaan. </text:p>
            <text:p text:style-name="common-al">Meerdere oversteek voorzieningen aan te brengen. </text:p>
            <text:p text:style-name="common-al">De ingestelde snelheidslimiet van 50km/h te handhaven.</text:p>
            <text:p text:style-name="common-al">Aansluitende zijwegen (van de 30km/h zones) te voorzien van zogenaamde inritconstructies. Hierdoor is de voorrang geregeld voor al het verkeer op de Maastrichterstraat.</text:p>
            <text:p text:style-name="common-al"/>
            <text:p text:style-name="common-al">De fietspaden aan te geven middels het verkeersbesluit plichtige RVV bord G11.</text:p>
            <text:p text:style-name="common-al">De verplichte rijrichting in de uitbuigingen aan te geven middels het verkeersbesluit plichtige RVV bord D02.</text:p>
            <text:p text:style-name="common-al">Het handhaven van het parkeerverbod in het wegvak Maastrichterstraat gelegen tussen de Servatiusstraat en de Platanendreef door middel van het plaatsen van het verkeersbesluit plichtige RVV bord E01.</text:p>
            <text:p text:style-name="common-al">Het handhaven van de laad-losplaats nabij het perceel Maastrichterstraat 160 middels het verkeersbesluit plichtige RVV bord E07.</text:p>
            <text:p text:style-name="common-al">Het handhaven van de bushalte voor het openbaar vervoer middels het verkeersbesluit plichtige RVV bord L03 en zwart-witte blokmarkering over de lengte van de halteplaats nabij het perceel Maastrichterstraat 158c.</text:p>
            <text:p text:style-name="common-al">Het een en ander uit te voeren conform de tekening uit de bijlage.</text:p>
            <text:p text:style-name="common-al">De overige bebording op de tekening is een vervanging van de bestaande bebording dan wel niet verkeersbesluit plichtig bebording.</text:p>
            <text:p text:style-name="common-al">Met dit verkeersbesluit komen eerder genomen verkeersbesluiten Maastrichterstraat te vervallen. </text:p>
            <text:p text:style-name="common-al">
            <text:span text:style-name="nadrukvet">Situatietekening:</text:span>
          </text:p>
            <text:p text:style-name="common-al">
            <draw:frame><draw:text-box><text:section text:name="plaatje_id1-3-2-2-1-36-1" text:style-name="plaatje">
              <text:p text:style-name="illustratie_id1-3-2-2-1-36-1-1"><draw:frame draw:style-name="illustratie_id1-3-2-2-1-36-1-1" text:anchor-type="paragraph" svg:width="153mm" svg:height="106.52264150943395mm"><draw:image xlink:href="Pictures/DefinitievebebordingMaastrichterstraati5c2da261-755a-42ac-b620-8df45f395a99.jpg" xlink:type="simple"/></draw:frame></text:p>
            </text:section></draw:text-box></draw:frame>
          </text:p>
            <text:p text:style-name="common-al">Voor een grotere weergave zie de bijlage.</text:p>
            <text:p text:style-name="common-al">
            <text:span text:style-name="nadrukvet">Motivering van het besluit:</text:span>
          </text:p>
            <text:p text:style-name="common-al">Het verkeersbesluit strekt tot:</text:p>
            <text:p text:style-name="common-al">het in standhouden van de weg en het waarborgen van de bruikbaarheid daarvan; </text:p>
            <text:p text:style-name="common-al">het zoveel mogelijk waarborgen van de vrijheid van het verkeer; en </text:p>
            <text:p text:style-name="common-al">het voorkomen of beperken van door het verkeer veroorzaakte overlast, hinder of schade</text:p>
            <text:p text:style-name="common-al">alsmede de gevolgen voor het milieu, bedoeld in de Wet milieubeheer.</text:p>
            <text:p text:style-name="common-al">
            <text:span text:style-name="nadrukvet">Advies Korpschef:</text:span>
          </text:p>
            <text:p text:style-name="common-al">Overeenkomstig artikel 24 van het Besluit administratieve bepalingen inzake het wegverkeer is overleg gepleegd met de korpschef van Politie-eenheid Limburg, district Parkstad Limburg, basisteam Brunssum-Landgraaf.</text:p>
            <text:p text:style-name="common-al">Relevante wetsartikelen</text:p>
            <text:p text:style-name="common-al">- artikel 2 Wegenverkeerswet </text:p>
            <text:p text:style-name="common-al">- artikel 15 Wegenverkeerswet </text:p>
            <text:p text:style-name="common-al">- artikel 18 Wegenverkeerswet</text:p>
            <text:p text:style-name="common-al">- artikel 25 Reglement verkeersregels en verkeerstekens </text:p>
            <text:p text:style-name="common-al">- artikel 12 Besluit administratieve bepalingen inzake het wegverkeer </text:p>
            <text:p text:style-name="common-al">- artikel 14 Besluit administratieve bepalingen inzake het wegverkeer </text:p>
            <text:p text:style-name="common-al">- artikel 21 Besluit administratieve bepalingen inzake het wegverkeer</text:p>
            <text:p text:style-name="common-al">- afdeling 3.4 van de Algemene wet bestuursrecht</text:p>
            <text:p text:style-name="common-al"/>
            <text:p text:style-name="common-al"/>
            <text:p text:style-name="common-al">Iedere belanghebbende kan bezwaar maken tegen dit besluit. Wilt u bezwaar maken? Stuur dan een brief aan het college van burgemeester en wethouders binnen 6 weken na de dag van bekendmaking van het besluit in de Staatscourant. Maakt u later bezwaar, dan nemen we uw bezwaar mogelijk niet in behandeling.</text:p>
            <text:p text:style-name="common-al">De brief stuurt u naar:</text:p>
            <text:p text:style-name="common-al">Gemeente Brunssum</text:p>
            <text:p text:style-name="common-al">Postbus 250</text:p>
            <text:p text:style-name="common-al">6440 AG Brunssum</text:p>
            <text:p text:style-name="common-al">Ook kunt u digitaal bezwaar maken via: <text:a xlink:href="http://www.brunssum.nl/" xlink:type="simple">www.brunssum.nl</text:a>. U moet hiervoor in het bezit zijn van een DigiD.</text:p>
            <text:p text:style-name="common-al">In de brief schrijft u:</text:p>
            <text:p text:style-name="common-al">• uw naam en adres;</text:p>
            <text:p text:style-name="common-al">• de datum waarop u de brief stuurt;</text:p>
            <text:p text:style-name="common-al">• met welk besluit u het niet eens bent;</text:p>
            <text:p text:style-name="common-al">• waarom u het daarmee niet eens bent;</text:p>
            <text:p text:style-name="common-al">• uw handtekening;</text:p>
            <text:p text:style-name="common-al">• of u in aanmerking wilt komen voor een vergoeding van uw kosten, als uw bezwaar gegrond wordt verklaard.</text:p>
            <text:p text:style-name="common-al">
            <text:span text:style-name="nadrukvet">Spoedeisend belang</text:span>
            <text:span text:style-name="nadrukvet">:</text:span>
            <text:span text:style-name="nadrukvet"/>
          </text:p>
            <text:p text:style-name="common-al">Ook als u bezwaar maakt, mag het besluit al worden uitgevoerd. Wilt u dat juist voorkomen en heeft u daarvoor een spoedeisend belang? Dan kunt u een voorlopige voorziening vragen bij de rechtbank Limburg. Hoe u dat doet leest u op: <text:a xlink:href="http://www.rechtspraak.nl/" xlink:type="simple">www.rechtspraak.nl</text:a></text:p>
            <text:p text:style-name="common-al">
            <text:span text:style-name="nadrukvet">Meer informatie</text:span>
            <text:span text:style-name="nadrukvet">:</text:span>
          </text:p>
            <text:p text:style-name="common-al">Wilt u meer informatie? Lees dan de folder “Bezwaar en beroep tegen een beslissing van de overheid” op: <text:a xlink:href="https://www.rijksoverheid.nl/documenten/brochures/2015/04/14/bezwaar-en-beroep-tegen-een-beslissing-van-de-overheid" xlink:type="simple">https://www.rijksoverheid.nl</text:a></text:p>
            <text:p text:style-name="common-al"/>
            <text:p text:style-name="common-al">Brunssum, 10 juni 2021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burgemeester en wethouders van Brunssum,</text:span></text:p>
            <text:p><text:span text:style-name="functie">krachtens ondermandaat,</text:span></text:p>
            <text:p><text:span text:style-name="functie"/></text:p>
            <text:p><text:span text:style-name="functie">Coördinator Civiele Techniek</text:span></text:p>
            <text:p><text:span text:style-name="functie">Nico Willems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36-1-1" style:parent-style-name="Standard">
      <style:paragraph-properties style:line-spacing="0mm" style:text-autospace="none" ofo:line-height="0.001cm"/>
    </style:style>
    <style:style style:family="graphic" style:name="illustratie_id1-3-2-2-1-3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916</text:span><text:line-break/><text:date style:data-style-name="dag" text:fixed="true" text:date-value="2021-06-10"/><text:line-break/><text:date style:data-style-name="jaar" text:fixed="true" text:date-value="2021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9916</text:span><text:date style:data-style-name="nicedate" text:fixed="true" text:date-value="2021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9916</text:span><text:date style:data-style-name="nicedate" text:fixed="true" text:date-value="2021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Brunssum</meta:user-defined>
    <meta:user-defined meta:name="OVERHEID.Gemeente/DC.creator">Brunssum</meta:user-defined>
    <meta:user-defined meta:name="OVERHEIDop.configuratie">https://repository.officiele-overheidspublicaties.nl/MasterConfiguraties/MC-DRP-VB-Web-CB/3.18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Brunssum - Definitieve bebording - Maastrichter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Weggebruiker/OVERHEIDvb.weggebruiker">fietsers</meta:user-defined>
    <meta:user-defined meta:name="OVERHEIDop.verkeersbordcode">G11</meta:user-defined>
    <dc:language>nl</dc:language>
    <meta:user-defined meta:name="OVERHEID.EPSG28992/DC.spatial">194813.922 328123.86</meta:user-defined>
    <meta:user-defined meta:name="DC.title">Verkeersbesluit tot het instellen van definitieve bebording in de Maastrichterstraat.</meta:user-defined>
    <meta:user-defined meta:name="OVERHEID.PostcodeHuisnummer/OVERHEIDop.postcodeHuisnummer">6444GJ 120</meta:user-defined>
    <meta:user-defined meta:name="OVERHEIDop.straatnaam">Maastrichterstraat</meta:user-defined>
    <meta:user-defined meta:name="OVERHEIDop.woonplaats">Brunssum</meta:user-defined>
    <meta:user-defined meta:name="DCTERMS.W3CDTF/DCTERMS.available">2021-06-10</meta:user-defined>
    <meta:user-defined meta:name="OVERHEIDop.StcrtID/DC.identifier">stcrt-2021-29916</meta:user-defined>
    <meta:user-defined meta:name="OVERHEIDop.externeBijlage">Tekening definitieve bebording |exb-2021-34107</meta:user-defined>
    <meta:user-defined meta:name="DCTERMS.W3CDTF/OVERHEIDop.jaargang">2021</meta:user-defined>
    <meta:user-defined meta:name="OVERHEIDop.publicationIssue">29916</meta:user-defined>
    <meta:user-defined meta:name="OVERHEIDop.versieInformatie"/>
  </office:meta>
</office:document-meta>
</file>