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Diepswal Dokkum </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Z317703-2021</text:p>
            <text:p text:style-name="context_bottom"/>
          </text:section>
          <text:p text:style-name="aanhef_wie">Op grond van artikel 18, eerste lid, onder d van de Wegenverkeerswet 1994 zijn wij bevoegd dit verkeersbesluit te nemen.</text:p>
          <text:section text:name="considerans_id1-3-2-1-3" text:style-name="considerans">
            <text:p text:style-name="tussenkopcur">
            <text:span text:style-name="nadrukvet">Overwegingen ten aanzien van het besluit</text:span>
          </text:p>
            <text:p text:style-name="considerans.al">De Diepswal is een smalle straat in de binnenstad van Dokkum en toegankelijk voor alle verkeersstromen. Auto’s kunnen elkaar echter moeilijk passeren en dit leidt in drukke periodes tot verkeersopstoppingen.</text:p>
            <text:p text:style-name="considerans.al">Gezien het smalle wegprofiel komt het langzame verkeer (fietsers en voetgangers) met regelmaat in de verdrukking met het autoverkeer en dit leidt tot verkeersonveilige situaties </text:p>
            <text:p text:style-name="considerans.al">De inrichting van het gebied De Zijl en Diepswal is nu vooral gericht op de verkeersfunctie. Dit gebied is functioneel echter de ontmoetingsplek van de binnenstad, aldus de Binnenstadsvisie van Dokkum (2016). Hier kan historisch Dokkum optimaal worden beleefd. Het gebied is zeer geschikt als verblijfplaats en voor activiteiten. Dat vraagt om meer ruimte voor onder andere Horeca met terrassen en een aanpassing van de huidige verkeersstructuur.</text:p>
            <text:p text:style-name="considerans.al">In de binnenstad moeten de verkeersstructuur en de functies op elkaar zijn afgestemd. Dit is een van de uitgangspunten van de Binnenstadsvisie. Vanuit de winkelstructuur die wordt gevormd door de 'd' van Dokkum, is het wenselijk in en rondom Het kernwinkelgebied een optimaal leef- en verblijfsklimaat te creëren waarbij de auto te gast is in dit gebied. Uitgangspunt hierbij is dat de binnenstad bereikbaar moet zijn, waarbij het doorgaande autoverkeer wordt ontmoedigd om door de binnenstad te rijden. Het gaat om verkeer dat geen bestemming in de binnenstad heeft.</text:p>
            <text:p text:style-name="considerans.al">Een doorgaande route in één richting is voldoende om de auto overal te kunnen laten komen en bezoekers langs al het parkeren binnen de bolwerken te leiden. De ruimte die vrij komt, wordt ingezet om het verblijfsklimaat in en rondom de 'd' te verbeteren. Om dit te bereiken wordt éénrichtingsverkeer mogelijk gemaakt op de Diepswal</text:p>
            <text:p text:style-name="considerans.al">De horeca langs de Diepswal willen hun terras graag vergroten in de weekenden. Om dit te bewerkstelligen wordt de Diepswal op vrijdagavond, zaterdagmiddag en -avond en de gehele zondag afgesloten voor verkeer, zodat de terrassen uitgebreid kunnen worden en er een ruime wandelzone ontstaat. </text:p>
            <text:p text:style-name="considerans.al">Als Coronamaatregel is afgelopen jaar al geëxperimenteerd met het eenrichtingsverkeer en het afsluiten van de Diepswal in weekenden. Met de belangrijkste stakeholders (wijkraad, ondernemersvereniging, horeca) in de binnenstad zijn maatregelen geëvalueerd en willen de maatregelen graag voortzetten. Door het nemen van een verkeersbesluit worden deze maatregelen (juridische borging) geformaliseerd. Dit betekent ook dat we op zoek gaan naar een permanentere vorm om de afsluiting op gezette tijden vorm te geven i.p.v. de huidige dranghekken.</text:p>
            <text:p text:style-name="considerans.al">Bovengenoemde maatregelen passen binnen het parkeerbeleid (2013) en het Gemeentelijk Verkeer- en vervoerPlan (GVVP 2012) en is een uitwerking van de Binnenstadsvisie (2016) </text:p>
            <text:p text:style-name="considerans.al">Dit besluit dient de volgende doelen uit artikel 2 van de Wegenverkeerswet 1994:</text:p>
            <text:p text:style-name="considerans.al">• het verzekeren van de veiligheid op de weg;</text:p>
            <text:p text:style-name="considerans.al">• het beschermen van weggebruikers en passagiers.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Wij besluiten op grond van bovenvermelde overwegingen tot</text:p>
            <text:list text:style-name="id1-3-2-2-1-2">
              <text:list-item text:style-override="id1-3-2-2-1-2-1">
                <text:number>1.</text:number>
                <text:p text:style-name="al">een eenrichtingsweg in te stellen op de ‘Diepswal’ te Dokkum door middel van het plaatsen van de verkeersborden C2, C3 en C4 van bijlage 1 van het RVV 1990 waarbij de rijrichting zodanig wordt ingesteld dat het voor bestuurders komende vanaf de Kleine Breedstraat richting De Zijl verboden is, uitgezonderd bromfietsers en fietsers;</text:p>
              </text:list-item>
              <text:list-item text:style-override="id1-3-2-2-1-2-2">
                <text:number>2.</text:number>
                <text:p text:style-name="al">het geheel afsluiten van de Diepswal op vrijdag van 17:00 uur tot 0:00 uur, zaterdag vanaf 12:30 tot 0:00 uur en zondags gehele dag, door middel van het plaatsen van de verkeersbord C1 van bijlage 1 van het RVV 1990</text:p>
              </text:list-item>
              <text:list-item text:style-override="id1-3-2-2-1-2-3">
                <text:number>3.</text:number>
                <text:p text:style-name="al">de borden aan te brengen volgens de bij dit besluit behorende tekening.</text:p>
              </text:list-item>
            </text:list>
            <text:p text:style-name="tekst_bottom"/>
          </text:section>
        </text:section>
        <text:section text:name="regeling-sluiting_id1-3-2-3" text:style-name="regeling-sluiting">
          <text:section text:name="gegeven_id1-3-2-3-1" text:style-name="gegeven">
            <text:p text:style-name="dagtekening">
            <text:span text:style-name="plaats">Dokkum</text:span>
            <text:span text:style-name="datum">juni 2021</text:span>
          </text:p>
          </text:section>
          <text:section text:name="ondertekening_id1-3-2-3-2">
            <text:p><text:span text:style-name="functie">Burgemeester en wethouders van Noardeast-Fryslâ</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3, 9290 AA Te Koll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920</text:span><text:line-break/><text:date style:data-style-name="dag" text:fixed="true" text:date-value="2021-06-09"/><text:line-break/><text:date style:data-style-name="jaar" text:fixed="true" text:date-value="2021-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8920</text:span><text:date style:data-style-name="nicedate" text:fixed="true" text:date-value="2021-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8920</text:span><text:date style:data-style-name="nicedate" text:fixed="true" text:date-value="2021-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Noardeast-Fryslân</meta:user-defined>
    <meta:user-defined meta:name="OVERHEID.Gemeente/DC.creator">Noardeast-Fryslân</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Noardeast-fryslân - verkeersbesluit - Diepswal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Weggebruiker/OVERHEIDvb.weggebruiker">voetgangers</meta:user-defined>
    <meta:user-defined meta:name="OVERHEIDop.verkeersbordcode">C1</meta:user-defined>
    <meta:user-defined meta:name="OVERHEIDop.verkeersbordcode">C2</meta:user-defined>
    <meta:user-defined meta:name="OVERHEIDop.verkeersbordcode">C3</meta:user-defined>
    <dc:language>nl</dc:language>
    <meta:user-defined meta:name="OVERHEID.EPSG28992/DC.spatial">195795.378 593379.572</meta:user-defined>
    <meta:user-defined meta:name="DC.title">Verkeersbesluit Diepswal Dokkum</meta:user-defined>
    <meta:user-defined meta:name="OVERHEID.PostcodeHuisnummer/OVERHEIDop.postcodeHuisnummer">9101LA 21</meta:user-defined>
    <meta:user-defined meta:name="OVERHEIDop.straatnaam">Diepswal</meta:user-defined>
    <meta:user-defined meta:name="OVERHEIDop.woonplaats">Dokkum</meta:user-defined>
    <meta:user-defined meta:name="DCTERMS.W3CDTF/DCTERMS.available">2021-06-09</meta:user-defined>
    <meta:user-defined meta:name="OVERHEIDop.StcrtID/DC.identifier">stcrt-2021-28920</meta:user-defined>
    <meta:user-defined meta:name="OVERHEIDop.externeBijlage">bijlage bij verkeersbesluit|exb-2021-33088</meta:user-defined>
    <meta:user-defined meta:name="DCTERMS.W3CDTF/OVERHEIDop.jaargang">2021</meta:user-defined>
    <meta:user-defined meta:name="OVERHEIDop.publicationIssue">28920</meta:user-defined>
    <meta:user-defined meta:name="OVERHEIDop.versieInformatie"/>
  </office:meta>
</office:document-meta>
</file>