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olwerd-Fonteinstrjitte 3’, gemeente Noardeast-Fryslân</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geven kennis van hun besluit van 25 mei 2021 over het ter inzage leggen van het ontwerpbestemmingsplan ‘Holwerd – Fonteinstrjitte 3’ (NL.IMRO.1970.BpHwFonteinstr3-ON01). Op grond van dit bestemmingsplan wordt het gebruik van de gronden van en bouwwerken op het perceel aan de Fonteinstrjitte 3 in Holwerd voor wonen mogelijk gemaakt.. </text:p>
            <text:p text:style-name="common-al">Vanaf donderdag 3 juni tot en met woensdag 14 juli 2021 ligt het ontwerpbestemmingsplan ‘Holwerd-Fonteinstrjitte 3’ ter inzage (NL.IMRO.1970.BpHwFonteinstr3-ON01).  </text:p>
            <text:p text:style-name="tussenkopcur">Het ontwerpbestemmingsplan inzien</text:p>
            <text:p text:style-name="common-al">Het ontwerpbestemmingsplan ‘Holwerd – Fonteinstrjitte 3’ en de stukken daarbij liggen elektronisch ter inzage. Het plan is met de plannaam NL.IMRO.1970.BpHwFonteinstr3-ON01 in te zien op https://www.ruimtelijkeplannen.nl.</text:p>
            <text:p text:style-name="common-al">Om de verspreiding van het Coronavirus tegen te gaan willen wij het aantal afspraken in het gemeentehuis beperken. Daarom is het op dit moment niet mogelijk om het ontwerpbestemmingsplan in het gemeentehuis in te zien. Wanneer het elektronisch inzien van het ontwerpbestemmingsplan voor u niet mogelijk is kunt u contact opnemen met het team Romte van onze gemeente op ons algemene telefoonnummer 0519-298888. In overleg met u sturen wij u dan een kopie van het plan per e-mail of per post.</text:p>
            <text:p text:style-name="tussenkopcur">Wilt u reageren?</text:p>
            <text:p text:style-name="common-al">U kunt uw zienswijze van donderdag 3 juni 2021 tot en met woensdag 14 juli 2021 schriftelijk indienen bij de raad van onze gemeente. Hiervoor kunt u uw zienswijze sturen naar Postbus 13, 9290 AA in Kollum. Wij vragen u om bij uw zienswijze ons zaaknummer Z295325-2020 te noemen. Ook kunt u uw zienswijze mondeling indienen. Daarvoor kun u een afspraak maken met het team Romte.</text:p>
            <text:p text:style-name="tussenkopcur">Vragen?</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141</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141</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8141</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HwFonteinstr3-ON01</meta:user-defined>
    <meta:user-defined meta:name="OVERHEIDop.Ruimtelijkeplannen/DC.type">bestemmingsplan</meta:user-defined>
    <dc:language>nl</dc:language>
    <meta:user-defined meta:name="OVERHEID.Gemeente/DC.spatial">Noardeast-Fryslân</meta:user-defined>
    <meta:user-defined meta:name="OVERHEID.EPSG28992/DC.spatial">189232.075 598199.357</meta:user-defined>
    <meta:user-defined meta:name="DC.title">Ontwerpbestemmingsplan ‘Holwerd-Fonteinstrjitte 3’, gemeente Noardeast-Fryslân</meta:user-defined>
    <meta:user-defined meta:name="OVERHEID.PostcodeHuisnummer/OVERHEIDop.postcodeHuisnummer">9151JT 3</meta:user-defined>
    <meta:user-defined meta:name="OVERHEIDop.straatnaam">Fonteinstrjitte</meta:user-defined>
    <meta:user-defined meta:name="OVERHEIDop.woonplaats">Holwerd</meta:user-defined>
    <meta:user-defined meta:name="DCTERMS.W3CDTF/DCTERMS.available">2021-06-02</meta:user-defined>
    <meta:user-defined meta:name="DCTERMS.W3CDTF/OVERHEIDop.jaargang">2021</meta:user-defined>
    <meta:user-defined meta:name="OVERHEIDop.publicationIssue">28141</meta:user-defined>
    <meta:user-defined meta:name="OVERHEIDop.StcrtID/DC.identifier">stcrt-2021-28141</meta:user-defined>
    <meta:user-defined meta:name="OVERHEIDop.versieInformatie"/>
  </office:meta>
</office:document-meta>
</file>