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 bestemmingsplan Braakmansdijk 2-4 Haarlo</text:p>
          </table:table-cell>
          <table:table-cell office:value-type="string" table:style-name="staatscourantkop.B.cell">
            <text:section text:name="plaatje_id1-3-1-1" text:style-name="plaatje">
              <text:p text:style-name="illustratie_id1-3-1-1-1"><draw:frame draw:style-name="illustratie_id1-3-1-1-1" text:anchor-type="paragraph" svg:width="40mm" svg:height="8.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oor het perceel Braakmansdijk 2-4 Haarlo geldt het bestemmingsplan “Buitengebied integrale herziening” (Borculo). In dit bestemmingsplan staat dat het perceel mag worden gebruikt voor het agrarisch bedrijf. De gemeente is van plan om door een wijziging van het geldende bestemmingsplan toe te staan dat het perceel mag worden gebruikt voor woondoeleinden. Hiervoor heeft de gemeente het ontwerpbestemmingsplan “Buitengebied integrale herziening, wijziging 2021-1 (Braakmansdijk 2-4 Haarlo)” gemaakt.</text:p>
            <text:p text:style-name="tussenkopcur">
            <text:span text:style-name="nadrukvet">Inzage</text:span>
          </text:p>
            <text:p text:style-name="common-al">Het ontwerpbesluit en het ontwerpbestemmingsplan met de bijlagen ligt ter inzage van 3 juni tot en met 14 juli 2021 in de Publiekswinkel, Marktstraat 1 in Borculo. Wilt u deze inzien, dan kunt u contact opnemen met de Publiekswinkel voor een afspraak via telefoonnummer 0545 – 250 250.</text:p>
            <text:p text:style-name="common-al">Deze publicatie, het ontwerpbesluit en de bijlagen kunt u ook vinden op de gemeentelijke website <text:a xlink:href="http://www.gemeenteberkelland.nl" xlink:type="simple">www.gemeenteberkelland.nl</text:a>, onder ‘Bestemmingsplannen’ en ‘Ter inzage’. U kunt het ontwerpbesluit en de bijlagen ook bekijken via de landelijke website <text:a xlink:href="http://www.ruimtelijkeplannen.nl" xlink:type="simple">www.ruimtelijkeplannen.nl</text:a>. Het identificatienummer van het plan is <text:a xlink:href="http://www.ruimtelijkeplannen.nl/web-roo/?planidn=NL.IMRO.NL.IMRO.18590000WPBGB20210005-" xlink:type="simple">NL.IMRO.18590000WPBGB20210005</text:a>.</text:p>
            <text:p text:style-name="tussenkopcur">
            <text:span text:style-name="nadrukvet">Zienswijze</text:span>
          </text:p>
            <text:p text:style-name="last-al">Binnen deze termijn kan iedereen zijn mening geven over het ontwerpbesluit tot wijziging van het bestemmingsplan. Dit heet het indienen van zienswijzen. U kunt schriftelijk zienswijzen indienen door een brief te sturen naar burgemeester en wethouders van Berkelland, Postbus 200, 7270 HA in Borculo. Voor het indienen van mondelinge zienswijzen kunt u contact opnemen met mevrouw M.D. Meuleman-Haanepen, telefoon 0545 – 250 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863</text:span><text:line-break/><text:date style:data-style-name="dag" text:fixed="true" text:date-value="2021-06-02"/><text:line-break/><text:date style:data-style-name="jaar" text:fixed="true" text:date-value="2021-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863</text:span><text:date style:data-style-name="nicedate" text:fixed="true" text:date-value="2021-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7863</text:span><text:date style:data-style-name="nicedate" text:fixed="true" text:date-value="2021-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Overig-Web-ZM/2.16/xml/MC-DRP-PlanOverig-Web-ZM.xml</meta:user-defined>
    <meta:user-defined meta:name="OVERHEID.Gemeente/DC.creator">Berkelland</meta:user-defined>
    <meta:user-defined meta:name="OVERHEID.Informatietype/DC.type">officiële publicatie</meta:user-defined>
    <meta:user-defined meta:name="OVERHEIDop.Staatscourant/DC.type">Overig</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DC.source">artikel 3.6, eerste lid, van de Wet ruimtelijke ordening]|[1.0:c:BWBR0020449&amp;artikel=3.6&amp;lid=1&amp;g=2018-07-01</meta:user-defined>
    <meta:user-defined meta:name="OVERHEIDop.referentienummer">192343</meta:user-defined>
    <meta:user-defined meta:name="DCTERMS.abstract">20210602 MM OW.WP Braakmansdijk 2-4 Haarlo</meta:user-defined>
    <dc:language>nl</dc:language>
    <meta:user-defined meta:name="OVERHEID.Gemeente/DC.spatial">Berkelland</meta:user-defined>
    <meta:user-defined meta:name="OVERHEID.EPSG28992/DC.spatial">234241 457654</meta:user-defined>
    <meta:user-defined meta:name="DC.title">Wijziging bestemmingsplan Braakmansdijk 2-4 Haarlo</meta:user-defined>
    <meta:user-defined meta:name="OVERHEID.PostcodeHuisnummer/OVERHEIDop.postcodeHuisnummer">7273PD 2</meta:user-defined>
    <meta:user-defined meta:name="OVERHEIDop.straatnaam">Braakmansdijk</meta:user-defined>
    <meta:user-defined meta:name="OVERHEIDop.woonplaats">Haarlo</meta:user-defined>
    <meta:user-defined meta:name="DCTERMS.W3CDTF/DCTERMS.available">2021-06-02</meta:user-defined>
    <meta:user-defined meta:name="DCTERMS.W3CDTF/OVERHEIDop.jaargang">2021</meta:user-defined>
    <meta:user-defined meta:name="OVERHEIDop.publicationIssue">27863</meta:user-defined>
    <meta:user-defined meta:name="OVERHEIDop.StcrtID/DC.identifier">stcrt-2021-27863</meta:user-defined>
    <meta:user-defined meta:name="OVERHEIDop.versieInformatie"/>
  </office:meta>
</office:document-meta>
</file>