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herinrichting Kerk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2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de gemeente Oostzaan;</text:p>
            <text:p text:style-name="common-al"/>
            <text:p text:style-name="common-al">gelet op de bepalingen van de Wegenverkeerswet 1994 (WVW), het Reglement verkeersregels en verkeerstekens 1990 (RVV), het Besluit administratieve bepalingen inzake het wegverkeer (BABW) en het verkeersplan Oostzaan;</text:p>
            <text:p text:style-name="common-al"/>
            <text:p text:style-name="common-al">
            <text:span text:style-name="nadrukvet">Overwegende dat:</text:span>
          </text:p>
            <text:p text:style-name="common-al">De gemeenteraad besloten heeft om verkeersmaatregelen te nemen op het Lint (besluit “Verkeersveiligheid op het Lint” 29 juli 2017);</text:p>
            <text:p text:style-name="common-al">Het college het definitieve ontwerp van de herinrichting Kerkstraat akkoord heeft bevonden (“Ontwerp Herinrichting Kerkstraat” 20 oktober 2020).</text:p>
            <text:p text:style-name="common-al">
            <text:span text:style-name="nadrukvet"/>
            <text:span text:style-name="nadrukvet"/>
          </text:p>
            <text:p text:style-name="common-al">
            <text:span text:style-name="nadrukvet">Besluiten op de Kerkstraat:</text:span>
          </text:p>
            <text:p text:style-name="common-al">Conform situatietekening GW822, GW823 en GW824 tot;</text:p>
            <text:p text:style-name="common-al">het invoeren van een maximale snelheid van 30km/u vanaf het Zuideinde tot Kerkstraat 184; </text:p>
            <text:p text:style-name="common-al">het aanwijzen van fietsstroken door het aanbrengen van rode fietsstroken op de rijbaan, gescheiden onder het viaduct;</text:p>
            <text:p text:style-name="common-al">het invoeren van een parkeerverbod zone voor de hele Kerstraat;</text:p>
            <text:p text:style-name="common-al">verplaatsing van de bushalte ‘Wateringbrug’ en ‘Viaduct’ naar het viaduct; </text:p>
            <text:p text:style-name="common-al">het instellen van een voetgangersoversteekplaats door middel van een zebrapad ter hoogte van Kerstraat 190.</text:p>
            <text:p text:style-name="common-al"/>
            <text:p text:style-name="common-al">
            <text:span text:style-name="nadrukvet">Communicatie</text:span>
          </text:p>
            <text:p text:style-name="common-al">Het verkeersbesluit wordt gepubliceerd in Het Kompas en in de Staatscourant.</text:p>
            <text:p text:style-name="common-al"/>
            <text:p text:style-name="common-al">Het college van burgemeester en wethouders van Oostzaan, 25 mei  2021</text:p>
            <text:p text:style-name="common-al">de secretaris   /   de burgemeester</text:p>
            <text:p text:style-name="common-al"/>
            <text:p text:style-name="common-al"/>
            <text:p text:style-name="common-al">A. van den Assem  /   M.W. Jaeger<text:span text:style-name="nadrukvet"/></text:p>
            <text:p text:style-name="common-al"/>
            <text:p text:style-name="common-al">
            <text:span text:style-name="nadrukvet">Bezwaar</text:span>
          </text:p>
            <text:p text:style-name="common-al">Belanghebbenden kunnen binnen zes weken na de dag van verzending van dit besluit een bezwaarschrift indienen bij het college van burgemeester en wethouders. Het bezwaarschrift is ondertekend en bevat ten minste:</text:p>
            <text:p text:style-name="common-al">Naam en adres van de indiener, de dagtekening, een omschrijving van het besluit waartegen het bezwaar is gericht en de motivering van het bezwaarschrift. Een bezwaarschrift heeft geen schorsende werking. Als er sprake is van spoed, kunt u tegelijk met uw bezwaarschrift een verzoek om voorlopige voorziening indienen bij de voorzieningenrechter van de Rechtbank Noord-Holland (Postbus 1621, 2003 BR Haarlem)</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816</text:span><text:line-break/><text:date style:data-style-name="dag" text:fixed="true" text:date-value="2021-06-02"/><text:line-break/><text:date style:data-style-name="jaar" text:fixed="true" text:date-value="2021-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7816</text:span><text:date style:data-style-name="nicedate" text:fixed="true" text:date-value="2021-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7816</text:span><text:date style:data-style-name="nicedate" text:fixed="true" text:date-value="2021-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Oostzaan</meta:user-defined>
    <meta:user-defined meta:name="OVERHEID.Gemeente/DC.creator">Oostzaa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Oostzaan -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1</meta:user-defined>
    <dc:language>nl</dc:language>
    <meta:user-defined meta:name="OVERHEID.EPSG28992/DC.spatial">119065.62 494372.15</meta:user-defined>
    <meta:user-defined meta:name="DC.title">Verkeersbesluit herinrichting Kerkstraat</meta:user-defined>
    <meta:user-defined meta:name="OVERHEID.PostcodeHuisnummer/OVERHEIDop.postcodeHuisnummer">1511EA 19</meta:user-defined>
    <meta:user-defined meta:name="OVERHEIDop.straatnaam">Kerkstraat</meta:user-defined>
    <meta:user-defined meta:name="OVERHEIDop.woonplaats">Oostzaan</meta:user-defined>
    <meta:user-defined meta:name="DCTERMS.W3CDTF/DCTERMS.available">2021-06-02</meta:user-defined>
    <meta:user-defined meta:name="OVERHEIDop.StcrtID/DC.identifier">stcrt-2021-27816</meta:user-defined>
    <meta:user-defined meta:name="OVERHEIDop.externeBijlage">Kerkstraat |exb-2021-31720</meta:user-defined>
    <meta:user-defined meta:name="OVERHEIDop.externeBijlage">Kerkstraat blad 2|exb-2021-31721</meta:user-defined>
    <meta:user-defined meta:name="OVERHEIDop.externeBijlage">Kerkstraat blad 3|exb-2021-31722</meta:user-defined>
    <meta:user-defined meta:name="DCTERMS.W3CDTF/OVERHEIDop.jaargang">2021</meta:user-defined>
    <meta:user-defined meta:name="OVERHEIDop.publicationIssue">27816</meta:user-defined>
    <meta:user-defined meta:name="OVERHEIDop.versieInformatie"/>
  </office:meta>
</office:document-meta>
</file>