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Etten-Leur – verkeersbesluit aanbrengen voetgangersoversteekplaats (zebrapad) Oude Bredaseweg.</text:p>
          </table:table-cell>
          <table:table-cell office:value-type="string" table:style-name="staatscourantkop.B.cell">
            <text:section text:name="plaatje_id1-3-1-1" text:style-name="plaatje">
              <text:p text:style-name="illustratie_id1-3-1-1-1"><draw:frame draw:style-name="illustratie_id1-3-1-1-1" text:anchor-type="paragraph" svg:width="40mm" svg:height="17.9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Burgemeester en wethouders van de gemeente Etten-Leur;</text:p>
            <text:p text:style-name="al"/>
            <text:p text:style-name="al">Gelet op:</text:p>
            <text:p text:style-name="al">de bepalingen van de Wegenverkeerswet 1994, het Reglement Verkeersregels en Verkeerstekens 1990, het Besluit Administratieve Bepalingen inzake het Wegverkeer, de Uitvoeringsvoorschriften van het Besluit Administratieve Bepalingen inzake het Wegverkeer en de Algemene wet bestuursrecht;</text:p>
            <text:p text:style-name="al"/>
            <text:p text:style-name="al">Overwegende dat:</text:p>
            <text:p text:style-name="al"> het kruispunt Markt – Oude Bredaseweg – Markthof is gelegen binnen een 30 km/h zone en is voorzien van een kruispuntplateau;</text:p>
            <text:p text:style-name="al"/>
            <text:p text:style-name="al"> dit kruispunt is gelegen in het centrumgebied van Etten-Leur en aan de rand van een zogenaamd shared space gebied waar veel voetgangers en fietsers gebruik van maken;</text:p>
            <text:p text:style-name="al"/>
            <text:p text:style-name="al"> er geen duidelijk onderscheid is tussen rijbaan en trottoir door middel van kleur, waardoor het kruispunt ook gezien kan worden als onderdeel van het shared space gebied;</text:p>
            <text:p text:style-name="al"/>
            <text:p text:style-name="al"> er veel verplaatsingen plaatsvinden van voetgangers en fietsers;</text:p>
            <text:p text:style-name="al"/>
            <text:p text:style-name="al"> ook gemotoriseerd verkeer gebruik maakt van dit kruispunt;</text:p>
            <text:p text:style-name="al"/>
            <text:p text:style-name="al"> dit onveilige situaties kan opleveren, omdat de voetgangers en fietsers over het gehele kruispunt oversteken;</text:p>
            <text:p text:style-name="al"/>
            <text:p text:style-name="al"> hier onderzoek naar is gedaan door een adviesbureau waarbij zij concludeerden dat op een warme dag in het voorjaar ca. 1000 verplaatsingen per uur plaatsvinden op het kruispunt, waarvan het merendeel voetgangers en fietsers;</text:p>
            <text:p text:style-name="al"/>
            <text:p text:style-name="al"> dit allemaal net goed gaat en er gelukkig geen echte gevaarlijke situaties ontstaan, omdat iedereen goed rekening met elkaar houdt;</text:p>
            <text:p text:style-name="al"/>
            <text:p text:style-name="al"> het een wens is vanuit de ondernemers die aan het kruispunt zijn gevestigd om de verkeersveiligheid op dit kruispunt te verbeteren;</text:p>
            <text:p text:style-name="al"/>
            <text:p text:style-name="al"> in 2019 gesprekken zijn geweest met een aantal ondernemers en hieruit een aantal maatregelen zijn gekomen; </text:p>
            <text:p text:style-name="al"/>
            <text:p text:style-name="al"> deze maatregelen bestaan uit het verduidelijken van een looproute op het kruispunt, namelijk van en naar horecagelegenheid op de hoek Oude Bredaseweg – Markt omdat hun terras aan de overzijde van de straat ligt, en het voorkomen dat voetgangers midden over de kruising lopen door het plaatsen van een fysieke afscheiding op de rand van het trottoir;</text:p>
            <text:p text:style-name="al"/>
            <text:p text:style-name="al"> nadat deze maatregelen zijn aangebracht gebleken is dat deze maatregelen niet voldoende waren omdat ook veel voetgangers de oversteek Oude Bredaseweg/ Markthof als looproute nemen;</text:p>
            <text:p text:style-name="al"/>
            <text:p text:style-name="al"> het wenselijk is om een zebrapad aan te leggen op het kruispunt Oude Bredaseweg – Markt - Markthof, aan de zijde van de Oude Bredaseweg ter hoogte van de Vincents Bed &amp; Bistro, om zo een duidelijke looproute aan te geven op het kruispunt; </text:p>
            <text:p text:style-name="al"/>
            <text:p text:style-name="al"> door het gebruik maken van (verplaatsbare) plantenbakken op de rand van het trottoir voetgangers worden gedwongen om over te steken bij het zebrapad en zo wordt voorkomen dat voetgangers midden over het kruispunt oversteken; </text:p>
            <text:p text:style-name="al"/>
            <text:p text:style-name="al"> op deze manier ook de looproute van de Oude Bredaseweg naar de Markthof wordt benadrukt;</text:p>
            <text:p text:style-name="al"/>
            <text:p text:style-name="al"> het wenselijk is voor de veiligheid, het beschermen van weggebruikers en passagiers en het in stand houden van de weg om een voetgangersoversteekplaats in de vorm van een zebrapad aan te brengen op de Oude Bredaseweg;</text:p>
            <text:p text:style-name="al"/>
            <text:p text:style-name="al"> overeenkomstig artikel 24 van het Besluit Administratieve Bepalingen inzake het Wegverkeer overleg is gepleegd over de handhaafbaarheid van de maatregelen met de verkeersadviseur van eenheden Hart van Brabant en de Baronie, namens de korpschef;</text:p>
            <text:p text:style-name="al"/>
            <text:p text:style-name="al"> de onder ‘besluiten’ genoemde (delen van) straten in eigendom, beheer en onderhoud zijn van de gemeente Etten-Leur;</text:p>
            <text:p text:style-name="al"/>
            <text:p text:style-name="al"> het treffen van een verkeersmaatregel een normale maatschappelijke ontwikkeling is waarmee een ieder kan worden geconfronteerd en waarvan de nadelige gevolgen in beginsel voor rekening van betrokkenen behoren te blijven;</text:p>
            <text:p text:style-name="al"/>
            <text:p text:style-name="al"> er geen aanwijzingen zijn dat er sprake is van belangen die strijdig zijn met de gewenste verkeersmaatregelen, in die mate dat gesproken kan worden van onevenredigheid als bedoeld in artikel 3:4, lid 2, van de Algemene wet bestuursrecht;</text:p>
            <text:p text:style-name="al">Een en ander zoals aangegeven op de bijbehorende tekening (zie bijlage). </text:p>
            <text:p text:style-name="al"/>
            <text:p text:style-name="al"/>
            <text:p text:style-name="al">Etten-Leur, 20 mei 2021</text:p>
            <text:p text:style-name="al">namens burgemeester en wethouders,</text:p>
            <text:p text:style-name="al"/>
            <text:p text:style-name="al"/>
            <text:p text:style-name="al"/>
            <text:p text:style-name="al">Ap van Heeren</text:p>
            <text:p text:style-name="al">Teamleider Civiel en Cultuurtechniek</text:p>
          </text:section>
        </text:section>
        <text:section text:name="regeling-tekst_id1-3-2-2" text:style-name="regeling-tekst">
          <text:section text:name="tekst_id1-3-2-2-1" text:style-name="tekst">
            <text:p text:style-name="common-al"/>
            <text:p text:style-name="common-al">Besluiten:</text:p>
            <text:list text:style-name="id1-3-2-2-1-3">
              <text:list-item text:style-override="id1-3-2-2-1-3-1">
                <text:number>1.</text:number>
                <text:p text:style-name="al">het inrichten van een voetgangersoversteekplaats (zebrapad) op de Oude Bredaseweg ter hoogte van huisnummer 1 en huisnummer 2, door middel van het aanbrengen van witte markering op het wegdek en het plaatsen van borden L02f conform bijlage 1 RVV 1990. </text:p>
              </text:list-item>
            </text:list>
            <text:p text:style-name="common-al"/>
            <text:p text:style-name="common-al"/>
            <text:p text:style-name="last-al"/>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p text:style-name="bezwaarschrift_al">Mededelingen</text:p>
          <text:p text:style-name="bezwaarschrift_al">Ter inzage legging</text:p>
          <text:p text:style-name="bezwaarschrift_al">Het verkeersbesluit ligt gedurende zes weken na deze openbare bekendmaking voor iedereen ter inzage in het stadskantoor. Ook is het verkeersbesluit te vinden via overuwbuurt.overheid.nl.</text:p>
          <text:p text:style-name="bezwaarschrift_al"/>
          <text:p text:style-name="bezwaarschrift_al">Bezwaar</text:p>
          <text:p text:style-name="bezwaarschrift_al">Op grond van de Algemene wet bestuursrecht (Awb) kan eenieder wiens belang rechtstreeks bij een besluit is betrokken, hiertegen een gemotiveerd bezwaarschrift indienen. Dit dient te gebeuren binnen zes weken na de dag waarop burgemeester en wethouders het besluit hebben gepubliceerd. Het bezwaarschrift dient te worden gericht aan burgemeester en wethouders van Etten-Leur, Postbus 10.100, 4870 GA Etten-Leur. Het bezwaarschrift moet worden ondertekend en dient ten minste te bevatten: de naam en het adres van de indiener, de dagtekening, een omschrijving van het besluit waartegen het bezwaarschrift zich richt en de gronden van het bezwaar.</text:p>
          <text:p text:style-name="bezwaarschrift_al"/>
          <text:p text:style-name="bezwaarschrift_al">Het maken van bezwaar schorst niet de werking van dit besluit.</text:p>
          <text:p text:style-name="bezwaarschrift_al">Tegelijk met het bezwaarschrift en gedurende de behandeling daarvan kan bij de voorzieningenrechter (Rechtbank Breda, sector bestuursrecht, Postbus 90.006, 4800 PA Breda) een verzoek om voorlopige voorziening, waaronder schorsing, worden ingediend. Een dergelijk verzoek kan pas worden gedaan als een bezwaarschrift is ingediend en onverwijlde spoed, gelet op het betrokken belang, dat vereist. Voor de behandeling van het verzoek wordt een bedrag aan griffierecht gehev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7048</text:span><text:line-break/><text:date style:data-style-name="dag" text:fixed="true" text:date-value="2021-05-27"/><text:line-break/><text:date style:data-style-name="jaar" text:fixed="true" text:date-value="2021-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7048</text:span><text:date style:data-style-name="nicedate" text:fixed="true" text:date-value="2021-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7048</text:span><text:date style:data-style-name="nicedate" text:fixed="true" text:date-value="2021-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Etten-Leur</meta:user-defined>
    <meta:user-defined meta:name="OVERHEID.Gemeente/DC.creator">Etten-Leur</meta:user-defined>
    <meta:user-defined meta:name="OVERHEIDop.configuratie">https://repository.officiele-overheidspublicaties.nl/MasterConfiguraties/MC-DRP-VB-Web-CB/3.18/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Etten-Leur - aanleg voetgangersoversteekplaats - Oude Bredaseweg</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J22</meta:user-defined>
    <dc:language>nl</dc:language>
    <meta:user-defined meta:name="OVERHEID.EPSG28992/DC.spatial">102950.284 398128.083</meta:user-defined>
    <meta:user-defined meta:name="DC.title">Gemeente Etten-Leur – verkeersbesluit aanbrengen voetgangersoversteekplaats (zebrapad) Oude Bredaseweg.</meta:user-defined>
    <meta:user-defined meta:name="OVERHEID.PostcodeHuisnummer/OVERHEIDop.postcodeHuisnummer">4872AE 2</meta:user-defined>
    <meta:user-defined meta:name="OVERHEIDop.straatnaam">Oude Bredaseweg</meta:user-defined>
    <meta:user-defined meta:name="OVERHEIDop.woonplaats">Etten-Leur</meta:user-defined>
    <meta:user-defined meta:name="DCTERMS.W3CDTF/DCTERMS.available">2021-05-27</meta:user-defined>
    <meta:user-defined meta:name="OVERHEIDop.StcrtID/DC.identifier">stcrt-2021-27048</meta:user-defined>
    <meta:user-defined meta:name="OVERHEIDop.externeBijlage">situatietekening|exb-2021-30774</meta:user-defined>
    <meta:user-defined meta:name="DCTERMS.W3CDTF/OVERHEIDop.jaargang">2021</meta:user-defined>
    <meta:user-defined meta:name="OVERHEIDop.publicationIssue">27048</meta:user-defined>
    <meta:user-defined meta:name="OVERHEIDop.versieInformatie"/>
  </office:meta>
</office:document-meta>
</file>