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laadpunt elektrische voertuigen nabij Schotanuslaan 1 Oudeschoo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Schotanuslaan ter hoogte van nummer 1 te Oudeschoot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een laadpaal aan de Schotanuslaan;</text:p>
            <text:p text:style-name="al">laadlocaties aan de Schotanuslaan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last-al">Nr: <text:span text:style-name="nadrukvet">D.21.1459908</text:span></text:p>
            <text:list text:style-name="id1-3-2-2-1-2">
              <text:list-item text:style-override="id1-3-2-2-1-2-1">
                <text:number>1.</text:number>
                <text:p text:style-name="al">door plaatsing van een bord E4 uit bijlage 1 van het Reglement verkeersregels en verkeerstekens 1990 met onderbord “opladen elektrische voertuigen” aan de Schotanusalaan nabij huisnummer 1 te Heerenveen twee parkeerplaatsen te reserveren voor het laden van elektrische voertuigen;</text:p>
              </text:list-item>
              <text:list-item text:style-override="id1-3-2-2-1-2-2">
                <text:number>2.</text:number>
                <text:p text:style-name="al">Een en ander overeenkomstig de bij dit verkeersbesluit behorende situatietekening d.d. 17-05-2021</text:p>
              </text:list-item>
              <text:list-item text:style-override="id1-3-2-2-1-2-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7-05-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776</text:span><text:line-break/><text:date style:data-style-name="dag" text:fixed="true" text:date-value="2021-05-26"/><text:line-break/><text:date style:data-style-name="jaar" text:fixed="true" text:date-value="2021-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776</text:span><text:date style:data-style-name="nicedate" text:fixed="true" text:date-value="2021-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776</text:span><text:date style:data-style-name="nicedate" text:fixed="true" text:date-value="2021-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 elektrische voertuigen - Nabij Schotanuslaan 1 Oudeschoo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59908</meta:user-defined>
    <meta:user-defined meta:name="DCTERMS.abstract">Aanwijzen twee parkeerplaatsen aan de Schotanuslaan ter hoogte van nummer 1 te Oudeschoot voor het opladen van elektrische voertuigen</meta:user-defined>
    <meta:user-defined meta:name="OVERHEIDop.verkeersbordcode">E4</meta:user-defined>
    <dc:language>nl</dc:language>
    <meta:user-defined meta:name="OVERHEID.EPSG28992/DC.spatial">193367 549721</meta:user-defined>
    <meta:user-defined meta:name="DC.title">Verkeersbesluit, aanwijzen laadpunt elektrische voertuigen nabij Schotanuslaan 1 Oudeschoot</meta:user-defined>
    <meta:user-defined meta:name="OVERHEID.PostcodeHuisnummer/OVERHEIDop.postcodeHuisnummer">8451CS 1</meta:user-defined>
    <meta:user-defined meta:name="OVERHEIDop.straatnaam">Schotanuslaan</meta:user-defined>
    <meta:user-defined meta:name="OVERHEIDop.woonplaats">Oudeschoot</meta:user-defined>
    <meta:user-defined meta:name="DCTERMS.W3CDTF/DCTERMS.available">2021-05-26</meta:user-defined>
    <meta:user-defined meta:name="OVERHEIDop.StcrtID/DC.identifier">stcrt-2021-26776</meta:user-defined>
    <meta:user-defined meta:name="OVERHEIDop.externeBijlage">Locatie oplaadpunt thv Schotanuslaan 1 Oudeschoot|exb-2021-30501</meta:user-defined>
    <meta:user-defined meta:name="DCTERMS.W3CDTF/OVERHEIDop.jaargang">2021</meta:user-defined>
    <meta:user-defined meta:name="OVERHEIDop.publicationIssue">26776</meta:user-defined>
    <meta:user-defined meta:name="OVERHEIDop.versieInformatie"/>
  </office:meta>
</office:document-meta>
</file>