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trekking verkeersbesluit Parkeerverbodszone Blauwgraspad, Helmkruidstraat, Kamperfoeliestraat en Zonnedauwweg</text:p>
          </table:table-cell>
          <table:table-cell office:value-type="string" table:style-name="staatscourantkop.B.cell">
            <text:section text:name="plaatje_id1-3-1-1" text:style-name="plaatje">
              <text:p text:style-name="illustratie_id1-3-1-1-1"><draw:frame draw:style-name="illustratie_id1-3-1-1-1" text:anchor-type="paragraph" svg:width="40mm" svg:height="10.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maakt bekend dat het een verkeersbesluit heeft ingetrokken. Het gaat om het verkeersbesluit van 3 juni 2020, zaaknummer 331146, tot het instellen van een parkeerverbodszone in het Blauwgraspad, de Helmkruidstraat, Kamperfoeliestraat en Zonnedauwweg.</text:p>
            <text:p text:style-name="common-al"/>
            <text:p text:style-name="common-al">De reden hiervoor is dat tegen het verkeersbesluit door enkele bewoners bezwaar werd gemaakt. Zij maakten zich met name zorgen over de resterende parkeermogelijkheden in het gebied. Het college zegde bewoners een nader verkeersonderzoek door een onafhankelijk verkeersbureau toe. Door de landelijke coronamaatregelen is het al geruime tijd niet mogelijk om een representatief onderzoek uit te voeren. Vanwege wettelijke termijnen moest het college echter wel een beslissing op het bezwaarschrift nemen. </text:p>
            <text:p text:style-name="common-al"/>
            <text:p text:style-name="common-al">Bij beschikking op bezwaar met dagtekening 19 april 2021, verzonden 20 april 2021, is het bezwaarschrift kennelijk gegrond verklaard. Daarbij is het hiervoor genoemde verkeersbesluit tot het instellen van een parkeerverbodszone ingetrokken.</text:p>
            <text:p text:style-name="common-al"/>
            <text:p text:style-name="common-al">Mogelijkheid van beroep</text:p>
            <text:p text:style-name="common-al">Als u het met het besluit niet eens bent, kunt u hiertegen beroep instellen. U moet dat schriftelijk doen binnen zes weken na de dag waarop dit besluit is verzonden.</text:p>
            <text:p text:style-name="common-al">Het beroepschrift stuurt u naar de Rechtbank Gelderland, Team Bestuursrecht, Postbus 9030, 6800 EM Arnhem. In uw beroepschrift moet u vermelden waarom u het niet eens bent met dit besluit.</text:p>
            <text:p text:style-name="common-al"/>
            <text:p text:style-name="common-al">Mogelijkheid van een voorlopige voorziening </text:p>
            <text:p text:style-name="common-al">Als daar aanleiding voor is, kunt u in een spoedprocedure vragen om een voorlopige voorziening bij de voorzieningenrechter van de Rechtbank Gelderland op genoemd adres. U dient het verzoek schriftelijk in te dienen, samen met het ingediende beroepschrift. Voor het succesvol instellen van een voorlopige voorziening geldt dat er een procesbelang aanwezig moet zijn. Bovendien wordt getoetst of dit belang spoedeisend is.</text:p>
            <text:p text:style-name="common-al"/>
            <text:p text:style-name="last-al">Voor nadere informatie over dit besluit kunt u contact opnemen met de heer mr. M. de Ronde van de afdeling Juridische Zaken via telefoonnummer 0800 1809.</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497</text:span><text:line-break/><text:date style:data-style-name="dag" text:fixed="true" text:date-value="2021-05-18"/><text:line-break/><text:date style:data-style-name="jaar" text:fixed="true" text:date-value="2021-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497</text:span><text:date style:data-style-name="nicedate" text:fixed="true" text:date-value="2021-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497</text:span><text:date style:data-style-name="nicedate" text:fixed="true" text:date-value="2021-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rnhem</meta:user-defined>
    <meta:user-defined meta:name="OVERHEID.Gemeente/DC.creator">Arnhem</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intrekking verkeersbesluit - Helmkruidstraat e.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EPSG28992/DC.spatial">190002.993 442551.722</meta:user-defined>
    <meta:user-defined meta:name="OVERHEID.EPSG28992/DC.spatial">190020.559 442599.805</meta:user-defined>
    <meta:user-defined meta:name="OVERHEID.EPSG28992/DC.spatial">190032.43 442657.543</meta:user-defined>
    <meta:user-defined meta:name="OVERHEID.EPSG28992/DC.spatial">189932.936 442621.641</meta:user-defined>
    <meta:user-defined meta:name="OVERHEID.EPSG28992/DC.spatial">190124.109 442640.84</meta:user-defined>
    <meta:user-defined meta:name="OVERHEID.EPSG28992/DC.spatial">190101.417 442521.8</meta:user-defined>
    <meta:user-defined meta:name="OVERHEID.EPSG28992/DC.spatial">190112.786 442578.004</meta:user-defined>
    <meta:user-defined meta:name="DC.title">Intrekking verkeersbesluit Parkeerverbodszone Blauwgraspad, Helmkruidstraat, Kamperfoeliestraat en Zonnedauwweg</meta:user-defined>
    <meta:user-defined meta:name="OVERHEID.PostcodeHuisnummer/OVERHEIDop.postcodeHuisnummer">6841BZ 21</meta:user-defined>
    <meta:user-defined meta:name="OVERHEID.PostcodeHuisnummer/OVERHEIDop.postcodeHuisnummer">6841BL 12</meta:user-defined>
    <meta:user-defined meta:name="OVERHEID.PostcodeHuisnummer/OVERHEIDop.postcodeHuisnummer">6841BK 89</meta:user-defined>
    <meta:user-defined meta:name="OVERHEID.PostcodeHuisnummer/OVERHEIDop.postcodeHuisnummer">6841BL 4</meta:user-defined>
    <meta:user-defined meta:name="OVERHEID.PostcodeHuisnummer/OVERHEIDop.postcodeHuisnummer">6841BK 61</meta:user-defined>
    <meta:user-defined meta:name="OVERHEID.PostcodeHuisnummer/OVERHEIDop.postcodeHuisnummer">6841BZ 49</meta:user-defined>
    <meta:user-defined meta:name="OVERHEID.PostcodeHuisnummer/OVERHEIDop.postcodeHuisnummer">6841BL 24</meta:user-defined>
    <meta:user-defined meta:name="OVERHEIDop.straatnaam">Helmkruidstraat</meta:user-defined>
    <meta:user-defined meta:name="OVERHEIDop.straatnaam">Blauwgraspad</meta:user-defined>
    <meta:user-defined meta:name="OVERHEIDop.straatnaam">Zonnedauwweg</meta:user-defined>
    <meta:user-defined meta:name="OVERHEIDop.straatnaam">Blauwgraspad</meta:user-defined>
    <meta:user-defined meta:name="OVERHEIDop.straatnaam">Zonnedauwweg</meta:user-defined>
    <meta:user-defined meta:name="OVERHEIDop.straatnaam">Helmkruidstraat</meta:user-defined>
    <meta:user-defined meta:name="OVERHEIDop.straatnaam">Blauwgraspad</meta:user-defined>
    <meta:user-defined meta:name="OVERHEIDop.woonplaats">Arnhem</meta:user-defined>
    <meta:user-defined meta:name="OVERHEIDop.woonplaats">Arnhem</meta:user-defined>
    <meta:user-defined meta:name="OVERHEIDop.woonplaats">Arnhem</meta:user-defined>
    <meta:user-defined meta:name="OVERHEIDop.woonplaats">Arnhem</meta:user-defined>
    <meta:user-defined meta:name="OVERHEIDop.woonplaats">Arnhem</meta:user-defined>
    <meta:user-defined meta:name="OVERHEIDop.woonplaats">Arnhem</meta:user-defined>
    <meta:user-defined meta:name="OVERHEIDop.woonplaats">Arnhem</meta:user-defined>
    <meta:user-defined meta:name="DCTERMS.W3CDTF/DCTERMS.available">2021-05-18</meta:user-defined>
    <meta:user-defined meta:name="OVERHEIDop.StcrtID/DC.identifier">stcrt-2021-25497</meta:user-defined>
    <meta:user-defined meta:name="DCTERMS.W3CDTF/OVERHEIDop.jaargang">2021</meta:user-defined>
    <meta:user-defined meta:name="OVERHEIDop.publicationIssue">25497</meta:user-defined>
    <meta:user-defined meta:name="OVERHEIDop.versieInformatie"/>
  </office:meta>
</office:document-meta>
</file>