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Kadewerkzaamheden DS Veenweg tussen De Knipe en Bontebo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D.21.1452685</text:p>
            <text:p text:style-name="al"/>
            <text:p text:style-name="al">Onderwerp: Kadewerkzaamheden Ds. Veenweg tussen De Knipe en Bontebok</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kade van de Compagnonsvaart langs de Ds. Veenweg noord- en zuidzijde tussen De Knipe en Bontebok op een vijftal locaties wordt vervangen door een stalen damwand met houten voorhang; </text:p>
            <text:p text:style-name="al">dat tevens de vier bruggen aan beide zijden omkaderd worden met een houten damwand.</text:p>
            <text:p text:style-name="al">de beide wegen ten noorden en zuiden van de Compagnonsvaart tussen De Knipe en Bontebok worden gebruikt als erftoegangsweg;</text:p>
            <text:p text:style-name="al">dat de bovengenoemde wegen gefaseerd worden afgesloten voor het verkeer tijdens de kadewerkzaamheden;</text:p>
            <text:p text:style-name="al">dat de werkzaamheden in de periode tussen 1 juli 2021 en 1 april 2022 plaatsvinden of zoveel eerder als later noodzakelijk wordt geach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Ds. Veenweg ten noorden en zuiden van de Compagnonsvaart tussen De Knipe en Bontebok gefaseerd (deels) gesloten te verklaren in beide richtingen voor voertuigen, ruiters en geleiders van rij- of trekdieren of vee. De maatregelen gelden in de periode tussen 1 juli 2021 en 1 april 2022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3 mei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3278</text:span><text:line-break/><text:date style:data-style-name="dag" text:fixed="true" text:date-value="2021-05-05"/><text:line-break/><text:date style:data-style-name="jaar" text:fixed="true" text:date-value="2021-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3278</text:span><text:date style:data-style-name="nicedate" text:fixed="true" text:date-value="2021-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3278</text:span><text:date style:data-style-name="nicedate" text:fixed="true" text:date-value="2021-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Kadewerkzaamheden Ds Veenweg - Tussen De Knipe en Bontebok</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52685</meta:user-defined>
    <meta:user-defined meta:name="DCTERMS.abstract">Kadewerkzaamheden Ds. Veenweg tussen De Knipe en Bontebok</meta:user-defined>
    <meta:user-defined meta:name="OVERHEIDop.verkeersbordcode">C1</meta:user-defined>
    <dc:language>nl</dc:language>
    <meta:user-defined meta:name="OVERHEID.EPSG28992/DC.spatial">195481.09 553459.553</meta:user-defined>
    <meta:user-defined meta:name="DC.title">Verkeersbesluit, Kadewerkzaamheden DS Veenweg tussen De Knipe en Bontebok</meta:user-defined>
    <meta:user-defined meta:name="OVERHEID.PostcodeHuisnummer/OVERHEIDop.postcodeHuisnummer">8456HK 57</meta:user-defined>
    <meta:user-defined meta:name="OVERHEIDop.straatnaam">Ds Veenweg</meta:user-defined>
    <meta:user-defined meta:name="OVERHEIDop.woonplaats">De Knipe</meta:user-defined>
    <meta:user-defined meta:name="DCTERMS.W3CDTF/DCTERMS.available">2021-05-05</meta:user-defined>
    <meta:user-defined meta:name="OVERHEIDop.StcrtID/DC.identifier">stcrt-2021-23278</meta:user-defined>
    <meta:user-defined meta:name="DCTERMS.W3CDTF/OVERHEIDop.jaargang">2021</meta:user-defined>
    <meta:user-defined meta:name="OVERHEIDop.publicationIssue">23278</meta:user-defined>
    <meta:user-defined meta:name="OVERHEIDop.versieInformatie"/>
  </office:meta>
</office:document-meta>
</file>