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Heuvelstraatidf0c4894-c4d3-415b-aa87-56eb60f1c4ab.png" manifest:media-type="image/png"/>
  <manifest:file-entry manifest:full-path="Pictures/Bebordingoplaadpaali23524b95-9d1f-40ce-912f-c7d5259277c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style:num-suffix=""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26-6">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29-6">
      <text:list-level-style-bullet text:bullet-char="•" text:level="1">
        <style:list-level-properties text:min-label-width="10mm"/>
      </text:list-level-style-bullet>
    </text:list-style>
    <text:list-style style:name="id1-3-2-2-1-29-7">
      <text:list-level-style-bullet text:bullet-char="•" text:level="1">
        <style:list-level-properties text:min-label-width="10mm"/>
      </text:list-level-style-bullet>
    </text:list-style>
    <text:list-style style:name="id1-3-2-2-1-29-8">
      <text:list-level-style-bullet text:bullet-char="•" text:level="1">
        <style:list-level-properties text:min-label-width="10mm"/>
      </text:list-level-style-bullet>
    </text:list-style>
    <text:list-style style:name="id1-3-2-2-1-29-9">
      <text:list-level-style-bullet style:num-suffix="" text:bullet-char="​" text:level="1">
        <style:list-level-properties text:min-label-width="10mm"/>
      </text:list-level-style-bullet>
    </text:list-style>
    <text:list-style style:name="id1-3-2-2-1-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serveren van twee parkeerplaatsen ten behoeve van het opladen van elektrische auto’s op de Heuvelstraat naast huisnummer 80. </text:p>
          </table:table-cell>
          <table:table-cell office:value-type="string" table:style-name="staatscourantkop.B.cell">
            <text:section text:name="plaatje_id1-3-1-1" text:style-name="plaatje">
              <text:p text:style-name="illustratie_id1-3-1-1-1"><draw:frame draw:style-name="illustratie_id1-3-1-1-1" text:anchor-type="paragraph" svg:width="40mm" svg:height="5.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1-001998 d.d. 29 april 2021.</text:p>
            <text:p text:style-name="common-al"/>
            <text:p text:style-name="common-al">Burgemeester en wethouders van Breda</text:p>
            <text:p text:style-name="common-al"/>
            <text:p text:style-name="common-al">
            <text:span text:style-name="nadrukvet">Gelet op:</text:span>
          </text:p>
            <text:list text:style-name="id1-3-2-2-1-7">
              <text:list-item text:style-override="id1-3-2-2-1-7-1">
                <text:number>•</text:number>
                <text:p text:style-name="al">de bepalingen in de Wegenverkeerswet 1994, het Reglement Verkeersregels en Verkeerstekens 1990, het Besluit Administratieve Bepalingen inzake het Wegverkeer (BABW) en de Algemene wet bestuursrecht;</text:p>
              </text:list-item>
              <text:list-item text:style-override="id1-3-2-2-1-7-2">
                <text:number>•</text:number>
                <text:p text:style-name="al">het Algemeen Mandaatbesluit Breda 2019, vastgesteld door burgemeester en wethouders op 15 januari 2019, van kracht geworden op 24 januari 2019, inzake de bevoegdheid tot het nemen van verkeersbesluiten;</text:p>
              </text:list-item>
              <text:list-item text:style-override="id1-3-2-2-1-7-3">
                <text:number>•</text:number>
                <text:p text:style-name="al">artikel 15, eerste lid, van de Wegenverkeerswet 1994, een verkeersbesluit moet genomen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7-4">
                <text:number>•</text:number>
                <text:p text:style-name="al">de Structuurvisie Breda 2030, de Duurzaamheidsvisie Breda 2030, het Uitvoeringsprogramma Klimaat (UPK) en het Uitvoeringsprogramma Mobiliteit (UPM).</text:p>
              </text:list-item>
            </text:list>
            <text:p text:style-name="common-al"/>
            <text:p text:style-name="common-al">
            <text:span text:style-name="nadrukvet">Uit het oogpunt van:</text:span>
          </text:p>
            <text:list text:style-name="id1-3-2-2-1-10">
              <text:list-item text:style-override="id1-3-2-2-1-10-1">
                <text:number>•</text:number>
                <text:p text:style-name="al">het bevorderen van een doelmatig of zuinig energieverbruik.</text:p>
              </text:list-item>
            </text:list>
            <text:p text:style-name="common-al"/>
            <text:p text:style-name="common-al">
            <text:span text:style-name="nadrukvet">Is het gewenst om:</text:span>
          </text:p>
            <text:list text:style-name="id1-3-2-2-1-13">
              <text:list-item text:style-override="id1-3-2-2-1-13-1">
                <text:number>•</text:number>
                <text:p text:style-name="al">twee parkeerplaatsen te reserveren op de Heuvelstraat naast huisnummer 80 uitsluitend ten behoeve van het opladen van elektrische auto’s; </text:p>
              </text:list-item>
              <text:list-item text:style-override="id1-3-2-2-1-13-2">
                <text:number>•</text:number>
                <text:p text:style-name="al">bij de parkeerplaatsen het bord E04, parkeergelegenheid, met onderbord met de tekst ‘alleen voor opladen elektrische voertuigen’ en het onderbord OB504, twee pijlen, te plaatsen zoals weergegeven op de bijgevoegde locatietekening ‘Reserveren van twee parkeerplaatsen ten behoeve van het opladen van elektrische auto’s op de Heuvelstraat naast huisnummer 80’.</text:p>
              </text:list-item>
            </text:list>
            <text:p text:style-name="common-al"/>
            <text:p text:style-name="common-al">
            <text:span text:style-name="nadrukvet">Overwegende dat:</text:span>
          </text:p>
            <text:p text:style-name="common-al"/>
            <text:p text:style-name="common-al">
            <text:span text:style-name="nadrukcur">
              <text:span text:style-name="nadrukondlijn">Algemeen</text:span>
            </text:span>
          </text:p>
            <text:list text:style-name="id1-3-2-2-1-18">
              <text:list-item text:style-override="id1-3-2-2-1-18-1">
                <text:number>•</text:number>
                <text:p text:style-name="al">elektrisch rijden bijdraagt aan de Nederlandse klimaatdoelstellingen. De Nederlandse ambitie is om uiterlijk in 2030 alle nieuwe auto’s emissieloos te laten zijn;</text:p>
              </text:list-item>
              <text:list-item text:style-override="id1-3-2-2-1-18-2">
                <text:number>•</text:number>
                <text:p text:style-name="al">de gemeente Breda streeft naar een leefbare en duurzame stad. Breda heeft de ambitie om in 2044 klimaatneutraal te zijn. Een kwart van die opgave ligt op het terrein van de stedelijke mobiliteit;</text:p>
              </text:list-item>
              <text:list-item text:style-override="id1-3-2-2-1-18-3">
                <text:number>•</text:number>
                <text:p text:style-name="al">de gemeente Breda het elektrisch rijden wil stimuleren en faciliteren door het realiseren van publieke oplaadlocaties zodat er voldoende oplaadlocaties in de stad zijn.</text:p>
              </text:list-item>
            </text:list>
            <text:p text:style-name="common-al"/>
            <text:p text:style-name="common-al">
            <text:span text:style-name="nadrukcur">
              <text:span text:style-name="nadrukondlijn">Locatie</text:span>
            </text:span>
            <text:span text:style-name="nadrukcur">
              <text:span text:style-name="nadrukondlijn"/>
            </text:span>
            <text:span text:style-name="nadrukcur">
              <text:span text:style-name="nadrukondlijn">Heuvelstraat</text:span>
            </text:span>
          </text:p>
            <text:list text:style-name="id1-3-2-2-1-21">
              <text:list-item text:style-override="id1-3-2-2-1-21-1">
                <text:number>•</text:number>
                <text:p text:style-name="al">dat uit geprognosticeerde modellen blijkt dat voor de komende jaren een flinke toename van het aantal elektrische rijders in deze omgeving wordt verwacht; </text:p>
              </text:list-item>
              <text:list-item text:style-override="id1-3-2-2-1-21-2">
                <text:number>•</text:number>
                <text:p text:style-name="al">de prognose in deze omgeving hoog is en de oplaadplaatsen inspelen op de toekomstige behoefte; </text:p>
              </text:list-item>
              <text:list-item text:style-override="id1-3-2-2-1-21-3">
                <text:number>•</text:number>
                <text:p text:style-name="al">er nu een concreet verzoek is voor een oplaadpaal vanuit de Heuvelstraat zelf; </text:p>
              </text:list-item>
              <text:list-item text:style-override="id1-3-2-2-1-21-4">
                <text:number>•</text:number>
                <text:p text:style-name="al">het concrete verzoek en de verwachtte groei aanleiding zijn om nu oplaadplaatsen te realiseren.</text:p>
              </text:list-item>
              <text:list-item text:style-override="id1-3-2-2-1-21-5">
                <text:number/>
                <text:p text:style-name="al"/>
              </text:list-item>
            </text:list>
            <text:p text:style-name="common-al">
            <text:span text:style-name="nadrukcur">
              <text:span text:style-name="nadrukondlijn">Lokatiekeuze</text:span>
            </text:span>
            <text:span text:style-name="nadrukcur">
              <text:span text:style-name="nadrukondlijn"/>
            </text:span>
            <text:span text:style-name="nadrukcur">
              <text:span text:style-name="nadrukondlijn">Heuvelstraat naast huisnummer 80</text:span>
            </text:span>
          </text:p>
            <text:list text:style-name="id1-3-2-2-1-23">
              <text:list-item text:style-override="id1-3-2-2-1-23-1">
                <text:number>•</text:number>
                <text:p text:style-name="al">de locatiekeuze mede wordt bepaald door de vraag die zich voordoet en de verwachte groei, dit bepaalt mede de spreiding van oplaadpalen;</text:p>
              </text:list-item>
              <text:list-item text:style-override="id1-3-2-2-1-23-2">
                <text:number>•</text:number>
                <text:p text:style-name="al">de gekozen locatie ligt binnen aanvaardbare loopafstand van 200 meter voor de concrete verzoekers en op voldoende afstand van de bestaande oplaadpalen in het gebied zodat sprake is van een gunstige spreiding;</text:p>
              </text:list-item>
              <text:list-item text:style-override="id1-3-2-2-1-23-3">
                <text:number>•</text:number>
                <text:p text:style-name="al">de gekozen locatie geschikt is op basis van:</text:p>
                <text:list text:style-name="id1-3-2-2-1-23-3-3">
                  <text:list-item text:style-override="id1-3-2-2-1-23-3-3-1">
                    <text:number>•</text:number>
                    <text:p text:style-name="al">technisch haalbaar (kabels, aansluitingen etc.), goed zichtbaar en vindbaar voor buurtbewoners en hun bezoek;</text:p>
                  </text:list-item>
                  <text:list-item text:style-override="id1-3-2-2-1-23-3-3-2">
                    <text:number>•</text:number>
                    <text:p text:style-name="al">de oplaadplaatsen op deze locatie goed inpasbaar zijn in het straatbeeld. Ze liggen niet direct in het zicht voor woningen, naast de zijgevels, en geven geen belemmeringen voor een normaal gebruik, beheer en onderhoud van de weg;</text:p>
                  </text:list-item>
                </text:list>
              </text:list-item>
              <text:list-item text:style-override="id1-3-2-2-1-23-4">
                <text:number>•</text:number>
                <text:p text:style-name="al">het een doodelopend stuk van de straat betreft waaraan geen huisen liggen, derhale is de parkeerdruk op gedeelte van de straat lager dan de rest van de straat waar direct huizen aan liggen; </text:p>
              </text:list-item>
              <text:list-item text:style-override="id1-3-2-2-1-23-5">
                <text:number>•</text:number>
                <text:p text:style-name="al">verdichting van het netwerk aan laadpalen in dit gebied, gezien de vraag en de hoge prognose, wenselijk is en; </text:p>
              </text:list-item>
              <text:list-item text:style-override="id1-3-2-2-1-23-6">
                <text:number>•</text:number>
                <text:p text:style-name="al">spreiding gewenst is zodat loopafstanden zo beperkt mogelijk worden gehouden voor eenieder. </text:p>
              </text:list-item>
            </text:list>
            <text:p text:style-name="common-al"/>
            <text:p text:style-name="common-al">
            <text:span text:style-name="nadrukcur">
              <text:span text:style-name="nadrukondlijn">Parkeersituatie</text:span>
            </text:span>
          </text:p>
            <text:list text:style-name="id1-3-2-2-1-26">
              <text:list-item text:style-override="id1-3-2-2-1-26-1">
                <text:number>•</text:number>
                <text:p text:style-name="al">dat de ontwikkeling van elektrisch vervoer om aanpassingen vraagt in de openbare ruimte om gelegenheid te bieden op op te laden;</text:p>
              </text:list-item>
              <text:list-item text:style-override="id1-3-2-2-1-26-2">
                <text:number>•</text:number>
                <text:p text:style-name="al">dat het reserveren van parkeerplaatsen wenselijk is om op momenten waarop er parkeerdruk ontstaat, te voorkomen dat de parkeerplaatsen bezet worden gehouden door gewone voertuigen en er voor elektrische voertuigen geen mogelijkheid is om op te laden;</text:p>
              </text:list-item>
              <text:list-item text:style-override="id1-3-2-2-1-26-3">
                <text:number>•</text:number>
                <text:p text:style-name="al">in deze omgeving, een woongebied, de parkeerdruk over het algemeen het grootst is in de avond en nacht en in de weekenden als de meeste bewoners thuis zijn;</text:p>
              </text:list-item>
              <text:list-item text:style-override="id1-3-2-2-1-26-4">
                <text:number>•</text:number>
                <text:p text:style-name="al">dat het opladen van een hybride voertuig 2 tot 4 uur duurt en het opladen van een volledig elektrisch voertuig 4 tot 8 uur duurt en er per oplaadplaats dus slechts enkele voertuigen gebruik van kunnen maken;</text:p>
              </text:list-item>
              <text:list-item text:style-override="id1-3-2-2-1-26-5">
                <text:number>•</text:number>
                <text:p text:style-name="al">er voldoende parkeerplaatsen in de omgeving aanwezig zijn voor gewone voertuigen om te parkeren;</text:p>
              </text:list-item>
              <text:list-item text:style-override="id1-3-2-2-1-26-6">
                <text:number>•</text:number>
                <text:p text:style-name="al">elektrische voertuigen die in de avond of nacht opladen over het algemeen pas de volgende ochtend wegrijden of worden verplaatst zodat er geen of nauwelijks extra druk ontstaat op de gewone parkeerplaatsen.</text:p>
              </text:list-item>
            </text:list>
            <text:p text:style-name="common-al"/>
            <text:p text:style-name="common-al">
            <text:span text:style-name="nadrukvet">De belangen afwegend:</text:span>
          </text:p>
            <text:list text:style-name="id1-3-2-2-1-29">
              <text:list-item text:style-override="id1-3-2-2-1-29-1">
                <text:number>•</text:number>
                <text:p text:style-name="al">dat met de doelstellingen van dit verkeersbesluit algemene belangen op het gebied van duurzaamheid, klimaat en milieu zijn gediend;</text:p>
              </text:list-item>
              <text:list-item text:style-override="id1-3-2-2-1-29-2">
                <text:number>•</text:number>
                <text:p text:style-name="al">dat er sprake is van veranderingen op het gebied van mobiliteit, het aantal elektrische voertuigen toeneemt, niet iedereen de mogelijkheid heeft om op te laden op eigen terrein en dat hiervoor dus oplaadlocaties moeten worden gerealiseerd in de openbare ruimte;</text:p>
              </text:list-item>
              <text:list-item text:style-override="id1-3-2-2-1-29-3">
                <text:number>•</text:number>
                <text:p text:style-name="al">dat er door het reserveren van de parkeerplaatsen voor het opladen van elektrische auto’s de mogelijkheden voor gewone voertuigen om te parkeren wijzigen;</text:p>
              </text:list-item>
              <text:list-item text:style-override="id1-3-2-2-1-29-4">
                <text:number>•</text:number>
                <text:p text:style-name="al"> dat er geen sprake is van een onevenredige belasting van de parkeerdruk door het toewijzen van twee gereserveerde parkeerplaatsen gezien het aantal concrete verzoeken en de te verwachten groei;</text:p>
              </text:list-item>
              <text:list-item text:style-override="id1-3-2-2-1-29-5">
                <text:number>•</text:number>
                <text:p text:style-name="al">elektrische auto’s veelal een conventionele auto vervangen of reeds vervangen hebben en er dus per saldo meestal geen sprake is van een toename van auto’s;</text:p>
              </text:list-item>
              <text:list-item text:style-override="id1-3-2-2-1-29-6">
                <text:number>•</text:number>
                <text:p text:style-name="al">dat zowel elektrische rijders als personen met een conventionele auto niet altijd direct bij hun woning zullen kunnen parkeren maar dat dit niet onevenredig nadelig is voor een of meer belanghebbenden; </text:p>
              </text:list-item>
              <text:list-item text:style-override="id1-3-2-2-1-29-7">
                <text:number>•</text:number>
                <text:p text:style-name="al">dat het college het belang van het realiseren van publieke oplaadlocaties zwaarder laten wegen dan het belang van conventionele autogebruikers om op alle beschikbare parkeerplaatsen in de openbare ruimte te kunnen parkeren;</text:p>
              </text:list-item>
              <text:list-item text:style-override="id1-3-2-2-1-29-8">
                <text:number>•</text:number>
                <text:p text:style-name="al">dat het college de te dienen milieudoelen laat prevaleren boven de eventuele nadelige gevolgen die weggebruikers ervaren.</text:p>
              </text:list-item>
              <text:list-item text:style-override="id1-3-2-2-1-29-9">
                <text:number/>
                <text:p text:style-name="al"/>
              </text:list-item>
            </text:list>
            <text:p text:style-name="common-al">
            <text:span text:style-name="nadrukvet">Gehoord</text:span>
          </text:p>
            <text:p text:style-name="common-al">Overeenkomstig artikel 24 van het Besluit administratieve bepalingen inzake het wegverkeer is overleg gepleegd met de politie Zeeland, West-Brabant. Deze heeft positief geadviseerd. </text:p>
            <text:p text:style-name="common-al"/>
            <text:p text:style-name="common-al">
            <text:span text:style-name="nadrukvet">Besluit</text:span>
          </text:p>
            <text:p text:style-name="common-al"/>
            <text:p text:style-name="common-al">I. In verband met het reserveren van twee parkeerplaatsen op de Heuvelstraat naast huisnummer 80 het bord E04, parkeergelegenheid, te plaatsen met onderbord met de tekst ‘alleen voor opladen elektrische voertuigen’ en het onderbord OB504, twee pijlen.</text:p>
            <text:p text:style-name="common-al"/>
            <text:p text:style-name="common-al">II. Een en ander overeenkomstig locatietekening, ‘Reserveren van twee parkeerplaatsen ten behoeve van het opladen van elektrische auto’s op de Heuvelstraat naast huisnummer 80’, welke onderdeel uitmaakt van dit besluit.</text:p>
            <text:p text:style-name="common-al"/>
            <text:p text:style-name="common-al">III. De datum van openbaarmaking van dit verkeersbesluit te bepalen op 29 april 2021. </text:p>
            <text:p text:style-name="common-al"/>
            <text:p text:style-name="common-al"/>
            <text:p text:style-name="common-al">Breda, 29 april 2021.</text:p>
            <text:p text:style-name="common-al"/>
            <text:p text:style-name="common-al">burgemeester en wethouders van Breda,</text:p>
            <text:p text:style-name="common-al">namens dezen,</text:p>
            <text:p text:style-name="common-al">Medewerker beleid &amp; advies</text:p>
            <text:p text:style-name="common-al"/>
            <text:p text:style-name="common-al"/>
            <text:p text:style-name="common-al">A. Kuijpers.</text:p>
            <text:p text:style-name="common-al"/>
            <text:p text:style-name="common-al"/>
            <text:p text:style-name="common-al">
            <text:span text:style-name="nadrukvet">Ter inzage </text:span>
          </text:p>
            <text:p text:style-name="common-al">Het verkeersbesluit is voor een ieder in te zien via www.officielepublicaties.nl en www.overheid.nl. Nadere informatie kan worden ingewonnen bij de heer M. Burm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Reserveren van twee parkeerplaatsen te behoeve van het opladen van elektrische auto’s op de Heuvelstraat naast huisnummer 18’</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n onderdeel uitmakend van die besluit</text:span>
          </text:p>
            <text:list text:style-name="id1-3-2-2-1-67">
              <text:list-item text:style-override="id1-3-2-2-1-67-1">
                <text:number>1.</text:number>
                <text:p text:style-name="al">Tekening ‘Reserveren van twee parkeerplaatsen ten behoeve van het opladen van elektrische auto’s op de Heuvelstraat naast huisnummer 80’</text:p>
              </text:list-item>
              <text:list-item text:style-override="id1-3-2-2-1-67-2">
                <text:number>2.</text:number>
                <text:p text:style-name="al">Afbeelding van bebording. </text:p>
              </text:list-item>
            </text:list>
            <text:p text:style-name="common-al">
            <draw:frame><draw:text-box><text:section text:name="plaatje_id1-3-2-2-1-68-1" text:style-name="plaatje">
              <text:p text:style-name="illustratie_id1-3-2-2-1-68-1-1"><draw:frame draw:style-name="illustratie_id1-3-2-2-1-68-1-1" text:anchor-type="paragraph" svg:width="153mm" svg:height="85.93018867924528mm"><draw:image xlink:href="Pictures/Heuvelstraatidf0c4894-c4d3-415b-aa87-56eb60f1c4ab.png" xlink:type="simple"/></draw:frame></text:p>
            </text:section></draw:text-box></draw:frame>
          </text:p>
            <text:p text:style-name="common-al">
            <draw:frame><draw:text-box><text:section text:name="plaatje_id1-3-2-2-1-69-1" text:style-name="plaatje">
              <text:p text:style-name="illustratie_id1-3-2-2-1-69-1-1"><draw:frame draw:style-name="illustratie_id1-3-2-2-1-69-1-1" text:anchor-type="paragraph" svg:width="153mm" svg:height="95.55283018867924mm"><draw:image xlink:href="Pictures/Bebordingoplaadpaali23524b95-9d1f-40ce-912f-c7d5259277c9.pn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8-1-1" style:parent-style-name="Standard">
      <style:paragraph-properties style:line-spacing="0mm" style:text-autospace="none" ofo:line-height="0.001cm"/>
    </style:style>
    <style:style style:family="graphic" style:name="illustratie_id1-3-2-2-1-68-1-1" style:parent-style-name="Standard">
      <style:graphic-properties style:horizontal-pos="left" style:horizontal-rel="paragraph" style:vertical-pos="top" style:vertical-rel="paragraph" style:wrap="none" ofo:margin-right="3mm"/>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354</text:span><text:line-break/><text:date style:data-style-name="dag" text:fixed="true" text:date-value="2021-04-29"/><text:line-break/><text:date style:data-style-name="jaar" text:fixed="true" text:date-value="2021-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2354</text:span><text:date style:data-style-name="nicedate" text:fixed="true" text:date-value="2021-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2354</text:span><text:date style:data-style-name="nicedate" text:fixed="true" text:date-value="2021-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reda</meta:user-defined>
    <meta:user-defined meta:name="OVERHEID.Gemeente/DC.creator">Breda</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 Reserveren van twee parkeerplaatsen ten behoeve van het opladen van elektrische auto’s op de Heuvelstraat naast huisnummer 8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1-001998 d.d. 28 april 2021.</meta:user-defined>
    <meta:user-defined meta:name="DCTERMS.abstract">Twee parkeerplaatsen te reserveren op de Heuvelstraat naast huisnummer 80 uitsluitend ten behoeve van het opladen van elektrische auto’s;.</meta:user-defined>
    <meta:user-defined meta:name="OVERHEIDop.verkeersbordcode">E4</meta:user-defined>
    <dc:language>nl</dc:language>
    <meta:user-defined meta:name="OVERHEID.EPSG28992/DC.spatial">110672.671 398781.157</meta:user-defined>
    <meta:user-defined meta:name="DC.title">Reserveren van twee parkeerplaatsen ten behoeve van het opladen van elektrische auto’s op de Heuvelstraat naast huisnummer 80.</meta:user-defined>
    <meta:user-defined meta:name="OVERHEID.PostcodeHuisnummer/OVERHEIDop.postcodeHuisnummer">4813GC 80</meta:user-defined>
    <meta:user-defined meta:name="OVERHEIDop.straatnaam">Heuvelstraat</meta:user-defined>
    <meta:user-defined meta:name="OVERHEIDop.woonplaats">Breda</meta:user-defined>
    <meta:user-defined meta:name="DCTERMS.W3CDTF/DCTERMS.available">2021-04-29</meta:user-defined>
    <meta:user-defined meta:name="OVERHEIDop.StcrtID/DC.identifier">stcrt-2021-22354</meta:user-defined>
    <meta:user-defined meta:name="OVERHEIDop.externeBijlage">Tekening Heuvelstraat|exb-2021-25461</meta:user-defined>
    <meta:user-defined meta:name="OVERHEIDop.externeBijlage">Afbeelding bebording|exb-2021-25462</meta:user-defined>
    <meta:user-defined meta:name="DCTERMS.W3CDTF/OVERHEIDop.jaargang">2021</meta:user-defined>
    <meta:user-defined meta:name="OVERHEIDop.publicationIssue">22354</meta:user-defined>
    <meta:user-defined meta:name="OVERHEIDop.versieInformatie"/>
  </office:meta>
</office:document-meta>
</file>