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Waterkanten vastgesteld</text:p>
          </table:table-cell>
          <table:table-cell office:value-type="string" table:style-name="staatscourantkop.B.cell">
            <text:section text:name="plaatje_id1-3-1-1" text:style-name="plaatje">
              <text:p text:style-name="illustratie_id1-3-1-1-1"><draw:frame draw:style-name="illustratie_id1-3-1-1-1" text:anchor-type="paragraph" svg:width="23.032629558541267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Lisse heeft op 20 april 2021 het wijzigingsplan Waterkanten vastgesteld. </text:p>
            <text:p text:style-name="common-al">Het planidentificatienummer is NL.IMRO.0553.wpwaterkanten-vax1. De omgevingsvergunning voor de vier woningen wordt op 4 mei verleend.</text:p>
            <text:p text:style-name="common-al">
            <text:span text:style-name="nadrukvet">Ligging plangebied</text:span>
          </text:p>
            <text:p text:style-name="common-al">Het wijzigingsplan ‘Waterkanten’ heeft betrekking op het gebied dat globaal gelegen is aan de oostkant van Lisse. De afwijkingslocaties bevinden zich ter plaatse van woningen die zijn gelegen aan dat gedeelte van de Van Speykstraat dat evenwijdig aan de Tasmanstraat is gelegen. Het gaat om 4 woningen met de bouwnummers 38-44-54-55. </text:p>
            <text:p text:style-name="common-al">
            <text:span text:style-name="nadrukvet">Coördinatie </text:span>
          </text:p>
            <text:p text:style-name="common-al">Voor de ontwikkeling van ’t Speykpark fase 3 heeft het college een coördinatiebesluit genomen. Voor alle besluiten die genomen moeten worden ten behoeve van dit plan, wordt gelijktijdig dezelfde procedure doorlopen. Daarom liggen de volgende besluiten ter inzage:</text:p>
            <text:p text:style-name="common-al"/>
            <text:list text:style-name="id1-3-2-1-1-8">
              <text:list-item text:style-override="id1-3-2-1-1-8-1">
                <text:number>1.</text:number>
                <text:p text:style-name="al">Het wijzigingsplan Waterkanten</text:p>
              </text:list-item>
              <text:list-item text:style-override="id1-3-2-1-1-8-2">
                <text:number>2.</text:number>
                <text:p text:style-name="al">De hieraan gerelateerde omgevingsvergunning voor 4 woningen.</text:p>
              </text:list-item>
            </text:list>
            <text:p text:style-name="common-al">
            <text:span text:style-name="nadrukvet">Inzien</text:span>
          </text:p>
            <text:p text:style-name="common-al">De stukken met betrekking tot het wijzigingsplan Waterkanten en de omgevingsvergunning liggen van woensdag 5 mei 2021 tot en met dinsdag 15 juni 2021 voor iedereen ter inzage in het gemeentehuis van Lisse. We werken vanwege de coronamaatregelen alleen nog op afspraak. Wilt u langskomen om de besluiten in te zien, dan kunt u telefonisch een afspraak maken met Mevrouw A. Stegeman op het volgende telefoonnummer 14 0252.</text:p>
            <text:p text:style-name="common-al">De digitale versie van dit vastgestelde wijzigingsplan kunt u vanaf woensdag 5 mei 2021 inzien op de landelijke voorziening <text:a xlink:href="http://www.ruimtelijkeplannen.nl" xlink:type="simple">www.ruimtelijkeplannen.nl</text:a>.  </text:p>
            <text:p text:style-name="common-al">
            <text:span text:style-name="nadrukvet">Beroep</text:span>
          </text:p>
            <text:p text:style-name="common-al">Omdat de besluiten zijn gecoördineerd is er één mogelijkheid om beroep in te dienen tegen het besluit tot vaststelling van het wijzigingsplan en de verleende omgevingsvergunning. Belanghebbenden kunnen gedurende de periode van <text:span text:style-name="nadrukvet">woensdag 5 mei 2021 tot en met dinsdag 15 juni 2021</text:span> beroep instellen bij:</text:p>
            <text:p text:style-name="common-al">Afdeling bestuursrechtspraak van de Raad van State, Postbus 20019, 2500 EA, Den Haag.</text:p>
            <text:p text:style-name="common-al">Dit geldt voor:</text:p>
            <text:list text:style-name="id1-3-2-1-1-16">
              <text:list-item text:style-override="id1-3-2-1-1-16-1">
                <text:number>1.</text:number>
                <text:p text:style-name="al">Belanghebbenden, die tijdig een zienswijze over de ontwerpbesluiten naar voren hebben gebracht;</text:p>
              </text:list-item>
              <text:list-item text:style-override="id1-3-2-1-1-16-2">
                <text:number>2.</text:number>
                <text:p text:style-name="al">Belanghebbenden, die kunnen aantonen dat zij redelijkerwijs niet in staat zijn geweest tijdig een zienswijze bij de gemeenteraad kenbaar te maken.</text:p>
              </text:list-item>
            </text:list>
            <text:p text:style-name="common-al">Belanghebbenden kunnen bij de Voorzitter van die Afdeling tevens een verzoek om voorlopige voorziening doen. Een verzoek om voorlopige voorziening is alleen ontvankelijk als daarbij een spoedeisend belang kan worden aangetoond.</text:p>
            <text:p text:style-name="common-al">De besluiten treden op <text:span text:style-name="nadrukvet">woensdag 16 juni 2021</text:span> in werking, tenzij binnen die termijn naast een beroepsschrift ook een verzoek om voorlopige voorziening bij de Afdeling bestuursrechtspraak van de Raad van State is ingediend. Het besluit treedt dan niet in werking voordat op dit verzoek is beslist.</text:p>
            <text:p text:style-name="common-al">
            <text:span text:style-name="nadrukvet">Wilt u meer weten of heeft u vragen?</text:span>
          </text:p>
            <text:p text:style-name="last-al">Voor meer informatie of vragen over de besluiten kunt u contact opnemen met mevrouw A. Stegeman, te bereiken via het volgende mailadres: <text:a xlink:href="mailto:A.stegeman@hltsamen.nl" xlink:type="simple">A.stegeman@hltsamen.nl</text:a>, of telefonisch via nummer 14 025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312</text:span><text:line-break/><text:date style:data-style-name="dag" text:fixed="true" text:date-value="2021-05-04"/><text:line-break/><text:date style:data-style-name="jaar" text:fixed="true" text:date-value="2021-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2312</text:span><text:date style:data-style-name="nicedate" text:fixed="true" text:date-value="2021-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2312</text:span><text:date style:data-style-name="nicedate" text:fixed="true" text:date-value="2021-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Lisse</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553.wpwaterkanten-vax1</meta:user-defined>
    <meta:user-defined meta:name="OVERHEIDop.Ruimtelijkeplannen/DC.type">wijzigings- of uitwerkingsplan</meta:user-defined>
    <dc:language>nl</dc:language>
    <meta:user-defined meta:name="OVERHEID.Gemeente/DC.spatial">Lisse</meta:user-defined>
    <meta:user-defined meta:name="DC.title">Wijzigingsplan Waterkanten vastgesteld</meta:user-defined>
    <meta:user-defined meta:name="DCTERMS.W3CDTF/DCTERMS.available">2021-05-04</meta:user-defined>
    <meta:user-defined meta:name="DCTERMS.W3CDTF/OVERHEIDop.jaargang">2021</meta:user-defined>
    <meta:user-defined meta:name="OVERHEIDop.publicationIssue">22312</meta:user-defined>
    <meta:user-defined meta:name="OVERHEIDop.StcrtID/DC.identifier">stcrt-2021-22312</meta:user-defined>
    <meta:user-defined meta:name="OVERHEIDop.versieInformatie"/>
  </office:meta>
</office:document-meta>
</file>