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luit Hogere Waarde Enschedesestraat 29</text:p>
          </table:table-cell>
          <table:table-cell office:value-type="string" table:style-name="staatscourantkop.B.cell">
            <text:section text:name="plaatje_id1-3-1-1" text:style-name="plaatje">
              <text:p text:style-name="illustratie_id1-3-1-1-1"><draw:frame draw:style-name="illustratie_id1-3-1-1-1" text:anchor-type="paragraph" svg:width="17.26618705035971mm" svg:height="29.99999999999999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treft voorbereidingen om het ontwerpbestemmingsplan ‘Enschedesestraat 29’ ter inzage te leggen. Het ontwerpbestemmingsplan voorziet onder andere in de ingebruikname van de bedrijfswoning op de begane grond als zelfstandig appartement en de realisatie van een appartement op de verdieping.</text:p>
            <text:p text:style-name="common-al">Ten behoeve van de appartementen is een akoestisch onderzoek uitgevoerd. Dit akoestisch onderzoek heeft uitgewezen dat de geluidsbelasting op de gevel de voorkeursgrenswaarde van de Wet geluidhinder overschrijdt ten gevolge van wegverkeer op de Enschedesestraat.</text:p>
            <text:p text:style-name="common-al">Het college van burgemeester en wethouders is van plan om voor de appartementen op grond van art. 110a van de Wet geluidhinder een hogere waarde vast te stellen van maximaal 58 dB voor de Enschedesestraat.</text:p>
            <text:p text:style-name="common-al">
            <text:span text:style-name="nadrukvet">Inzagetermijn</text:span>
          </text:p>
            <text:p text:style-name="common-al">Vanaf 21 april 2021 tot en met 1 juni 2021 ligt het ontwerpbesluit en het akoestisch onderzoek en de bijbehorende stukken ter inzage. Het onderzoek is te vinden via https://www.ruimtelijkeplannen.nl/viewer onder planidn: NL.IMRO.0173.BP07013-on01. Het inzien van de uitgeprinte stukken kan alleen op afspraak. Een afspraak maken kan via <text:a xlink:href="mailto:bouwloket@oldenzaal.nl" xlink:type="simple">bouwloket@oldenzaal.nl</text:a>.</text:p>
            <text:p text:style-name="common-al">In deze periode kunt u schriftelijk of mondeling een zienswijze indienen bij het college van burgemeester en wethouders, postbus 354, 7570 AJ in Oldenzaal. Als u mondeling een zienswijze wilt indienen moet u een afspraak maken. Daarvoor kunt u contact opnemen met het bouwloket, bouwloket@oldenzaal.nl.</text:p>
            <text:p text:style-name="common-al">
            <text:span text:style-name="nadrukvet">Meer informatie </text:span>
          </text:p>
            <text:p text:style-name="last-al">Voor meer informatie of het maken van een afspraak kunt u contact opnemen met het bouwloket, telefoon (0541) 58 81 11. De ingediende zienswijzen worden door het college betrokken bij het opstellen van het definitieve besluit.</text:p>
            <text:p text:style-name="tekst_bottom"/>
          </text:section>
        </text:section>
        <text:section text:name="zakelijke-mededeling-sluiting_id1-3-2-2" text:style-name="zakelijke-mededeling-sluiting">
          <text:section text:name="gegeven_id1-3-2-2-1" text:style-name="gegeven">
            <text:p text:style-name="dagtekening">
            <text:span text:style-name="plaats">Oldenzaal, 20 april 2021</text:span>
            <text:span text:style-name="datum"/>
          </text:p>
          </text:section>
          <text:section text:name="ondertekening_id1-3-2-2-2">
            <text:p><text:span text:style-name="functie">Het college van burgemeester en wethouders van Oldenzaa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298</text:span><text:line-break/><text:date style:data-style-name="dag" text:fixed="true" text:date-value="2021-04-19"/><text:line-break/><text:date style:data-style-name="jaar" text:fixed="true" text:date-value="2021-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0298</text:span><text:date style:data-style-name="nicedate" text:fixed="true" text:date-value="2021-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0298</text:span><text:date style:data-style-name="nicedate" text:fixed="true" text:date-value="2021-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Oldenzaal</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73.BP07013-on01</meta:user-defined>
    <meta:user-defined meta:name="OVERHEIDop.Ruimtelijkeplannen/DC.type">bestemmingsplan</meta:user-defined>
    <dc:language>nl</dc:language>
    <meta:user-defined meta:name="OVERHEID.Gemeente/DC.spatial">Oldenzaal</meta:user-defined>
    <meta:user-defined meta:name="OVERHEID.EPSG28992/DC.spatial">260279.163 480605.862</meta:user-defined>
    <meta:user-defined meta:name="DC.title">Ontwerpbesluit Hogere Waarde Enschedesestraat 29</meta:user-defined>
    <meta:user-defined meta:name="OVERHEID.PostcodeHuisnummer/OVERHEIDop.postcodeHuisnummer">7575AA 29</meta:user-defined>
    <meta:user-defined meta:name="OVERHEIDop.straatnaam">Enschedesestraat</meta:user-defined>
    <meta:user-defined meta:name="OVERHEIDop.woonplaats">Oldenzaal</meta:user-defined>
    <meta:user-defined meta:name="DCTERMS.W3CDTF/DCTERMS.available">2021-04-19</meta:user-defined>
    <meta:user-defined meta:name="DCTERMS.W3CDTF/OVERHEIDop.jaargang">2021</meta:user-defined>
    <meta:user-defined meta:name="OVERHEIDop.publicationIssue">20298</meta:user-defined>
    <meta:user-defined meta:name="OVERHEIDop.StcrtID/DC.identifier">stcrt-2021-20298</meta:user-defined>
    <meta:user-defined meta:name="OVERHEIDop.versieInformatie"/>
  </office:meta>
</office:document-meta>
</file>