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Enschedesestraat 29, Oldenzaal’</text:p>
          </table:table-cell>
          <table:table-cell office:value-type="string" table:style-name="staatscourantkop.B.cell">
            <text:section text:name="plaatje_id1-3-1-1" text:style-name="plaatje">
              <text:p text:style-name="illustratie_id1-3-1-1-1"><draw:frame draw:style-name="illustratie_id1-3-1-1-1" text:anchor-type="paragraph" svg:width="17.26618705035971mm" svg:height="29.99999999999999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Met ingang van 21 april 2021 ligt het ontwerpbestemmingsplan ‘Enschedesestraat 29, Oldenzaal’ zes weken lang ter inzage. Dit gebeurt op basis van artikel 3:8 van de Wet ruimtelijke ordening.</text:p>
            <text:p text:style-name="common-al">Het ontwerpbestemmingsplan heeft betrekking op het perceel Enschedesestraat 29. Het plan voorziet in de mogelijkheid om de bedrijfshal te gebruiken voor een autobedrijf. Voorts wordt voorzien in de in gebruikname van de bedrijfswoning op de begane grond als zelfstandig appartement en kan er op de verdieping een appartement worden gerealiseerd.</text:p>
            <text:p text:style-name="common-al">Inzagetermijn </text:p>
            <text:p text:style-name="common-al">Met ingang van 21 april 2021 kunt u zes weken lang tot en met 1 juni 2021 schriftelijk of mondeling een zienswijze naar voren brengen bij de gemeenteraad, postbus 354, 7570 AJ in Oldenzaal. Als u mondeling een zienswijze wilt indienen moet u een afspraak maken. Een afspraak maken telefonisch via 0541-588111 of via e-mail: <text:span text:style-name="nadrukondlijn">info@oldenzaal.nl</text:span> .</text:p>
            <text:p text:style-name="common-al"> Ontwerpbestemmingsplan inzien/bekijken </text:p>
            <text:p text:style-name="common-al">Het inzien van het uitgeprinte exemplaar van het plan kan alleen op afspraak. Een afspraak maken telefonisch via 0541-588111 of via e-mail: <text:span text:style-name="nadrukondlijn">info@oldenzaal.nl</text:span> .</text:p>
            <text:p text:style-name="last-al"> Daarnaast is het ontwerpbestemmingsplan te raadplegen via <text:span text:style-name="nadrukondlijn">www.oldenzaal.nl/bestemmingsplannen</text:span>. Ook kunt u het plan bekijken via <text:span text:style-name="nadrukondlijn">www.ruimtelijkeplannen.nl</text:span> onder plannummer: NL.IMRO.0173.BP07013-on01.</text:p>
            <text:p text:style-name="tekst_bottom"/>
          </text:section>
        </text:section>
        <text:section text:name="zakelijke-mededeling-sluiting_id1-3-2-2" text:style-name="zakelijke-mededeling-sluiting">
          <text:section text:name="gegeven_id1-3-2-2-1" text:style-name="gegeven">
            <text:p text:style-name="dagtekening">
            <text:span text:style-name="plaats">Oldenzaal, 20 april 2021</text:span>
            <text:span text:style-name="datum"/>
          </text:p>
          </text:section>
          <text:section text:name="ondertekening_id1-3-2-2-2">
            <text:p><text:span text:style-name="functie">Het college van burgemeester en wethouders van Oldenzaal</text:span></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287</text:span><text:line-break/><text:date style:data-style-name="dag" text:fixed="true" text:date-value="2021-04-20"/><text:line-break/><text:date style:data-style-name="jaar" text:fixed="true" text:date-value="2021-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287</text:span><text:date style:data-style-name="nicedate" text:fixed="true" text:date-value="2021-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287</text:span><text:date style:data-style-name="nicedate" text:fixed="true" text:date-value="2021-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Oldenzaa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73.BP07013-on01</meta:user-defined>
    <meta:user-defined meta:name="OVERHEIDop.Ruimtelijkeplannen/DC.type">bestemmingsplan</meta:user-defined>
    <dc:language>nl</dc:language>
    <meta:user-defined meta:name="OVERHEID.Gemeente/DC.spatial">Oldenzaal</meta:user-defined>
    <meta:user-defined meta:name="OVERHEID.EPSG28992/DC.spatial">260279.163 480605.862</meta:user-defined>
    <meta:user-defined meta:name="DC.title">ONTWERPBESTEMMINGSPLAN ‘Enschedesestraat 29, Oldenzaal’</meta:user-defined>
    <meta:user-defined meta:name="OVERHEID.PostcodeHuisnummer/OVERHEIDop.postcodeHuisnummer">7575AA 29</meta:user-defined>
    <meta:user-defined meta:name="OVERHEIDop.straatnaam">Enschedesestraat</meta:user-defined>
    <meta:user-defined meta:name="OVERHEIDop.woonplaats">Oldenzaal</meta:user-defined>
    <meta:user-defined meta:name="DCTERMS.W3CDTF/DCTERMS.available">2021-04-20</meta:user-defined>
    <meta:user-defined meta:name="DCTERMS.W3CDTF/OVERHEIDop.jaargang">2021</meta:user-defined>
    <meta:user-defined meta:name="OVERHEIDop.publicationIssue">20287</meta:user-defined>
    <meta:user-defined meta:name="OVERHEIDop.StcrtID/DC.identifier">stcrt-2021-20287</meta:user-defined>
    <meta:user-defined meta:name="OVERHEIDop.versieInformatie"/>
  </office:meta>
</office:document-meta>
</file>