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Regnerus Meinardystraat ter hoogte van nummer 3 te Koll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Regnerus Meinardystraat ter hoogte van nummer 3 te Kollum,  één en ander zoals aangegeven op de bijgevoegde tekening.</text:p>
            <text:p text:style-name="tussenkopcur">Motivering</text:p>
            <text:p text:style-name="common-al">Op 30 november 2020  is een aanvraag ingediend betreffende het aanwijzen van een gehandicaptenparkeerplaats op kenteken aan de Regnerus Meinardystraat ter hoogte van nummer 3 te Koll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Regnerus Meinardystraat, ter hoogte van nummer 3 te Koll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de Regnerus Meinardystraat ter hoogte van nummer 3 te Koll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Regnerus Meinardystraat,  ter hoogte van Regnerus Meinardystraat 3 te Koll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3 januari 2021.</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52</text:span><text:line-break/><text:date style:data-style-name="dag" text:fixed="true" text:date-value="2021-01-13"/><text:line-break/><text:date style:data-style-name="jaar" text:fixed="true" text:date-value="2021-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52</text:span><text:date style:data-style-name="nicedate" text:fixed="true" text:date-value="2021-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52</text:span><text:date style:data-style-name="nicedate" text:fixed="true" text:date-value="2021-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03395</meta:user-defined>
    <meta:user-defined meta:name="DCTERMS.abstract">Aanwijzen gehandicaptenparkeerplaats Regnerus Meinardystraat 3 te Kollum</meta:user-defined>
    <meta:user-defined meta:name="OVERHEIDop.verkeersbordcode">E6</meta:user-defined>
    <dc:language>nl</dc:language>
    <meta:user-defined meta:name="OVERHEID.EPSG28992/DC.spatial">205849.84 588215.31</meta:user-defined>
    <meta:user-defined meta:name="DC.title">Verkeersbesluit gehandicaptenparkeerplaats Regnerus Meinardystraat ter hoogte van nummer 3 te Kollum</meta:user-defined>
    <meta:user-defined meta:name="OVERHEID.PostcodeHuisnummer/OVERHEIDop.postcodeHuisnummer">9291EN 3</meta:user-defined>
    <meta:user-defined meta:name="OVERHEIDop.straatnaam">Regnerus Meinardystraat</meta:user-defined>
    <meta:user-defined meta:name="OVERHEIDop.woonplaats">Kollum</meta:user-defined>
    <meta:user-defined meta:name="DCTERMS.W3CDTF/DCTERMS.available">2021-01-13</meta:user-defined>
    <meta:user-defined meta:name="OVERHEIDop.StcrtID/DC.identifier">stcrt-2021-1852</meta:user-defined>
    <meta:user-defined meta:name="DCTERMS.W3CDTF/OVERHEIDop.jaargang">2021</meta:user-defined>
    <meta:user-defined meta:name="OVERHEIDop.publicationIssue">1852</meta:user-defined>
    <meta:user-defined meta:name="OVERHEIDop.versieInformatie"/>
  </office:meta>
</office:document-meta>
</file>