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trekken verkeersbesluit reserveren van twee parkeerplaatsen ten behoeve van het opladen van elektrische auto’s op de Johan Metzelaarstraat tegenover huisnummer 42.</text:p>
          </table:table-cell>
          <table:table-cell office:value-type="string" table:style-name="staatscourantkop.B.cell">
            <text:section text:name="plaatje_id1-3-1-1" text:style-name="plaatje">
              <text:p text:style-name="illustratie_id1-3-1-1-1"><draw:frame draw:style-name="illustratie_id1-3-1-1-1" text:anchor-type="paragraph" svg:width="40mm" svg:height="5.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1-001183 d.d. 8 april 2021</text:p>
            <text:p text:style-name="common-al"/>
            <text:p text:style-name="common-al">Burgemeester en wethouders van Breda hebben besloten het verkeersbesluit ‘Reserveren van twee parkeerplaatsen ten behoeve van het opladen van elektrische auto’s op de Johan Metzelaarstraat tegenover huisnummer 42’ van 26 maart 2021 in te trekken. </text:p>
            <text:p text:style-name="common-al"/>
            <text:p text:style-name="common-al">Na aanleiding van een bezwaar heeft er een heroverweging plaatsgevonden en heeft het college besloten om het verkeersbesluit in trekken. De verkeersmaatregelen zoals opgenomen in het verkeersbesluit zijn nog niet uitgevoerd. Er zal een nieuw verkeersbesluit voor een alternatieve locatie genomen worden. </text:p>
            <text:p text:style-name="common-al"/>
            <text:p text:style-name="common-al">
            <text:span text:style-name="nadrukvet">Ber</text:span>
            <text:span text:style-name="nadrukvet">oep</text:span>
          </text:p>
            <text:p text:style-name="common-al">Belanghebbenden kunnen tegen dit besluit binnen zes weken na de dag waarop dit besluit bekend is gemaakt, beroep instellen bij de rechtbank Zeeland-West-Brabant, sector Bestuursrecht, Postbus 90006, 4800 PA Breda. Voor het instellen van beroep is over het algemeen een griffierecht verschuldigd. </text:p>
            <text:p text:style-name="common-al"/>
            <text:p text:style-name="common-al">burgemeester en wethouders van Breda,</text:p>
            <text:p text:style-name="common-al"/>
            <text:p text:style-name="common-al">namens dezen,</text:p>
            <text:p text:style-name="common-al"/>
            <text:p text:style-name="common-al">Medewerker beleid &amp; advies A</text:p>
            <text:p text:style-name="common-al"/>
            <text:p text:style-name="common-al">A. Kuijpers.</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184</text:span><text:line-break/><text:date style:data-style-name="dag" text:fixed="true" text:date-value="2021-04-08"/><text:line-break/><text:date style:data-style-name="jaar" text:fixed="true" text:date-value="2021-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184</text:span><text:date style:data-style-name="nicedate" text:fixed="true" text:date-value="2021-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184</text:span><text:date style:data-style-name="nicedate" text:fixed="true" text:date-value="2021-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reda</meta:user-defined>
    <meta:user-defined meta:name="OVERHEID.Gemeente/DC.creator">Breda</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Intrekken verkeersbesluit - Johan Metzelaarstraat tegenover huisnummer 4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1-001183 d.d. 8 april 2021</meta:user-defined>
    <meta:user-defined meta:name="DCTERMS.abstract">Burgemeester en wethouders van Breda hebben besloten het verkeersbesluit ‘Reserveren van twee parkeerplaatsen ten behoeve van het opladen van elektrische auto’s op de Johan Metzelaarstraat tegenover huisnummer 42’ van 26 maart 2021 in te trekken. </meta:user-defined>
    <meta:user-defined meta:name="OVERHEIDop.verkeersbordcode">E4</meta:user-defined>
    <dc:language>nl</dc:language>
    <meta:user-defined meta:name="OVERHEID.EPSG28992/DC.spatial">114235.584 402113.161</meta:user-defined>
    <meta:user-defined meta:name="DC.title">Intrekken verkeersbesluit reserveren van twee parkeerplaatsen ten behoeve van het opladen van elektrische auto’s op de Johan Metzelaarstraat tegenover huisnummer 42.</meta:user-defined>
    <meta:user-defined meta:name="OVERHEID.PostcodeHuisnummer/OVERHEIDop.postcodeHuisnummer">4827GL 42</meta:user-defined>
    <meta:user-defined meta:name="OVERHEIDop.straatnaam">Johan Metzelaarstraat</meta:user-defined>
    <meta:user-defined meta:name="OVERHEIDop.woonplaats">Breda</meta:user-defined>
    <meta:user-defined meta:name="DCTERMS.W3CDTF/DCTERMS.available">2021-04-08</meta:user-defined>
    <meta:user-defined meta:name="OVERHEIDop.StcrtID/DC.identifier">stcrt-2021-18184</meta:user-defined>
    <meta:user-defined meta:name="DCTERMS.W3CDTF/OVERHEIDop.jaargang">2021</meta:user-defined>
    <meta:user-defined meta:name="OVERHEIDop.publicationIssue">18184</meta:user-defined>
    <meta:user-defined meta:name="OVERHEIDop.versieInformatie"/>
  </office:meta>
</office:document-meta>
</file>