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verplaatsing VRI en voorrangssituatie uitrit zandwinning Nieuwe Pieckelaan, Weurt</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Het (brom)fietsverkeer en vrachtverkeer elkaar veilig te laten kruisen op de kruising van de Pieckelaan (Batavierenpad Zuid, F173b) met de inrit van de zandwinning Beuningse Plas. Dit door het aanbrengen van bebording en –markering om de voorrangssituatie te verduidelijken en het in bedrijfstellen van een verkeersregelinstallatie zoals aangegeven op de tekening van 25-03-2021, hierna genoemd ’bij dit besluit behorende tekening’.</text:p>
            <text:p text:style-name="tussenkopcur">Motivering</text:p>
            <text:p text:style-name="common-al">Door zandwinning wordt recreatieplas Beuningse Plas gerealiseerd. Hiervoor zijn er tussen 2020 en 2035 dagelijkse zandtransporten met een gemiddelde intensiteit van 35 vrachtwagens per uur. De toegang naar de zandwinlocatie kruist het (brom)fietspad op het Batavierenpad Zuid (F173b). In de ochtendspits maken ongeveer 700 (brom)fietsers gebruik van dit pad.</text:p>
            <text:p text:style-name="common-al">Behalve de hoge verkeersintensiteit van dit (brom)fietspad, betreft een deel van deze (brom)fietspadgebruikers ook scholieren. Om een veiligere verkeersafwikkeling te creëren tussen het fietsverkeer en het kruisende vrachtverkeer, wordt de voorrangssituatie naast de aanwezige voorrangsmarkering en -bebording daarom ook geregeld met een verkeerslichtenregelinstallatie (VRI). Buiten de werkingstijden van de VRI zijn er voorrangsborden en haaientanden aanwezig. Deze regelen de voorrang ten gunste van het (brom)fietsverkeer. </text:p>
            <text:p text:style-name="common-al">Door de plaatsing van een VRI gedurende de operationele uren van de zandwinning met wordt een zo duidelijk en veilig mogelijke situatie gecreëerd en worden inschattingsfouten in afstand en snelheid van kruisend vrachtverkeer voor (brom)fietsers ondervangen. De instelling is ‘wachtstand groen voor fietsers’. Wanneer een vrachtwagen zich aandient, springt het licht voor (brom)fietspadgebruikers op rood. Door de lussen zo laat mogelijk te leggen, is de wachttijd voor fietspadgebruikers minimaal. Dit voorkomt eventuele roodlichtnegatie.</text:p>
            <text:p text:style-name="common-al">De in dit verkeersbesluit beschreven maatregelen, betreffen een verplaatsing van de reeds aanwezige maatregelen. De bestaande inrit t.b.v. zandwinning wordt naar het oosten verplaatst. Door de verplaatsing van deze inrit in oostelijke richting, is de afstand die de vrachttransporten afleggen korter. Dit heeft ecologische en economische voordelen. Ten aanzien van de verkeersveiligheid en doorstroming, verandert er niets. De huidige inrit wordt opgeheven en het (brom)fietspad wordt in originele staat teruggebracht. Alle daar aanwezige bebording wordt verwijderd en wordt met het publiceren van dit verkeersbesluit opgeheven.</text:p>
            <text:p text:style-name="common-al">De te verplaatsen bebording betreft:</text:p>
            <text:list text:style-name="id1-3-2-2-1-22">
              <text:list-item text:style-override="id1-3-2-2-1-22-1">
                <text:number>•</text:number>
                <text:p text:style-name="al">B1: 2x, op Nieuwe Pieckelaan;</text:p>
              </text:list-item>
              <text:list-item text:style-override="id1-3-2-2-1-22-2">
                <text:number>•</text:number>
                <text:p text:style-name="al">B6: op het (brom)fietspad 2x en op de toegangsweg zandwinning (2x);</text:p>
              </text:list-item>
              <text:list-item text:style-override="id1-3-2-2-1-22-3">
                <text:number>•</text:number>
                <text:p text:style-name="al">Onderbord ‘(brom)fietsers uit twee richtingen’ op de toegangsweg zandwinning, gecombineerd met B6 (2x);</text:p>
              </text:list-item>
              <text:list-item text:style-override="id1-3-2-2-1-22-4">
                <text:number>•</text:number>
                <text:p text:style-name="al">Waarschuwingsborden J32 (2x);</text:p>
              </text:list-item>
              <text:list-item text:style-override="id1-3-2-2-1-22-5">
                <text:number>•</text:number>
                <text:p text:style-name="al">Waarschuwingsborden J37 met onderborden ‘let op! Werkverkeer’ en ‘los zand op fietspad’ (2x) (niet op nieuwe locatie).</text:p>
              </text:list-item>
            </text:list>
            <text:p text:style-name="common-al">De te verwijderen en opnieuw aan te brengen markering betreft:</text:p>
            <text:list text:style-name="id1-3-2-2-1-24">
              <text:list-item text:style-override="id1-3-2-2-1-24-1">
                <text:number>•</text:number>
                <text:p text:style-name="al">Stopstrepen t.b.v. VRI: op het (brom)fietspad 2x en op de toegangsweg zandwinning (2x);</text:p>
              </text:list-item>
              <text:list-item text:style-override="id1-3-2-2-1-24-2">
                <text:number>•</text:number>
                <text:p text:style-name="al">Haaientanden: op de toegangsweg zandwinning  voor het kruisen van het (brom)fietspad (2 locaties) en op de toegangsweg voor het oprijden van de Nieuwe Pieckelaan;</text:p>
              </text:list-item>
            </text:list>
            <text:p text:style-name="common-al">Aanvullend op de verplaatsing van de reeds aanwezige maatregelen, wordt op de Nieuwe Pieckelaan de dubbele doorgetrokken asmarkering aangepast. Om het in en uitrijden van de inrit mogelijk te maken, wordt de asmarkering ter hoogte van de inrit vervangen door dubbele onderbroken (1-1) asmarkering.</text:p>
            <text:p text:style-name="common-al"/>
            <text:p text:style-name="tussenkopcur">Belangenafweging</text:p>
            <text:p text:style-name="common-al">Met de aannemer van de zandwinning heeft overleg plaatsgevonden over het instellen van de maatregelen. Ook heeft de aannemer ruime ervaringen opgedaan met een vergelijkbare fietspadkruising op een zandwinproject in de regio. Zowel de aannemer, als de gemeente Beuningen hebben de (verkeers)veiligheid hoog in het vaandel. Indien nodig kan er met aanvullende maatregelen bijgestuurd worden. Niet is gebleken dat belanghebbenden hierdoor onevenredig worden benadeeld, of dat door de te nemen maatregelen een onduidelijke verkeerssituatie zou ontstaan.</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common-al"/>
            <text:p text:style-name="tussenkopcur">BESLUIT</text:p>
            <text:p text:style-name="common-al">Op grond van vorenstaande overwegingen besluiten burgemeester en wethouders tot:</text:p>
            <text:list text:style-name="id1-3-2-2-1-34">
              <text:list-item text:style-override="id1-3-2-2-1-34-1">
                <text:number>1.</text:number>
                <text:p text:style-name="al">het verduidelijken van de voorrangsregeling door plaatsing van haaientanden, stopstrepen, verkeersborden B1, B6 en onderborden ‘(brom)fietsers uit twee richtingen’, uit bijlage I van het RVV 1990, e.e.a. zoals aangegeven op de bij dit besluit behorende tekening;</text:p>
              </text:list-item>
              <text:list-item text:style-override="id1-3-2-2-1-34-2">
                <text:number>2.</text:number>
                <text:p text:style-name="al">het aanbrengen van een verkeersregelinstallatie ter hoogte van de uitrit zandwinning Nieuwe Pieckelaan om het kruisen van fietspadgebruikers en vrachtverkeer zo duidelijk en veilig mogelijk te laten verlopen;</text:p>
              </text:list-item>
              <text:list-item text:style-override="id1-3-2-2-1-34-3">
                <text:number>3.</text:number>
                <text:p text:style-name="al">alle maatregelen ter hoogte van de huidige inrit komen te vervallen. Het fietspad wordt weer in originele staat teruggebracht; </text:p>
              </text:list-item>
              <text:list-item text:style-override="id1-3-2-2-1-34-4">
                <text:number>4.</text:number>
                <text:p text:style-name="al">te bepalen, dat met het van kracht worden van dit besluit andere verkeersmaatregelen in het onderhavige verkeersgebied komen te vervallen, als die met dit besluit in strijd zijn, of hiermee niet in overeenstemming zijn;</text:p>
              </text:list-item>
              <text:list-item text:style-override="id1-3-2-2-1-34-5">
                <text:number>5.</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39">
              <text:list-item text:style-override="id1-3-2-2-1-39-1">
                <text:number>•</text:number>
                <text:p text:style-name="al">uw naam, adres, datum en handtekening;</text:p>
              </text:list-item>
              <text:list-item text:style-override="id1-3-2-2-1-39-2">
                <text:number>•</text:number>
                <text:p text:style-name="al">een omschrijving van het besluit waartegen u bezwaar maakt (u kunt bijvoorbeeld een kopie meesturen);</text:p>
              </text:list-item>
              <text:list-item text:style-override="id1-3-2-2-1-39-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46">
              <text:list-item text:style-override="id1-3-2-2-1-46-1">
                <text:number>•</text:number>
                <text:p text:style-name="al">Politie, eenheid Oost-Nederland, district Gelderland-Zuid</text:p>
              </text:list-item>
            </text:list>
            <text:p text:style-name="last-al"/>
            <text:p text:style-name="tussenkopcur">Met vriendelijke groet, </text:p>
            <text:p text:style-name="tussenkopcur">namens burgemeester en wethouders </text:p>
            <text:p text:style-name="tussenkopcur">Björna Peeters </text:p>
            <text:p text:style-name="tussenkopcur">Manager Beleid en Ontwikke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066</text:span><text:line-break/><text:date style:data-style-name="dag" text:fixed="true" text:date-value="2021-04-08"/><text:line-break/><text:date style:data-style-name="jaar" text:fixed="true" text:date-value="2021-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066</text:span><text:date style:data-style-name="nicedate" text:fixed="true" text:date-value="2021-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066</text:span><text:date style:data-style-name="nicedate" text:fixed="true" text:date-value="2021-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uningen -  - </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B1</meta:user-defined>
    <meta:user-defined meta:name="OVERHEIDop.verkeersbordcode">B6</meta:user-defined>
    <meta:user-defined meta:name="OVERHEIDop.verkeersbordcode">J32</meta:user-defined>
    <meta:user-defined meta:name="OVERHEIDop.verkeersbordcode">J37</meta:user-defined>
    <meta:user-defined meta:name="OVERHEIDop.verkeersbordcode">WM9</meta:user-defined>
    <meta:user-defined meta:name="OVERHEIDop.verkeersbordcode">WM10</meta:user-defined>
    <meta:user-defined meta:name="OVERHEIDop.verkeersbordcode">WM12</meta:user-defined>
    <dc:language>nl</dc:language>
    <meta:user-defined meta:name="OVERHEID.EPSG28992/DC.spatial">182929.041 428650.919</meta:user-defined>
    <meta:user-defined meta:name="DC.title">Gemeente Beuningen - Verkeersbesluit verplaatsing VRI en voorrangssituatie uitrit zandwinning Nieuwe Pieckelaan, Weurt</meta:user-defined>
    <meta:user-defined meta:name="OVERHEID.PostcodeHuisnummer/OVERHEIDop.postcodeHuisnummer">6551DX 1</meta:user-defined>
    <meta:user-defined meta:name="OVERHEIDop.straatnaam">Nieuwe Pieckelaan</meta:user-defined>
    <meta:user-defined meta:name="OVERHEIDop.woonplaats">Weurt</meta:user-defined>
    <meta:user-defined meta:name="DCTERMS.W3CDTF/DCTERMS.available">2021-04-08</meta:user-defined>
    <meta:user-defined meta:name="OVERHEIDop.StcrtID/DC.identifier">stcrt-2021-18066</meta:user-defined>
    <meta:user-defined meta:name="OVERHEIDop.externeBijlage">Kaart|exb-2021-20714</meta:user-defined>
    <meta:user-defined meta:name="OVERHEIDop.externeBijlage">Politieadvies|exb-2021-20715</meta:user-defined>
    <meta:user-defined meta:name="DCTERMS.W3CDTF/OVERHEIDop.jaargang">2021</meta:user-defined>
    <meta:user-defined meta:name="OVERHEIDop.publicationIssue">18066</meta:user-defined>
    <meta:user-defined meta:name="OVERHEIDop.versieInformatie"/>
  </office:meta>
</office:document-meta>
</file>