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stellen geslotenverklaring voor vrachtverkeer (uitgezonderd bestemmingsverkeer) op de Lycklamaweg, de Drafsportlaan en in de wijken Tuindorp en De Scheene in Wolvega</text:p>
          </table:table-cell>
          <table:table-cell office:value-type="string" table:style-name="staatscourantkop.B.cell">
            <text:section text:name="plaatje_id1-3-1-1" text:style-name="plaatje">
              <text:p text:style-name="illustratie_id1-3-1-1-1"><draw:frame draw:style-name="illustratie_id1-3-1-1-1" text:anchor-type="paragraph" svg:width="40mm" svg:height="18.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Zaaknummer: 009891473</text:p>
            <text:p text:style-name="context.al">Documentnummer: 0098271512</text:p>
            <text:p text:style-name="context_bottom"/>
          </text:section>
          <text:p text:style-name="aanhef_wie"/>
          <text:section text:name="considerans_id1-3-2-1-3" text:style-name="considerans">
            <text:p text:style-name="tussenkopcur">
            <text:span text:style-name="nadrukvet">Aanleiding tot het verkeersbesluit</text:span>
          </text:p>
            <text:p text:style-name="considerans.al">Om het verkeer door te geleiden naar de Om den Noort te Wolvega is medio 2020 door de Provincie een bypass aangelegd bij de rotonde op de Stellingenweg ter hoogte van hotel Van der Valk. Daarnaast is de toegang naar de Lycklamaweg voorzien van een drempel. </text:p>
            <text:p text:style-name="considerans.al">Hiermee is de Lycklamaweg onaantrekkelijker gemaakt voor doorgaand gemotoriseerd verkeer. </text:p>
            <text:p text:style-name="considerans.al">Met het oog op de veiligheid voor met name fietsers is het wenselijk om deze straat nog rustiger te maken door het weren van vrachtverkeer. </text:p>
            <text:p text:style-name="considerans.al">Op advies van de politie zijn de Drafsportlaan en de wijken Tuindorp en De Scheene (achter sporthal De Steense) hier ook in meegenomen. Dit geeft meer duidelijkheid en het voorkomt kerende vrachtwagens, op plekken waar het niet wenselijk is, omdat er meer escape-routes zijn. Bovendien hoeven er dan minder verkeersborden te worden geplaatst. </text:p>
            <text:p text:style-name="considerans.al">Vrachtwagens mogen alleen het gebied in- en uit rijden, als hun bestemming zich daar bevindt. </text:p>
            <text:p text:style-name="considerans.al">Het is geen doorgaande route meer voor vrachtverkeer dat ergens anders in Wolvega moet zijn.</text:p>
            <text:p text:style-name="considerans.al">
            <text:span text:style-name="nadrukvet">
              <text:span text:style-name="nadrukcur">Voorbereiding van het besluit</text:span>
            </text:span>
          </text:p>
            <text:p text:style-name="considerans.al">Het ontwerp-besluit heeft ter inzage heeft gelegen van  28 oktober tot 27 november 2020 om belanghebbenden in de gelegenheid te stellen een zienswijze in te dienen. Hier is géén gebruik van gemaakt. </text:p>
            <text:p text:style-name="considerans.al">
            <text:span text:style-name="nadrukvet">
              <text:span text:style-name="nadrukcur">Beheer en eigendom</text:span>
            </text:span>
          </text:p>
            <text:p text:style-name="considerans.al">De betreffende straten zijn gelegen binnen de bebouwde kom en in beheer van de gemeente Weststellingwerf, zodat geen toepassing hoeft te worden gegeven aan artikel 23 van het Besluit administratieve bepalingen inzake het wegverkeer (horen wegbeheerder en eigenaar).</text:p>
            <text:p text:style-name="considerans.al">
            <text:span text:style-name="nadrukvet">
              <text:span text:style-name="nadrukcur">Overleg met de politie</text:span>
            </text:span>
          </text:p>
            <text:p text:style-name="considerans.al">Het overleg met Politie Fryslân heeft plaatsgevonden op 23 september 2020.</text:p>
            <text:p text:style-name="considerans.al">
            <text:span text:style-name="nadrukvet">
              <text:span text:style-name="nadrukcur">Wettelijke grondslag en doel van het verkeersbesluit</text:span>
            </text:span>
          </text:p>
            <text:p text:style-name="considerans.al">De bepalingen van de Wegenverkeerswet 1994, het Reglement verkeersregels en verkeerstekens 1990 en het Besluit administratieve bepalingen inzake het wegverkeer vormen de wettelijke grondslag van dit besluit. </text:p>
            <text:p text:style-name="considerans.al">Deze verkeersmaatregelen worden genomen met als doel:</text:p>
            <text:p text:style-name="considerans.al">• het verzekeren van de veiligheid op de weg;</text:p>
            <text:p text:style-name="considerans.al">• het waarborgen van de bruikbaarheid van de weg.</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Wij besluiten vanaf 1 maart 2021 een geslotenverklaring voor vrachtverkeer (uitgezonderd bestemmingsverkeer) in te stellen: </text:p>
            <text:p text:style-name="common-al"/>
            <text:list text:style-name="id1-3-2-2-1-3">
              <text:list-item text:style-override="id1-3-2-2-1-3-1">
                <text:number>1.</text:number>
                <text:p text:style-name="al">op de Lycklamaweg vanaf de aansluiting Stellingenweg/Lycklamaweg tot aan de Stationsweg/Spoorlaan;</text:p>
              </text:list-item>
              <text:list-item text:style-override="id1-3-2-2-1-3-2">
                <text:number>2.</text:number>
                <text:p text:style-name="al">op de Drafsportlaan</text:p>
              </text:list-item>
              <text:list-item text:style-override="id1-3-2-2-1-3-3">
                <text:number>3.</text:number>
                <text:p text:style-name="al">in de wijken Tuindorp en De Scheene (achter Sporthal De Steense).</text:p>
              </text:list-item>
            </text:list>
            <text:p text:style-name="common-al">Dit wordt bereikt door het plaatsen van: </text:p>
            <text:list text:style-name="id1-3-2-2-1-5">
              <text:list-item text:style-override="id1-3-2-2-1-5-1">
                <text:number>1.</text:number>
                <text:p text:style-name="al">bord C07 met onderbord OB401-100 bij de rotonde Stellingenweg/Lycklamaweg, ter hoogte van de drempel;</text:p>
              </text:list-item>
              <text:list-item text:style-override="id1-3-2-2-1-5-2">
                <text:number>2.</text:number>
                <text:p text:style-name="al">bord C07 met onderbord OB108 direct na de aansluiting Stellingenweg/Lycklamaweg en tussen de spoorweg en de Spoorlaan/Stationsweg;</text:p>
              </text:list-item>
              <text:list-item text:style-override="id1-3-2-2-1-5-3">
                <text:number>3.</text:number>
                <text:p text:style-name="al">bord C7 met onderbord OB108 bij de aansluiting Eikenweg/Hoofdweg en bij de aansluiting Drafsportlaan/Om den Noort;</text:p>
              </text:list-item>
              <text:list-item text:style-override="id1-3-2-2-1-5-4">
                <text:number>4.</text:number>
                <text:p text:style-name="al">borden L10-02 R/L-C07 met onderbord OB108 op de Spoorlaan/Stationsweg nabij de aansluiting met de Lycklamaweg (in beide richtingen); </text:p>
              </text:list-item>
              <text:list-item text:style-override="id1-3-2-2-1-5-5">
                <text:number>5.</text:number>
                <text:p text:style-name="al">borden L10-02 R/L-C07 met onderbord OB108 op de Om den Noort in de nabijheid van de aansluiting Drafsportlaan in beide richtingen;</text:p>
              </text:list-item>
              <text:list-item text:style-override="id1-3-2-2-1-5-6">
                <text:number>6.</text:number>
                <text:p text:style-name="al">L 10 - 02R/L-C 07 met onderbord OB108 op de Hoofdweg/Lycklamaweg voor de aansluiting met de Eikenlaan (in beide richtingen).</text:p>
              </text:list-item>
            </text:list>
            <text:p text:style-name="common-al">Ter ondersteuning van deze maatregel wordt langs de Stellingenweg, komende vanuit oostelijke richting een vooraankondigingsbord geplaatst.</text:p>
            <text:p text:style-name="common-al">Genoemde borden zijn van bijlage I van het Reglement verkeersregels en verkeerstekens 1990.</text:p>
            <text:p text:style-name="last-al">De plaats van de borden is aangegeven een situatietekening, welke onderdeel is van dit besluit.</text:p>
            <text:p text:style-name="tekst_bottom"/>
          </text:section>
        </text:section>
        <text:section text:name="regeling-sluiting_id1-3-2-3" text:style-name="regeling-sluiting">
          <text:section text:name="gegeven_id1-3-2-3-1" text:style-name="gegeven">
            <text:p text:style-name="dagtekening">
            <text:span text:style-name="datum">Wolvega, 6 januari 2021</text:span>
          </text:p>
          </text:section>
          <text:section text:name="ondertekening_id1-3-2-3-2">
            <text:p><text:span text:style-name="functie">Burgemeester en Wethouders van de gemeente Weststellingwer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Indien uw belang rechtstreeks bij dit besluit is betrokken, kunt u op grond van de Algemene wet bestuursrecht een bezwaarschrift indienen bij Burgemeester en Wethouders van Weststellingwerf.</text:p>
          <text:p text:style-name="bezwaarschrift_al">De termijn hiervoor bedraagt zes weken en vangt aan met ingang van de dag na bekendmaking in het regionale nieuwsblad of de Staatscourant of het Gemeenteblad. </text:p>
          <text:p text:style-name="bezwaarschrift_al">Het bezwaarschrift moet zijn ondertekend en bevat ten minste uw naam en adres, de dagtekening, een omschrijving van het besluit (of een onderdeel ervan) waartegen het bezwaar is gericht, alsmede de gronden van het bezwaar.</text:p>
          <text:p text:style-name="bezwaarschrift_al">Wanneer u een bezwaarschrift hebt ingediend, kunt u tevens aan de voorzieningenrechter verzoeken een voorlopige voorziening te treffen, indien er, gelet op de betrokken belangen, sprake is van onverwijlde spoed. U kunt hiertoe een verzoek indienen bij de Rechtbank Noord-Nederland, afdeling Bestuursrecht, Postbus 150, 9700 AD Groningen.</text:p>
          <text:p text:style-name="bezwaarschrift_al">
          <text:span text:style-name="nadrukvet">Inwerkingtreding</text:span>
        </text:p>
          <text:p text:style-name="bezwaarschrift_al">Dit verkeersbesluit treedt in werking op 1 maart 2021.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759</text:span><text:line-break/><text:date style:data-style-name="dag" text:fixed="true" text:date-value="2021-01-13"/><text:line-break/><text:date style:data-style-name="jaar" text:fixed="true" text:date-value="2021-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759</text:span><text:date style:data-style-name="nicedate" text:fixed="true" text:date-value="2021-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759</text:span><text:date style:data-style-name="nicedate" text:fixed="true" text:date-value="2021-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Weststellingwerf</meta:user-defined>
    <meta:user-defined meta:name="OVERHEID.Gemeente/DC.creator">Weststellingwerf</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 Weststellingwerf - Wolvega</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009891473</meta:user-defined>
    <meta:user-defined meta:name="DCTERMS.abstract">Inrijverbod voor vrachtverkeer (uitgezonderd bestemmingsverkeer) op een deel van de Lycklamaweg, de Drafsportlaan en in de wijken Tuindorp en De Scheene in Wolvega</meta:user-defined>
    <meta:user-defined meta:name="OVERHEIDop.verkeersbordcode">C7</meta:user-defined>
    <meta:user-defined meta:name="OVERHEIDop.verkeersbordcode">L10</meta:user-defined>
    <dc:language>nl</dc:language>
    <meta:user-defined meta:name="OVERHEID.EPSG28992/DC.spatial">197011.477 543775.578</meta:user-defined>
    <meta:user-defined meta:name="OVERHEID.EPSG28992/DC.spatial">196983.864 543653.982</meta:user-defined>
    <meta:user-defined meta:name="DC.title">Instellen geslotenverklaring voor vrachtverkeer (uitgezonderd bestemmingsverkeer) op de Lycklamaweg, de Drafsportlaan en in de wijken Tuindorp en De Scheene in Wolvega</meta:user-defined>
    <meta:user-defined meta:name="OVERHEID.PostcodeHuisnummer/OVERHEIDop.postcodeHuisnummer">8471JR 2</meta:user-defined>
    <meta:user-defined meta:name="OVERHEID.PostcodeHuisnummer/OVERHEIDop.postcodeHuisnummer">8471JX 26</meta:user-defined>
    <meta:user-defined meta:name="OVERHEIDop.straatnaam">De Takomst</meta:user-defined>
    <meta:user-defined meta:name="OVERHEIDop.straatnaam">Lycklamaweg</meta:user-defined>
    <meta:user-defined meta:name="OVERHEIDop.woonplaats">Wolvega</meta:user-defined>
    <meta:user-defined meta:name="OVERHEIDop.woonplaats">Wolvega</meta:user-defined>
    <meta:user-defined meta:name="DCTERMS.W3CDTF/DCTERMS.available">2021-01-13</meta:user-defined>
    <meta:user-defined meta:name="OVERHEIDop.StcrtID/DC.identifier">stcrt-2021-1759</meta:user-defined>
    <meta:user-defined meta:name="OVERHEIDop.externeBijlage">situatietekening plaatsen borden|exb-2021-1643</meta:user-defined>
    <meta:user-defined meta:name="DCTERMS.W3CDTF/OVERHEIDop.jaargang">2021</meta:user-defined>
    <meta:user-defined meta:name="OVERHEIDop.publicationIssue">1759</meta:user-defined>
    <meta:user-defined meta:name="OVERHEIDop.versieInformatie"/>
  </office:meta>
</office:document-meta>
</file>