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herinrichtingswerkzaamhede Oostzijde A32 Heerenveen (K.R. Poststraat, Mercurius, Venus)</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D.21.1449975</text:p>
            <text:p text:style-name="al"/>
            <text:p text:style-name="al">Onderwerp: Herinrichtingswerkzaamheden K.R. Poststraat, Mercurius en Venus ten oosten A32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in samenwerking met Rijkswaterstaat en de provincie Fryslân Heerenveen in de toekomst beter bereikbaar wordt;</text:p>
            <text:p text:style-name="al">dat de op- en afritten van de A32 (Afrit 12 Heerenveen Centrum en afrit 11 Heerenveen/Oranjewoud worden verbeterd, hetgeen zorgt voor een vlottere en veiliger doorstroom van het verkeer in Heerenveen en van en naar de A32;</text:p>
            <text:p text:style-name="al">dat voordat de situatie verbeterd is, er eerst de nodige verkeershinder zal zijn door de reconstructiewerkzaamheden;</text:p>
            <text:p text:style-name="al">dat de werkzaamheden gefaseerd zullen plaatsvinden, zodat de overlast zoveel als mogelijk wordt beperkt;</text:p>
            <text:p text:style-name="al">dat reeds gestart is met werkzaamheden bij de aansluiting Heerenveen Centrum (afrit 12);</text:p>
            <text:p text:style-name="al">dat vanaf 1 april 2021 t/m 31 december 2021 reconstructie werkzaamheden gaan plaatsvinden ten oosten van de A32 op de K.R. Poststraat, Mercurius en Venus;</text:p>
            <text:p text:style-name="al">dat deze reconstructiewerkzaamheden bestaan uit onder meer rioleringswerkzaamheden, kabel- en leidingwerkzaamheden en asfalteringswerkzaamheden;</text:p>
            <text:p text:style-name="al">dat de K.R. Poststraat, Mercurius en Venus en aansluitende wegen worden gebruikt als belangrijke ontsluitingswegen van Heerenveen naar de op- en afritten A32 en het bedrijventerrein IBF;</text:p>
            <text:p text:style-name="al">dat de bovengenoemde wegen en aansluitingen naar aanliggende percelen van bedrijven en particulieren gefaseerd kunnen worden afgesloten voor al het verkeer tijdens de reconstructiewerkzaamheden; </text:p>
            <text:p text:style-name="al">dat woningen en bedrijven voor bestemmingsverkeer zo veel mogelijk bereikbaar blijven;</text:p>
            <text:p text:style-name="al">dat detailinformatie over fasering van de uit te voeren werkzaamheden terug te vinden is op de website <text:span text:style-name="nadrukondlijn">heerenveenbeterbereikbaar.nl</text:span>;</text:p>
            <text:p text:style-name="al">dat de werkzaamheden in de periode van 1 april 2021 t/m 31 december 2021 plaatsvinden of zoveel eerder als later noodzakelijk wordt geacht;</text:p>
            <text:p text:style-name="al">dat het doorgaande verkeer hinder zal ondervinden en zo mogelijk gestremd is;</text:p>
            <text:p text:style-name="al">dat bij stremming het verkeer wordt omgeleid via alternatieve routes;</text:p>
            <text:p text:style-name="al">dat dit verkeersbesluit binnen de (wettelijk) voorgeschreven periode van 6 weken ter inzage legging kan vallen;</text:p>
            <text:p text:style-name="al">dat de bewoners en eventuele bedrijven direct (door de aannemers en/of het Projectbureau Heerenveen Beter Bereikbaar) en/of indirect door middel van publiekscommunicatie (nieuwsbladen, social media, website Heerenveen Beter Bereikbaar etc.) op de hoogte worden gesteld van de komende werkzaamheden en de daarmee gepaard gaande (mogelijke) overlast;</text:p>
            <text:p text:style-name="al">dat de genoemde wegen gelegen zijn binnen de gemeente Heerenveen en bij de gemeente Heerenveen in beheer zijn;</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C1 volgens het RVV 1990 de K.R. Poststraat, Mercurius en Venus ten oosten van de A32 gefaseerd (deels) gesloten te verklaren in beide richtingen voor voertuigen, ruiters en geleiders van rij- of trekdieren of vee. De maatregelen gelden in de periode van 1 april 2021 t/m 31 december 2021 of zoveel eerder of later noodzakelijk wordt geacht.</text:p>
              </text:list-item>
              <text:list-item text:style-override="id1-3-2-2-1-1-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9 maart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886</text:span><text:line-break/><text:date style:data-style-name="dag" text:fixed="true" text:date-value="2021-03-31"/><text:line-break/><text:date style:data-style-name="jaar" text:fixed="true" text:date-value="2021-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886</text:span><text:date style:data-style-name="nicedate" text:fixed="true" text:date-value="2021-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886</text:span><text:date style:data-style-name="nicedate" text:fixed="true" text:date-value="2021-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Reconstructiewerkzaamheden oostzijde A32 Heerenveen - K.R. Poststraat, Mercurius,Venus</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D.21.1449975</meta:user-defined>
    <meta:user-defined meta:name="DCTERMS.abstract">Herinrichtingswerkzaamheden K.R. Poststraat, Mercurius en Venus ten oosten A32 Heerenveen</meta:user-defined>
    <meta:user-defined meta:name="OVERHEIDop.verkeersbordcode">C1</meta:user-defined>
    <dc:language>nl</dc:language>
    <meta:user-defined meta:name="OVERHEID.EPSG28992/DC.spatial">191892.461 553288.773</meta:user-defined>
    <meta:user-defined meta:name="OVERHEID.EPSG28992/DC.spatial">191837.995 553307.627</meta:user-defined>
    <meta:user-defined meta:name="OVERHEID.EPSG28992/DC.spatial">191815.444 553415.834</meta:user-defined>
    <meta:user-defined meta:name="DC.title">Verkeersbesluit, herinrichtingswerkzaamhede Oostzijde A32 Heerenveen (K.R. Poststraat, Mercurius, Venus)</meta:user-defined>
    <meta:user-defined meta:name="OVERHEID.PostcodeHuisnummer/OVERHEIDop.postcodeHuisnummer">8448GX 2</meta:user-defined>
    <meta:user-defined meta:name="OVERHEID.PostcodeHuisnummer/OVERHEIDop.postcodeHuisnummer">8448GX 2</meta:user-defined>
    <meta:user-defined meta:name="OVERHEID.PostcodeHuisnummer/OVERHEIDop.postcodeHuisnummer">8448CE 1</meta:user-defined>
    <meta:user-defined meta:name="OVERHEIDop.straatnaam">Mercurius</meta:user-defined>
    <meta:user-defined meta:name="OVERHEIDop.straatnaam">Mercurius</meta:user-defined>
    <meta:user-defined meta:name="OVERHEIDop.straatnaam">Venus</meta:user-defined>
    <meta:user-defined meta:name="OVERHEIDop.woonplaats">Heerenveen</meta:user-defined>
    <meta:user-defined meta:name="OVERHEIDop.woonplaats">Heerenveen</meta:user-defined>
    <meta:user-defined meta:name="OVERHEIDop.woonplaats">Heerenveen</meta:user-defined>
    <meta:user-defined meta:name="DCTERMS.W3CDTF/DCTERMS.available">2021-03-31</meta:user-defined>
    <meta:user-defined meta:name="OVERHEIDop.StcrtID/DC.identifier">stcrt-2021-16886</meta:user-defined>
    <meta:user-defined meta:name="DCTERMS.W3CDTF/OVERHEIDop.jaargang">2021</meta:user-defined>
    <meta:user-defined meta:name="OVERHEIDop.publicationIssue">16886</meta:user-defined>
    <meta:user-defined meta:name="OVERHEIDop.versieInformatie"/>
  </office:meta>
</office:document-meta>
</file>