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Doelhofbrege bromfietspad</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D.21.1450042</text:p>
            <text:p text:style-name="al"/>
            <text:p text:style-name="al">Onderwerp: Doelhôfbrêge Aldeboarn wordt (brom)fietspad</text:p>
            <text:p text:style-name="al"/>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list text:style-name="id1-3-2-1-1-12">
              <text:list-item text:style-override="id1-3-2-1-1-12-1">
                <text:number>•</text:number>
                <text:p text:style-name="al">het verzekeren van de veiligheid op de weg; </text:p>
              </text:list-item>
              <text:list-item text:style-override="id1-3-2-1-1-12-2">
                <text:number>•</text:number>
                <text:p text:style-name="al">het beschermen van weggebruikers en passagiers; </text:p>
              </text:list-item>
            </text:list>
            <text:p text:style-name="al">dat in het dorp Aldeboarn ter hoogte van de Doelhôf een historische brug over de Boarn ligt, de zogenaamde Doelhôfbrêge;</text:p>
            <text:p text:style-name="al">dat deze brug, ondanks renovatie, niet meer in voldoende technische staat is om het huidige autoverkeer te kunnen laten passeren;</text:p>
            <text:p text:style-name="al">dat er een praktijkproef is uitgevoerd waarbij de dorpsbewoners konden wennen aan de nieuwe situatie waarbij de Doelhôfbrêge gesloten is voor autoverkeer;</text:p>
            <text:p text:style-name="al">dat uit de naderhand gehouden enquête is gebleken dat de meerderheid van de dorpsbewoners van Aldeboarn voor het afsluiten van de Doelhôfbrêge;</text:p>
            <text:p text:style-name="al">dat de Doelhôfbrêge wel open blijft voor (brom)fietsverkeer en wandelaars;</text:p>
            <text:p text:style-name="al">dat het autoverkeer vroegtijdig gewezen moet worden op het feit dat de Doelhôfbrêge niet meer gepasseerd kan worden;</text:p>
            <text:p text:style-name="al">dat er alternatieve routes voor autoverkeer zijn via doorgaande wegen;</text:p>
            <text:p text:style-name="al">dat het vanuit een oogpunt van verkeersveiligheid, bereikbaarheid en leefbaarheid gewenst is de Doelhôfbrêge aan te wijzen als (brom)fietspad, zodat langzaam verkeer een korte route blijft houden;</text:p>
            <text:p text:style-name="al">dat als gevolg van het aanwijzen van de Doelhôfbrêge als (brom)fietspad de positie van voetgangers en (brom)fietsers wordt verbeterd:</text:p>
            <text:p text:style-name="al">dat bedoelde wegen zijn gelegen binnen de gemeente Heerenveen en bij de gemeente Heerenveen in beheer zijn;</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e Doelhôfbrêge in Aldeboarn aan te wijzen als (brom)fietspad door het plaatsen van bord G12A van het Reglement Verkeersregels en Verkeerstekens 1990, aan beide zijden van de brug;</text:p>
              </text:list-item>
              <text:list-item text:style-override="id1-3-2-2-1-1-2">
                <text:number>2.</text:number>
                <text:p text:style-name="al">De huidige totaalgewichtbeperking van 4 Ton en hoogtebeperking van 2,7m blijven gehandhaafd;</text:p>
              </text:list-item>
              <text:list-item text:style-override="id1-3-2-2-1-1-3">
                <text:number>3.</text:number>
                <text:p text:style-name="al">Eén en ander overeenkomstig de bij dit verkeersbesluit behorende situatietekening.</text:p>
              </text:list-item>
            </text:list>
            <text:p text:style-name="tekst_bottom"/>
          </text:section>
        </text:section>
        <text:section text:name="regeling-sluiting_id1-3-2-3" text:style-name="regeling-sluiting">
          <text:section text:name="ondertekening_id1-3-2-3-1">
            <text:p><text:span text:style-name="functie">Heerenveen, 29 maart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6883</text:span><text:line-break/><text:date style:data-style-name="dag" text:fixed="true" text:date-value="2021-03-31"/><text:line-break/><text:date style:data-style-name="jaar" text:fixed="true" text:date-value="2021-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883</text:span><text:date style:data-style-name="nicedate" text:fixed="true" text:date-value="2021-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16883</text:span><text:date style:data-style-name="nicedate" text:fixed="true" text:date-value="2021-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17/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bromfietspad - Doelhof Aldeboar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D.21.1450042</meta:user-defined>
    <meta:user-defined meta:name="DCTERMS.abstract">Doelhôfbrêge Aldeboarn wordt (brom)fietspad</meta:user-defined>
    <meta:user-defined meta:name="OVERHEIDop.verkeersbordcode">G12a</meta:user-defined>
    <dc:language>nl</dc:language>
    <meta:user-defined meta:name="OVERHEID.EPSG28992/DC.spatial">188952.152 562413.303</meta:user-defined>
    <meta:user-defined meta:name="DC.title">Verkeersbesluit, Doelhofbrege bromfietspad</meta:user-defined>
    <meta:user-defined meta:name="OVERHEID.PostcodeHuisnummer/OVERHEIDop.postcodeHuisnummer">8495KD 4</meta:user-defined>
    <meta:user-defined meta:name="OVERHEIDop.straatnaam">Doelhôf</meta:user-defined>
    <meta:user-defined meta:name="OVERHEIDop.woonplaats">Aldeboarn</meta:user-defined>
    <meta:user-defined meta:name="DCTERMS.W3CDTF/DCTERMS.available">2021-03-31</meta:user-defined>
    <meta:user-defined meta:name="OVERHEIDop.StcrtID/DC.identifier">stcrt-2021-16883</meta:user-defined>
    <meta:user-defined meta:name="OVERHEIDop.externeBijlage">Tekening loc. bromfietspad Doelofbrege Aldeboarn|exb-2021-19446</meta:user-defined>
    <meta:user-defined meta:name="DCTERMS.W3CDTF/OVERHEIDop.jaargang">2021</meta:user-defined>
    <meta:user-defined meta:name="OVERHEIDop.publicationIssue">16883</meta:user-defined>
    <meta:user-defined meta:name="OVERHEIDop.versieInformatie"/>
  </office:meta>
</office:document-meta>
</file>