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21.001075  Verkeersbesluit:  30 KM-zone De Drieslag, Agripark en Van Hartenstraat te Dronten en voetgangersoversteekplaats op De Drieslag</text:p>
          </table:table-cell>
          <table:table-cell office:value-type="string" table:style-name="staatscourantkop.B.cell">
            <text:section text:name="plaatje_id1-3-1-1" text:style-name="plaatje">
              <text:p text:style-name="illustratie_id1-3-1-1-1"><draw:frame draw:style-name="illustratie_id1-3-1-1-1" text:anchor-type="paragraph" svg:width="40mm" svg:height="11.2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INLEIDING </text:p>
            <text:p text:style-name="al"/>
            <text:p text:style-name="al">
            <text:span text:style-name="nadrukondlijn">Bevoegdheid</text:span>
          </text:p>
            <text:p text:style-name="al">Op grond van artikel 18, eerste lid, onder d, van de Wegenverkeerswet 1994 is het college van burgemeester en wethouders van de gemeente Dronten bevoegd dit verkeersbesluit te nemen. </text:p>
            <text:p text:style-name="al"/>
            <text:p text:style-name="al">OVERWEGINGEN TEN AANZIEN VAN HET BESLUIT</text:p>
            <text:p text:style-name="al"/>
            <text:p text:style-name="al">
            <text:span text:style-name="nadrukondlijn">Besluitverplichting </text:span>
          </text:p>
            <text:p text:style-name="al">Op grond van artikel 15 van de Wegenverkeerswet 1994 dient er in de volgende gevallen een verkeersbesluit te worden genomen:</text:p>
            <text:p text:style-name="al">1. De plaatsing of verwijdering van verkeerstekens en onderborden (opgenomen in artikel 12 van het Besluit administratieve bepalingen inzake het wegverkeer), voor zover daardoor een gebod of verbod ontstaat of wordt gewijzigd.</text:p>
            <text:p text:style-name="al">2.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ondlijn">Procedure </text:span>
          </text:p>
            <text:p text:style-name="al">Conform artikel 24 van het Besluit administratieve bepalingen inzake het wegverkeer is er overleg geweest met de politie. Deze heeft positief geadviseerd op het verkeersbesluit.</text:p>
            <text:p text:style-name="al"/>
            <text:p text:style-name="al">
            <text:span text:style-name="nadrukondlijn">Motivering</text:span>
          </text:p>
            <text:p text:style-name="al">In de huidige situatie is een 30-kilometer per uur zone ingesteld op De Sikkel in Dronten en Agripark-Oost, het wegdeel tussen het pand met huisnummer 17 en de aansluiting met de Sikkel. Gewenst is om de 30-kilometer per uur zone uit te breiden en zodoende de volgende wegen die worden ontsloten door de Gildepenningdreef in de 30-kilometer per uur zone op te nemen:</text:p>
            <text:p text:style-name="al">- De Drieslag</text:p>
            <text:p text:style-name="al">- Agripark-West</text:p>
            <text:p text:style-name="al">- Agripark-Oost</text:p>
            <text:p text:style-name="al">- Ingenieur H. van Hartenstraat</text:p>
            <text:p text:style-name="al">- De Sikkel </text:p>
            <text:p text:style-name="al">Het verlagen van de maximumsnelheid op deze wegen komt de verkeersveiligheid ten goede. Een aangewezen plek voor voetgangers om De Drieslag over te steken nabij parkeerplaats Agripark komt er door op deze locatie een voetgangersoversteekplaats te realiseren. Deze oversteekplaats wordt gerealiseerd om op deze manier een veilige oversteekplaats te creëren voor voetgangers die op de looproute tussen de parkeerplaats en de hogeschool gelegen aan De Drieslag de weg moeten oversteken.</text:p>
            <text:p text:style-name="al"/>
            <text:p text:style-name="al">In dit verkeersbesluit wordt het uitbreiden van de 30-kilometer per uur zone tot uitdrukking gebracht. Dit gebeurt door op het kruispunt van de Gildepenningdreef en De Drieslag het bord met een maximumsnelheid van 30 kilometer per uur, zonaal uitgevoerd, te plaatsen, zodat de maximumsnelheid wordt verlaagd van 50 naar 30 kilometer per uur. Tevens wordt het realiseren van een voetgangersoversteekplaats op De Drieslag ter hoogte van het pand met huisnummer 4 tot uitdrukking gebracht.</text:p>
            <text:p text:style-name="al"/>
            <text:p text:style-name="al">Met het verkeersbesluit worden, op basis van artikel 2 van de Wegenverkeerswet 1994, de volgende doelstellingen beoogd:</text:p>
            <text:p text:style-name="al">• het verzekeren van de veiligheid op de weg;</text:p>
            <text:p text:style-name="al">• het beschermen van weggebruikers en passagiers;</text:p>
            <text:p text:style-name="al">• het in stand houden van de weg en het waarborgen van de bruikbaarheid daarvan.</text:p>
          </text:section>
        </text:section>
        <text:section text:name="regeling-tekst_id1-3-2-2" text:style-name="regeling-tekst">
          <text:section text:name="tekst_id1-3-2-2-1" text:style-name="tekst">
            <text:p text:style-name="common-al"/>
            <text:p text:style-name="common-al"/>
            <text:p text:style-name="common-al"/>
            <text:p text:style-name="common-al">BESLUITEN</text:p>
            <text:p text:style-name="common-al">Op grond van vorenstaande overwegingen besluiten burgemeester en wethouders om:</text:p>
            <text:p text:style-name="common-al"/>
            <text:p text:style-name="common-al">1. een maximumsnelheid van 30 kilometer per uur in te stellen op De Drieslag, Agripark-West, Agripark-Oost, Ingenieur H. van Hartenstraat en De Sikkel door het plaatsen van bord A01-30-ZB (maximumsnelheid van 30 kilometer per uur, zonaal uitgevoerd) van bijlage 1 van het RVV 1990 en het plaatsen van bord A02-30-ZE (einde maximumsnelheid van 30 kilometer per uur, zonaal uitgevoerd) van bijlage 1 van het RVV 1990 op het kruispunt Gildepenningdreef met de Drieslag en het verwijderen van het bord A01-30-ZB (maximumsnelheid van 30 kilometer per uur, zonaal uitgevoerd) van bijlage 1 van het RVV 1990 en het verwijderen van bord A02-30-ZE (einde maximumsnelheid van 30 kilometer per uur, zonaal uitgevoerd) van bijlage 1 van het RVV 1990 op Agripark-Oost nabij het pand met huisnummer 4;</text:p>
            <text:p text:style-name="common-al">2. het realiseren van een voetgangersoversteekplaats zoals bedoeld in artikel 49 lid 2 van het RVV 1990 op De Drieslag ter hoogte van het pand met huisnummer 2, door het plaatsen van bord L2 van bijlage 1 van het RVV 1990 en het aanbrengen van de bijbehorende markering;</text:p>
            <text:p text:style-name="common-al">3. de bebording te plaatsen zoals aangegeven op de bij dit besluit behorende situatietekening met kenmerk 20193-21-934-BP-E;</text:p>
            <text:p text:style-name="common-al">4. dit besluit ter publicatie aan te bieden aan de Staatscourant.</text:p>
            <text:p text:style-name="common-al"/>
            <text:p text:style-name="common-al"/>
            <text:p text:style-name="common-al">
            <text:span text:style-name="nadrukondlijn">Inwerkingtreding</text:span>
          </text:p>
            <text:p text:style-name="common-al">Dit besluit treedt in werking na bekendmaking in de Staatscourant en na plaatsing van de genoemde verkeersborden.</text:p>
            <text:p text:style-name="common-al"/>
            <text:p text:style-name="common-al">
            <text:span text:style-name="nadrukondlijn">Communicatie</text:span>
          </text:p>
            <text:p text:style-name="common-al">Dit besluit wordt gepubliceerd in de Staatscourant. Daarnaast ligt het besluit inclusief tekening gedurende 6 weken ter inzage bij het Team Vergunningen, Handhaving en Veiligheid in het gemeentehuis. </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Dronten, 25 maart 2021</text:span></text:p>
            <text:p><text:span text:style-name="functie">Namens het college van Dronten</text:span></text:p>
            <text:p><text:span text:style-name="functie"/></text:p>
            <text:p><text:span text:style-name="functie">Ir. M. Opdam</text:span></text:p>
            <text:p><text:span text:style-name="functie">Team manager Vergunningen, Handhaving en Veiligheid</text:span></text:p>
          </text:section>
        </text:section>
        <text:section text:name="bezwaarschrift_id1-3-2-4" text:style-name="bezwaarschrift">
          <text:p text:style-name="bezwaarschrift_top"/>
          <text:p text:style-name="bezwaarschrift_al">Bezwaar</text:p>
          <text:p text:style-name="bezwaarschrift_al">U kunt tegen deze beschikking schriftelijk of digitaal binnen een termijn van zes weken een bezwaarschrift indienen bij het college van Dronten. Indien u schriftelijk bezwaar wilt indienen, dan kunt u uw bezwaarschrift richten aan: Het college van Dronten respectievelijk de heffingsambtenaar van Dronten, t.a.v. Vakgebied Bedrijfsvoering, Postbus 100, 8250 AC te Dronten. </text:p>
          <text:p text:style-name="bezwaarschrift_al"/>
          <text:p text:style-name="bezwaarschrift_al">Indien u digitaal bezwaar wilt maken, dan kunt u dit doen via de gemeentelijke website, digitale formulieren. U hebt dan wel een DigiD nodig. De bezwarentermijn begint op de dag na de datum van verzending van deze brief.</text:p>
          <text:p text:style-name="bezwaarschrift_al"/>
          <text:p text:style-name="bezwaarschrift_al">Een bezwaarschrift schort de geldigheid van een beschikking niet op. Als u een bezwaarschrift indient, kunt u tegelijkertijd een verzoek om een voorlopige voorziening richten aan de voorzieningenrechter van de rechtbank Midden-Nederland. Indien u dit schriftelijk wilt doen kunt u uw verzoekschrift richten aan de voorzieningenrechter van de rechtbank Midden-Nederland, afdeling Bestuursrecht, Postbus 16005, 3500 DA  UTRECHT. </text:p>
          <text:p text:style-name="bezwaarschrift_al"/>
          <text:p text:style-name="bezwaarschrift_al">Indien u digitaal een verzoek om een voorlopige voorziening wilt indienen, kunt u dit doen via het digitaal loket bestuursrecht (loket.rechtspraak.nl/bestuursrecht). U hebt dan wel een DigiD nodig. Voor het indienen van een voorlopige voorziening is griffierecht verschuldigd. Meer informatie en uitleg over het indienen van een voorlopige voorziening kunt u vinden op www.rechtspraak.nl.</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178</text:span><text:line-break/><text:date style:data-style-name="dag" text:fixed="true" text:date-value="2021-04-07"/><text:line-break/><text:date style:data-style-name="jaar" text:fixed="true" text:date-value="2021-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178</text:span><text:date style:data-style-name="nicedate" text:fixed="true" text:date-value="2021-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178</text:span><text:date style:data-style-name="nicedate" text:fixed="true" text:date-value="2021-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Dronten</meta:user-defined>
    <meta:user-defined meta:name="OVERHEID.Gemeente/DC.creator">Dront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ronten - instellen 30 km zone - De Drieslag e.o.</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A1</meta:user-defined>
    <meta:user-defined meta:name="OVERHEIDop.verkeersbordcode">A2</meta:user-defined>
    <meta:user-defined meta:name="OVERHEIDop.verkeersbordcode">L2</meta:user-defined>
    <dc:language>nl</dc:language>
    <meta:user-defined meta:name="OVERHEID.EPSG28992/DC.spatial">175899.171 504442.929</meta:user-defined>
    <meta:user-defined meta:name="OVERHEID.EPSG28992/DC.spatial">176015.664 504490.383</meta:user-defined>
    <meta:user-defined meta:name="OVERHEID.EPSG28992/DC.spatial">176181.745 504549.994</meta:user-defined>
    <meta:user-defined meta:name="DC.title">B21.001075  Verkeersbesluit:  30 KM-zone De Drieslag, Agripark en Van Hartenstraat te Dronten en voetgangersoversteekplaats op De Drieslag</meta:user-defined>
    <meta:user-defined meta:name="OVERHEID.PostcodeHuisnummer/OVERHEIDop.postcodeHuisnummer">8251JZ 21</meta:user-defined>
    <meta:user-defined meta:name="OVERHEID.PostcodeHuisnummer/OVERHEIDop.postcodeHuisnummer">8251JZ 2</meta:user-defined>
    <meta:user-defined meta:name="OVERHEID.PostcodeHuisnummer/OVERHEIDop.postcodeHuisnummer">8251KH 4</meta:user-defined>
    <meta:user-defined meta:name="OVERHEIDop.straatnaam">De Drieslag</meta:user-defined>
    <meta:user-defined meta:name="OVERHEIDop.straatnaam">De Drieslag</meta:user-defined>
    <meta:user-defined meta:name="OVERHEIDop.straatnaam">Agripark-Oost</meta:user-defined>
    <meta:user-defined meta:name="OVERHEIDop.woonplaats">Dronten</meta:user-defined>
    <meta:user-defined meta:name="OVERHEIDop.woonplaats">Dronten</meta:user-defined>
    <meta:user-defined meta:name="OVERHEIDop.woonplaats">Dronten</meta:user-defined>
    <meta:user-defined meta:name="DCTERMS.W3CDTF/DCTERMS.available">2021-04-07</meta:user-defined>
    <meta:user-defined meta:name="OVERHEIDop.StcrtID/DC.identifier">stcrt-2021-16178</meta:user-defined>
    <meta:user-defined meta:name="OVERHEIDop.externeBijlage">Situatietekening|exb-2021-18652</meta:user-defined>
    <meta:user-defined meta:name="DCTERMS.W3CDTF/OVERHEIDop.jaargang">2021</meta:user-defined>
    <meta:user-defined meta:name="OVERHEIDop.publicationIssue">16178</meta:user-defined>
    <meta:user-defined meta:name="OVERHEIDop.versieInformatie"/>
  </office:meta>
</office:document-meta>
</file>