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91551924-3215-4f4c-9854-4bdbc1c51a2b.png" manifest:media-type="image/png"/>
  <manifest:file-entry manifest:full-path="Pictures/Knipseliec40f59a-2fed-4cc8-a5ca-7a384de64f4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Meerssen - verkeersbesluit - instellen geslotenverklaring vrachtverkeer - Oranje Nassaustraat, Meerss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5.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Documentnummer: 607019 </text:p>
            <text:p text:style-name="common-al">
            <text:span text:style-name="nadrukvet">
              <text:span text:style-name="nadrukcur">Het college van burgemeester en wethouders van de gemeente Meerssen</text:span>
            </text:span>
          </text:p>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
            <text:span text:style-name="nadrukvet">Uit het oogpunt van:</text:span>
          </text:p>
            <text:p text:style-name="common-al">Het verzekeren van de veiligheid op de wegen; </text:p>
            <text:p text:style-name="common-al">Het beschermen van de weggebruikers en passagiers; </text:p>
            <text:p text:style-name="common-al">Het in stand houden van de weg en het waarborgen van de bruikbaarheid daarvan; </text:p>
            <text:p text:style-name="common-al">Het zoveel mogelijk waarborgen van de vrijheid van het verkeer. </text:p>
            <text:p text:style-name="common-al">Het voorkomen of beperken van door het verkeer veroorzaakte overlast, hinder of schade; </text:p>
            <text:p text:style-name="common-al">Het voorkomen of beperken van door het verkeer veroorzaakte aantasting van het karakter of </text:p>
            <text:p text:style-name="common-al">van de functie van objecten of gebieden. </text:p>
            <text:p text:style-name="common-al">
            <text:span text:style-name="nadrukvet">Overwegende,</text:span>
          </text:p>
            <text:p text:style-name="common-al">dat er verschillende klachten en meldingen zijn binnengekomen over overlast van vrachtverkeer in de Oranje Nassaustraat; </text:p>
            <text:p text:style-name="common-al">dat er al jaren een discussie is over het zware/grote vrachtverkeer in de smalle Oranje Nassaustraat; </text:p>
            <text:p text:style-name="common-al">dat het zware vrachtverkeer in deze straat dikwijls tot schade aan het straatmeubilair en vooral ook tot onveilige situaties voor automobilisten en fietsers leidt; </text:p>
            <text:p text:style-name="common-al">dat bij een verbod voor vrachtverkeer het doorgaand vrachtverkeer via andere routes, naar en van hun bestemming, kan blijven rijden; </text:p>
            <text:p text:style-name="common-al">dat met de maatregel niet alleen de veiligheid op de weg wordt verzekerd en de weggebruikers </text:p>
            <text:p text:style-name="common-al">worden beschermd, maar ook de door het (vracht)verkeer veroorzaakte overlast, hinder of schade wordt beperkt; </text:p>
            <text:p text:style-name="common-al">dat de invoering van dit verbod voor vrachtverkeer niet leidt tot rechtstreekse en ingrijpende beïnvloeding van het verkeer op andere wegen; </text:p>
            <text:p text:style-name="common-al">
            <text:span text:style-name="nadrukvet">Motivering</text:span>
          </text:p>
            <text:p text:style-name="common-al">Er komen regelmatig klachten en meldingen binnen over overlast van vrachtverkeer op de smalle Oranje Nassaustraat. De Pastoor Dominicus Hexstraat is aan de zijde van de Vliegveldweg al afgesloten voor vrachtverkeer d.m.v. RVV-bord C07. (Officiële betekenis: </text:p>
            <text:p text:style-name="common-al">Gesloten voor vrachtwagens: motorvoertuig, niet ingericht voor het vervoer van personen, waarvan de toegestane maximum massa meer bedraagt dan 3500 kg) </text:p>
            <text:p text:style-name="common-al">Met het instellen van dit verbod voor vrachtverkeer zal het doorgaand vrachtverkeer via </text:p>
            <text:p text:style-name="common-al">andere routes naar en van richting Meerssen centrum moeten kiezen. </text:p>
            <text:p text:style-name="common-al">Met deze maatregel verzekeren we niet alleen de veiligheid op de weg en maar beschermen we ook de kwetsbare weggebruikers zoals fietsers. </text:p>
            <text:p text:style-name="common-al">Door de invoering van dit verbod voor vrachtverkeer heeft geen gevolg voor het verkeer op andere wegen. </text:p>
            <text:p text:style-name="common-al">Tijdens het vooroverleg is door de politie aangegeven dat met deze beschrijving handhavend opgetreden kan worden. </text:p>
            <text:p text:style-name="common-al">
            <text:span text:style-name="nadrukvet">Juridisch kader verkeersbesluit</text:span>
          </text:p>
            <text:p text:style-name="common-al">Van belang zijn de bepalingen in de Wegenverkeerswet 1994, het Reglement Verkeersregels en Verkeerstekens 1990 (RVV) en het Besluit Administratieve bepalingen inzake het Wegverkeer (BABW). </text:p>
            <text:p text:style-name="common-al">In artikel 15, lid 1 van de Wegenverkeerswet is opgenomen dat voor het plaatsen en verwijderen van verkeerstekens een verkeersbesluit vereist is. In het BABW is nader gespecificeerd voor welke verkeerstekens een verkeersbesluit nodig is. </text:p>
            <text:p text:style-name="common-al">In artikel 15, lid 2 van de Wegenverkeerswet is opgenomen dat voor het plaatsen of verwijderen van (fysieke) maatregelen die leiden tot een beperking of uitbreiding van het aantal categorieën weggebruikers die gebruik kunnen maken van een weg een verkeersbesluit is vereist. </text:p>
            <text:p text:style-name="common-al">Artikel 12 van het BABW bepaalt dat: </text:p>
            <text:p text:style-name="common-al">De plaatsing of verwijdering van de hierna genoemde verkeerstekens moet geschieden krachtens een verkeersbesluit: </text:p>
            <text:p text:style-name="common-al">de borden die zijn opgenomen in de hoofdstukken A tot en met G van bijlage1, behorende bij het RVV 1990, uitgezonderd de borden C22 en E9, alsmede de borden E4, E12 en E13, tenzij onder deze verkeersborden een onderbord als bedoeld in artikel 8, tweede lid, onderdeel d, wordt aangebracht; </text:p>
            <text:p text:style-name="common-al">b) de volgende verkeerstekens op het wegdek: </text:p>
            <text:list text:style-name="id1-3-2-2-1-38">
              <text:list-item text:style-override="id1-3-2-2-1-38-1">
                <text:number>1.</text:number>
                <text:p text:style-name="al"> doorgetrokken strepen; </text:p>
              </text:list-item>
              <text:list-item text:style-override="id1-3-2-2-1-38-2">
                <text:number>2.</text:number>
                <text:p text:style-name="al"> aanduiding van fietsstroken; </text:p>
              </text:list-item>
              <text:list-item text:style-override="id1-3-2-2-1-38-3">
                <text:number>3.</text:number>
                <text:p text:style-name="al"> aanduiding van bus stroken en busbanen; </text:p>
              </text:list-item>
              <text:list-item text:style-override="id1-3-2-2-1-38-4">
                <text:number>4.</text:number>
                <text:p text:style-name="al"> voetgangersoversteekplaatsen; </text:p>
              </text:list-item>
              <text:list-item text:style-override="id1-3-2-2-1-38-5">
                <text:number>5.</text:number>
                <text:p text:style-name="al"> gele doorgetrokken strepen; </text:p>
              </text:list-item>
              <text:list-item text:style-override="id1-3-2-2-1-38-6">
                <text:number>6.</text:number>
                <text:p text:style-name="al"> gele onderbroken strepen </text:p>
              </text:list-item>
              <text:list-item text:style-override="id1-3-2-2-1-38-7">
                <text:number>7.</text:number>
                <text:p text:style-name="al"> haaientanden </text:p>
              </text:list-item>
            </text:list>
            <text:p text:style-name="common-al">
            <text:span text:style-name="nadrukvet">Aanpak en inrichting</text:span>
          </text:p>
            <text:list text:style-name="id1-3-2-2-1-40">
              <text:list-item text:style-override="id1-3-2-2-1-40-1">
                <text:number>1.</text:number>
                <text:p text:style-name="al"> Door het plaatsen van de verkeersborden RVV C07 (Gesloten voor vrachtauto's) van bijlage I van het Reglement verkeersregels en verkeerstekens 1990, een verbod voor vrachtverkeer in te stellen zoals aangegeven op de bebordingstekening; </text:p>
              </text:list-item>
            </text:list>
            <text:p text:style-name="common-al">
            <text:span text:style-name="nadrukvet">Gehoord</text:span>
          </text:p>
            <text:p text:style-name="common-al">dat overeenkomstig artikel 24 van het Besluit Administratieve Bepalingen inzake het Wegverkeer is overleg gepleegd omtrent deze maatregel met de politiedistrict Maastricht, Basisteam Heuvelland; </text:p>
            <text:p text:style-name="common-al">dat tijdens het vooroverleg op 9 februari 2021 door de politie is aangegeven dat alles opgesomd in genoemd voorstel verkeersbesluit met inachtneming van de daarin genoemde uitvoerings- maatregelen vast gesteld is dat het handhaafbaar en voor de politie derhalve aanvaardbaar is. </text:p>
            <text:p text:style-name="common-al">
            <text:span text:style-name="nadrukvet">Besluiten </text:span>
          </text:p>
            <text:p text:style-name="common-al">Het college maakt bekend voornemers te zijn: </text:p>
            <text:list text:style-name="id1-3-2-2-1-46">
              <text:list-item text:style-override="id1-3-2-2-1-46-1">
                <text:number>1.</text:number>
                <text:p text:style-name="al"> Een vrachtwagenverbod in te stellen voor de Oranje Nassaustraat te Meerssen door middel van plaatsing van de borden C07 van het Reglement Verkeersregels en Verkeerstekens 1990. </text:p>
              </text:list-item>
            </text:list>
            <text:list text:style-name="id1-3-2-2-1-47">
              <text:list-item text:style-override="id1-3-2-2-1-47-1">
                <text:number>2.</text:number>
                <text:p text:style-name="al"> Dit besluit ter openbare kennis te brengen in de Staatscourant. </text:p>
              </text:list-item>
            </text:list>
            <text:p text:style-name="common-al">Meerssen, 8 maart 2021 </text:p>
            <text:p text:style-name="common-al">Namens Burgemeester en Wethouders van Meerssen, </text:p>
            <text:p text:style-name="common-al">F.W.M Spees. </text:p>
            <text:p text:style-name="common-al">Bijlage Bebording vrachtwagenverbod Oranje Nassaustraat </text:p>
            <text:p text:style-name="common-al">
            <draw:frame><draw:text-box><text:section text:name="plaatje_id1-3-2-2-1-52-1" text:style-name="plaatje">
              <text:p text:style-name="illustratie_id1-3-2-2-1-52-1-1"><draw:frame draw:style-name="illustratie_id1-3-2-2-1-52-1-1" text:anchor-type="paragraph" svg:width="125mm" svg:height="147.3mm"><draw:image xlink:href="Pictures/Knipseli91551924-3215-4f4c-9854-4bdbc1c51a2b.png" xlink:type="simple"/></draw:frame></text:p>
            </text:section></draw:text-box></draw:frame>
          </text:p>
            <text:p text:style-name="last-al">
            <draw:frame><draw:text-box><text:section text:name="plaatje_id1-3-2-2-1-53-1" text:style-name="plaatje">
              <text:p text:style-name="illustratie_id1-3-2-2-1-53-1-1"><draw:frame draw:style-name="illustratie_id1-3-2-2-1-53-1-1" text:anchor-type="paragraph" svg:width="125mm" svg:height="147.3mm"><draw:image xlink:href="Pictures/Knipseliec40f59a-2fed-4cc8-a5ca-7a384de64f4f.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064</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064</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064</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Meerssen</meta:user-defined>
    <meta:user-defined meta:name="OVERHEID.Gemeente/DC.creator">Meerss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erssen - geslotenverklaring  vrachtverkeer  - Oranje Nassaustraat ,  Meersse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07019 </meta:user-defined>
    <meta:user-defined meta:name="OVERHEIDop.verkeersbordcode">C7</meta:user-defined>
    <dc:language>nl</dc:language>
    <meta:user-defined meta:name="OVERHEID.EPSG28992/DC.spatial">180220.935 322171.343</meta:user-defined>
    <meta:user-defined meta:name="OVERHEID.EPSG28992/DC.spatial">180056.572 322319.602</meta:user-defined>
    <meta:user-defined meta:name="OVERHEID.EPSG28992/DC.spatial">180130.67 322174.825</meta:user-defined>
    <meta:user-defined meta:name="DC.title">Gemeente Meerssen - verkeersbesluit - instellen geslotenverklaring vrachtverkeer - Oranje Nassaustraat, Meerssen</meta:user-defined>
    <meta:user-defined meta:name="OVERHEID.PostcodeHuisnummer/OVERHEIDop.postcodeHuisnummer">6231HE 105</meta:user-defined>
    <meta:user-defined meta:name="OVERHEID.PostcodeHuisnummer/OVERHEIDop.postcodeHuisnummer">6231EZ 8</meta:user-defined>
    <meta:user-defined meta:name="OVERHEIDop.straatnaam">Pastoor Dominicus Hexstraat</meta:user-defined>
    <meta:user-defined meta:name="OVERHEIDop.straatnaam">Vliegveldweg</meta:user-defined>
    <meta:user-defined meta:name="OVERHEIDop.straatnaam">Oranje Nassaustraat</meta:user-defined>
    <meta:user-defined meta:name="OVERHEIDop.woonplaats">Meerssen</meta:user-defined>
    <meta:user-defined meta:name="OVERHEIDop.woonplaats">Meerssen</meta:user-defined>
    <meta:user-defined meta:name="OVERHEIDop.woonplaats">Meerssen</meta:user-defined>
    <meta:user-defined meta:name="DCTERMS.W3CDTF/DCTERMS.available">2021-03-17</meta:user-defined>
    <meta:user-defined meta:name="OVERHEIDop.StcrtID/DC.identifier">stcrt-2021-13064</meta:user-defined>
    <meta:user-defined meta:name="DCTERMS.W3CDTF/OVERHEIDop.jaargang">2021</meta:user-defined>
    <meta:user-defined meta:name="OVERHEIDop.publicationIssue">13064</meta:user-defined>
    <meta:user-defined meta:name="OVERHEIDop.versieInformatie"/>
  </office:meta>
</office:document-meta>
</file>