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1int00715</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Op dit moment zijn er verschillende openbare laadpalen in Borne waaronder op het parkeerterrein De Koem, op het parkeerterrein De Bolkshoek en op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Voor de Bruggemaat in Borne is een aanvraag ingediend. Op bijgaande situatietekening, die behoort bij en onderdeel uitmaakt van dit besluit, is aangegeven waar de laadpaal zal worden geplaatst. Ter hoogte van de woning aan de Bruggemaat 10 zal op het openbare parkeerterrein naast de woning, een parkeerplaats Pagina 2 worden aangewezen als parkeerplaats uitsluitend bedoeld voor het opladen van elektrische auto’s. De laadpaal zal worden geplaatst tussen de eerste twee parkeervakken aan de rechterkant. Voor nietelektronische auto’s blijft ons inziens voldoende parkeergelegenheid beschikbaar. 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De Bruggemaat in Borne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r hoogte van de woning aan de Bruggemaat 10 te Borne op de openbare parkeerplaats naast de woning, zoals aangegeven op bijgaande situatietekening, één parkeerplaats aan te wijzen als parkeerplaats uitsluitend bedoeld voor het opladen van elektrische auto’s; </text:p>
            <text:p text:style-name="last-al">• Hiertoe bij de betreffende parkeerplaats bord E4, volgens bijlage I RVV 1990, met onderbord ‘’opladen elektrische voertuigen’’ te plaatsen.</text:p>
            <text:p text:style-name="tekst_bottom"/>
          </text:section>
        </text:section>
        <text:section text:name="regeling-sluiting_id1-3-2-3" text:style-name="regeling-sluiting">
          <text:section text:name="gegeven_id1-3-2-3-1" text:style-name="gegeven">
            <text:p text:style-name="dagtekening">
            <text:span text:style-name="plaats">Borne,</text:span>
            <text:span text:style-name="datum">12 februari 2021</text:span>
          </text:p>
          </text:section>
          <text:section text:name="ondertekening_id1-3-2-3-2">
            <text:p><text:span text:style-name="deze">Namens burgemeester en wethouders van Borne,</text:span></text:p>
            <text:p><text:span text:style-name="ondertekening_naam">
            <text:span text:style-name="voornaam">P.A.J.</text:span>
            <text:span text:style-name="achternaam">Geerdink</text:span>
          </text:span></text:p>
            <text:p><text:span text:style-name="functie">de teamcoördinator Fysieke leefomgeving, </text:span></text:p>
          </text:section>
        </text:section>
        <text:section text:name="bezwaarschrift_id1-3-2-4" text:style-name="bezwaarschrift">
          <text:p text:style-name="bezwaarschrift_top"/>
          <text:p text:style-name="tussenkopvetcur">Mededelingen</text:p>
          <text:p text:style-name="tussenkopvetcur">Bezwaarclausule</text:p>
          <text:p text:style-name="bezwaarschrift_al">
          <text:span text:style-name="nadrukvet">Inzage</text:span>
        </text:p>
          <text:p text:style-name="bezwaarschrift_al">Het verkeersbesluit en de stukken liggen gedurende de bezwaartermijn ter inzage bij de publieksbalie van het gemeentehuis. 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558</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2558</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2558</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34 van het BABW</meta:user-defined>
    <meta:user-defined meta:name="DCTERMS.alternative">Gemeente - Born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0715</meta:user-defined>
    <meta:user-defined meta:name="DCTERMS.abstract">verkeersbesluit</meta:user-defined>
    <meta:user-defined meta:name="OVERHEIDop.verkeersbordcode">E4</meta:user-defined>
    <dc:language>nl</dc:language>
    <meta:user-defined meta:name="OVERHEID.EPSG28992/DC.spatial">249394.623 479405.656</meta:user-defined>
    <meta:user-defined meta:name="DC.title">Verkeersbesluit</meta:user-defined>
    <meta:user-defined meta:name="OVERHEID.PostcodeHuisnummer/OVERHEIDop.postcodeHuisnummer">7623ML 1</meta:user-defined>
    <meta:user-defined meta:name="OVERHEIDop.straatnaam">Stuw</meta:user-defined>
    <meta:user-defined meta:name="OVERHEIDop.woonplaats">Borne</meta:user-defined>
    <meta:user-defined meta:name="DCTERMS.W3CDTF/DCTERMS.available">2021-03-17</meta:user-defined>
    <meta:user-defined meta:name="OVERHEIDop.StcrtID/DC.identifier">stcrt-2021-12558</meta:user-defined>
    <meta:user-defined meta:name="OVERHEIDop.externeBijlage">Situatietekening|exb-2021-14314</meta:user-defined>
    <meta:user-defined meta:name="DCTERMS.W3CDTF/OVERHEIDop.jaargang">2021</meta:user-defined>
    <meta:user-defined meta:name="OVERHEIDop.publicationIssue">12558</meta:user-defined>
    <meta:user-defined meta:name="OVERHEIDop.versieInformatie"/>
  </office:meta>
</office:document-meta>
</file>