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9.3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21int01122</text:p>
            <text:p text:style-name="context_bottom"/>
          </text:section>
          <text:p text:style-name="aanhef_wie">Burgemeester en wethouders van de gemeente Borne;</text:p>
          <text:section text:name="considerans_id1-3-2-1-3" text:style-name="considerans">
            <text:p text:style-name="tussenkopcur">
            <text:span text:style-name="nadrukvet">Overwegingen ten aanzien van het besluit</text:span>
          </text:p>
            <text:p text:style-name="considerans.al">De overweg Het Vlier in Zenderen is een onbewaakte overweg die openbaar toegankelijk is. Deze overweg is een zogenaamde NABO: Niet Actief Beveiligde Overweg. Dit type overweg is uitgerust met een Andreaskruis en waarschuwingsborden, maar wordt niet actief beveiligd met spoorbomen, bellen en lichtsignalen. Gebruikers moeten op een NABO dus extra alert zijn op naderende treinen. Op onbeveiligde overwegen vinden dagelijks bijna-ongelukken plaats. Jaarlijks vallen er gemiddeld twee doden. ProRail en het ministerie van Infrastructuur en Waterstaat hebben daarom samen de ambitie om de 180 openbaar toegankelijke NABO’s op te heffen. De ambitie is om in 2023 al deze openbaar toegankelijke NABO op het reizigersnet te hebben aangepakt. Omdat de overweg Het Vlier de status heeft van een openbare weg, kan opheffing alleen plaatsvinden door deze overweg aan het openbaar verkeer (in de zin van de Wegenwet) te onttrekken. Dit is een bevoegdheid van de gemeenteraad. ProRail is al met de gemeente Borne in overleg om NABO Het Vlier op te heffen. Er is nu uit een gezamenlijk onderzoek van NS en ProRail een ontruimingsrisico voor zwaar verkeer (alles groter/zwaarder dan een bestelbus) op NABO’s ontdekt. Tot op heden ging men er vanuit dat zwaar verkeer met 10 km per uur een NABO kon kruisen. Uit het onderzoek is gebleken dat dit eerder 5 km per uur is. Hierdoor heeft zwaar verkeer langer de tijd nodig om het spoor te ontruimen met alle risico’s van dien. De overweg Het Vlier is een overweg waarvan we weten dat zwaar landbouwverkeer hiervan gebruik maakt. Om het risico op een zwaar ongeval te verminderen, willen ProRail en NS in samenwerking met de gemeente Borne deze NABO op zo kort mogelijke termijn, dus vooruitlopend op de volledige opheffing middels een raadsbesluit, afsluiten voor zwaar verkeer. Dit is mogelijk via een verkeersbesluit. Het onderzoek van ProRail en NS wordt op dit moment afgerond en is nog niet beschikbaar. De verwachting is dat de onderzoeksresultaten – en de maatregelen naar aanleiding van het onderzoek – medio maart worden gepubliceerd. Bij de overweg Het Vlier is de kruisende weg zowel aan de noord- als aan de zuidzijde van het spoor onverhard. Aan de noordzijde van het spoor sluit de onverharde weg aan op de verharde Zeilkerweg. Aan de zuidzijde van het spoor betreft het uitsluitend onverharde wegen die toegang bieden tot landerijen, zowel in zuidelijke richting als parallel aan het spoor in oostelijke richting. De parallel gelegen weg ter hoogte van het Middenvlier sluit aan op het fietspad Middenvlier en gaat ter plaatse over in de snelfietsroute F35, die eveneens parallel aan het spoor ligt. Pagina 2 Van 28 juli 2020 t/m 9 september 2020 is het aantal kruisende bewegingen bekeken. Deze overweg wordt vooral gebruikt door fietsers en voetgangers (gemiddeld 30 per dag) en agrariërs (gemiddeld 1 a 2 per dag) om de landerijen (veldkavels) te bereiken. Met de agrariërs die gebruik maken van overweg het Vlier is overleg gevoerd. Allen hebben ze begrip voor afsluiting en voor allen zijn hun percelen op andere wijze te ontsluiten. Dit zal plaatsvinden vanaf Het Hag via de F35, daarna overgaand op de zandweg. Een afsluiting van de overweg voor zwaar verkeer betekent tevens een afsluiting voor auto’s. Voor automobilisten is er voldoende alternatief om het spoor over te steken: ten westen van de overweg Het Vlier ligt de onbewaakte overweg Zeilkerweg. Het betreft hier een particuliere overweg op circa 380 meter afstand. Op circa 460 meter ten westen van de overweg Zeilkerweg ligt de beveiligde spoorwegovergang in de Grote Bavenkelsweg. Ten oosten van de overgang Het Vlier bevindt zich de beveiligde overgang Het Hag. De afsluiting zal zodanig worden vormgegeven, dat fietsers en voetgangers nog wel gebruik kunnen maken van de overweg Het Vlier. Er zullen borden L8, volgens bijlage I RVV 1990 (doodlopende weg), worden geplaatst zodat gemotoriseerd verkeer tijdig op de hoogte wordt gebracht van de afsluiting. Deze maatregel, gelet op artikel 2 van de Wegenverkeerswet 1994, wordt genomen om de veiligheid op de weg te verzekeren en weggebruikers en passagiers te beschermen. De overweg Het Vlier is bij de gemeente Borne in beheer. Het verkeer op andere openbare wegen dan die waarop dit besluit betrekking heeft, wordt niet rechtstreeks en ingrijpend beïnvloed als gevolg van deze maatregel. Overeenkomstig artikel 24 van het Besluit Administratieve Bepalingen inzake het Wegverkeer heeft overleg plaatsgevonden met de verkeersadviseur van politie-eenheid Oost Nederland, district Twente, en met de betrokken spoorwegbeheerder (art 25 BABW). Gelet op artikel 15 lid 2 van de Wegenverkeerswet 1994, het Reglement verkeersregels en verkeerstekens 1990 en het Besluit Administratieve Bepalingen inzake het Wegverkeer,</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 om de spoorwegovergang Het Vlier af te sluiten voor gemotoriseerd verkeer, zoals aangegeven op bijgaande situatietekening; </text:p>
            <text:p text:style-name="last-al">• hiertoe de overgang fysiek af te sluiten, met een kleine opening waar voetgangers en fietsers wel doorheen kunnen. </text:p>
            <text:p text:style-name="tekst_bottom"/>
          </text:section>
        </text:section>
        <text:section text:name="regeling-sluiting_id1-3-2-3" text:style-name="regeling-sluiting">
          <text:section text:name="gegeven_id1-3-2-3-1" text:style-name="gegeven">
            <text:p text:style-name="dagtekening">
            <text:span text:style-name="plaats">Borne,</text:span>
            <text:span text:style-name="datum">8 maart 2021</text:span>
          </text:p>
          </text:section>
          <text:section text:name="ondertekening_id1-3-2-3-2">
            <text:p><text:span text:style-name="deze">Namens burgemeester en wethouders van Borne,</text:span></text:p>
            <text:p><text:span text:style-name="ondertekening_naam">
            <text:span text:style-name="voornaam">P.A.J. </text:span>
            <text:span text:style-name="achternaam">Geerdink</text:span>
          </text:span></text:p>
            <text:p><text:span text:style-name="functie">de teamcoördinator Fysieke leefomgeving,</text:span></text:p>
          </text:section>
        </text:section>
        <text:section text:name="bezwaarschrift_id1-3-2-4" text:style-name="bezwaarschrift">
          <text:p text:style-name="bezwaarschrift_top"/>
          <text:p text:style-name="tussenkopvetcur">Mededelingen</text:p>
          <text:p text:style-name="tussenkopcur">Bezwaarclausule</text:p>
          <text:p text:style-name="bezwaarschrift_al">
          <text:span text:style-name="nadrukvet">Inzage</text:span>
        </text:p>
          <text:p text:style-name="bezwaarschrift_al">Het verkeersbesluit en de stukken liggen gedurende de bezwaartermijn ter inzage bij de publieksbalie van het gemeentehuis. In verband met de verscherpte maatregelen rondom het coronavirus kunnen er voorlopig geen afspraken worden gemaakt om ter inzage gelegde stukken in te zien. In plaats daarvan kunt u een mail sturen naar <text:a xlink:href="mailto:info@borne.nl" xlink:type="simple">info@borne.nl</text:a> met de naam van het document dat u wilt inzien. U ontvangt dan van ons een pdf versie van het door u opgevraagde document<text:span text:style-name="nadrukcur">.</text:span></text:p>
          <text:p text:style-name="bezwaarschrift_al"/>
          <text:p text:style-name="bezwaarschrift_al">
          <text:span text:style-name="nadrukvet">Bezwaar</text:span>
        </text:p>
          <text:p text:style-name="bezwaarschrift_al">Als belanghebbende kunt u bezwaar indienen tegen dit verkeersbesluit. </text:p>
          <text:p text:style-name="bezwaarschrift_al">U kunt tot uiterlijk zes weken na de dag van bekendmaking een bezwaarschrift indienen door een brief te sturen naar het college van burgemeester en wethouders, Postbus 200, 7620 AE Borne.</text:p>
          <text:p text:style-name="bezwaarschrift_al">Het bezwaarschrift moet zijn ondertekend en bevat ten minste de naam en het adres van de indiener, de dagtekening, een omschrijving van het besluit waartegen het bezwaar is gericht, en de gronden van het bezwaar. </text:p>
          <text:p text:style-name="bezwaarschrift_al">
          <text:span text:style-name="nadrukvet">Voorlopige voorziening</text:span>
        </text:p>
          <text:p text:style-name="bezwaarschrift_al">Als u een bezwaarschrift indient blijft het verkeersbesluit geldig. Wilt u dat het verkeersbesluit wordt geschorst? Dan kunt u bij de voorzieningenrechter van de Rechtbank Overijssel vragen om een voorlopige voorziening. U kunt uw verzoek sturen naar de voorzieningenrechter van de Rechtbank Overijssel, Afdeling Bestuursrecht, Postbus 10067, 8000 GB Zwolle. </text:p>
          <text:p text:style-name="bezwaarschrift_al">Let er op dat u een kopie van het bezwaarschrift meestuurt. Voor dit verzoek moet u griffierecht betalen. U krijgt hierover een brief van de rechtbank. U kunt ook digitaal om een voorlopige voorziening vragen via <text:span text:style-name="nadrukcur">http://loket.rechtspraak.nl/bestuursrecht</text:span>. Daarvoor moet u wel beschikken over een elektronische handtekening (DigiD). Kijk op de genoemde site voor de precieze voorwaard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2544</text:span><text:line-break/><text:date style:data-style-name="dag" text:fixed="true" text:date-value="2021-03-10"/><text:line-break/><text:date style:data-style-name="jaar" text:fixed="true" text:date-value="2021-03-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2544</text:span><text:date style:data-style-name="nicedate" text:fixed="true" text:date-value="2021-03-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2544</text:span><text:date style:data-style-name="nicedate" text:fixed="true" text:date-value="2021-03-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orne</meta:user-defined>
    <meta:user-defined meta:name="OVERHEID.Gemeente/DC.creator">Borne</meta:user-defined>
    <meta:user-defined meta:name="OVERHEIDop.configuratie">https://repository.officiele-overheidspublicaties.nl/MasterConfiguraties/MC-DRP-VB-Web-CB/3.1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34 van het BABW</meta:user-defined>
    <meta:user-defined meta:name="DCTERMS.alternative">Gemeente - Borne - Borne</meta:user-defined>
    <meta:user-defined meta:name="OVERHEIDvb.Wegcategorie/OVERHEIDvb.wegcategorie">Erftoegangsweg buiten de bebouwde kom</meta:user-defined>
    <meta:user-defined meta:name="OVERHEIDvb.Weggebruiker/OVERHEIDvb.weggebruiker">bestuurders van een motorrijwiel, scooter, personenauto of bestelauto</meta:user-defined>
    <meta:user-defined meta:name="OVERHEIDvb.referentienummer">21int01122</meta:user-defined>
    <meta:user-defined meta:name="DCTERMS.abstract">Verkeersbesluit</meta:user-defined>
    <meta:user-defined meta:name="OVERHEIDop.verkeersbordcode">L8</meta:user-defined>
    <dc:language>nl</dc:language>
    <meta:user-defined meta:name="OVERHEID.EPSG28992/DC.spatial">245476.097 481945.743</meta:user-defined>
    <meta:user-defined meta:name="DC.title">Verkeersbesluit</meta:user-defined>
    <meta:user-defined meta:name="OVERHEID.PostcodeHuisnummer/OVERHEIDop.postcodeHuisnummer">7625ST 4</meta:user-defined>
    <meta:user-defined meta:name="OVERHEIDop.straatnaam">Het Hag</meta:user-defined>
    <meta:user-defined meta:name="OVERHEIDop.woonplaats">Zenderen</meta:user-defined>
    <meta:user-defined meta:name="DCTERMS.W3CDTF/DCTERMS.available">2021-03-10</meta:user-defined>
    <meta:user-defined meta:name="OVERHEIDop.StcrtID/DC.identifier">stcrt-2021-12544</meta:user-defined>
    <meta:user-defined meta:name="OVERHEIDop.externeBijlage">Situatietekening|exb-2021-14304</meta:user-defined>
    <meta:user-defined meta:name="DCTERMS.W3CDTF/OVERHEIDop.jaargang">2021</meta:user-defined>
    <meta:user-defined meta:name="OVERHEIDop.publicationIssue">12544</meta:user-defined>
    <meta:user-defined meta:name="OVERHEIDop.versieInformatie"/>
  </office:meta>
</office:document-meta>
</file>