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Buitengebied, vijfde herzien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erland maken, ter voldoening aan het bepaalde in artikel 3.8 van de Wet ruimtelijke ordening bekend, dat de gemeenteraad in zijn vergadering van 17 december 2020 het bestemmingsplan ‘Buitengebied, vijfde herziening’ heeft vastgesteld. </text:p>
            <text:p text:style-name="common-al">Het bestemmingsplan ‘Buitengebied, vijfde herziening’ betreft een periodieke actualisatie van het geldende bestemmingsplan ‘Buitengebied’. Het bestemmingsplan voorziet in hoofdzaak in:</text:p>
            <text:p text:style-name="common-al"> - enige actualisatie in de begrenzing van het bestemmingsplan ‘Buitengebied’;</text:p>
            <text:p text:style-name="common-al"> - het opnemen van een verbod op uitbreiding van en omschakeling naar geitenhouderij;</text:p>
            <text:p text:style-name="common-al"> - een planologische doorvertaling van enkele met afwijking verleende omgevingsvergunningen;</text:p>
            <text:p text:style-name="common-al"> - het opnemen van een mogelijkheid voor streekproductenwinkels aan huis;</text:p>
            <text:p text:style-name="common-al"> - enige reparatie en actualisatie op perceelsniveau, alsmede enige correctie daar waar de hoogspanningsverbinding ten zuiden van Didam (en het verlengde daarvan) in het geldende plan niet geheel juist op de verbeelding was opgenomen;</text:p>
            <text:p text:style-name="common-al"> - het alsnog opnemen van een bestaande rioolpersleiding bij Stokkum;</text:p>
            <text:p text:style-name="common-al"> - enige technische aanpassing in de integrale regels;</text:p>
            <text:p text:style-name="common-al"> - het planologisch mogelijk maken van diverse ruimtelijke ontwikkelingen op particulier verzoek, waaronder 3 functieveranderingsinitiatieven naar wonen (Greffelkampseweg 58 Didam, Bosstraat 57 Didam en Julianaboom 1 Kilder), 2 functieveranderingsinitiatieven naar werken (Hengelderweg 4 Didam en Rozenpas 8 Kilder), het toekennen van een bestemming ‘bedrijf’ aan een voormalig agrarisch pand (achter Weemstraat 35 Didam), het vergroten van een agrarisch bouwvlak voor paardenhouderij (St. Jansgildestraat 15-17 Beek), en het aanpassen van woonbestemmingen (Kollenburgweg 14 Didam, Op den Dam 15/15a Azewijn, Greffelkampseweg 9 Didam). </text:p>
            <text:p text:style-name="common-al">Het vastgestelde bestemmingsplan is op enkele punten gewijzigd ten opzichte van het ontwerp bestemmingsplan dat eerder ter inzage heeft gelegen. De wijzigingen zien op:</text:p>
            <text:p text:style-name="common-al"> - het afstemmen van de bestemmingsgrens ‘wonen’ tussen Heesweg 4 en Heesweg 4a/4b te Didam op de kadastrale situatie;</text:p>
            <text:p text:style-name="common-al"> - het aanpassen van het bestemmingsvlak ‘wonen’ Koningsstraat 13 te Zeddam;</text:p>
            <text:p text:style-name="common-al"> - het afstemmen van de maximaal toegestane oppervlakte aan bedrijfsgebouwen op de locatie Pakopseweg 3a te Didam op de werkelijke en rechtens toegestane oppervlakte en het verwijderen van de in het ontwerp opgenomen wijziging op de verbeelding;</text:p>
            <text:p text:style-name="common-al"> - enige aanpassing van de in het ontwerpplan opgenomen wijziging voor de locatie Kollenburgweg 14 te Didam (gesloopte woning i.v.m. Tracébesluit);</text:p>
            <text:p text:style-name="common-al"> - enige aanpassing in de breedte van de belemmeringsstrook van de bestaande hoogspanningsverbinding ten zuiden van Didam (en het verlengde daarvan);</text:p>
            <text:p text:style-name="common-al"> - enkele aanvullende aanpassingen in de begrenzing van het bestemmingsplan;</text:p>
            <text:p text:style-name="common-al"> - het als zodanig bestemmen van de 2 rechtens toegestane bedrijfswoningen op de bedrijfslocatie Dijksestraat 42-44 te Didam;</text:p>
            <text:p text:style-name="common-al"> - enkele aanvullende aanpassingen in de begripsbepalingen van het bestemmingsplan ‘Buitengebied’;</text:p>
            <text:p text:style-name="common-al"> - het opnemen van een maximaal toegestane goot- en bouwhoogte voor het tot ‘bedrijf’ te bestemmen voormalig agrarisch gebouw op de locatie ‘achter Weemstraat 35 Didam’;</text:p>
            <text:p text:style-name="common-al"> - enige aanpassing in de toelichting, hoofdzakelijk m.b.t. bovengenoemde wijzigingen. </text:p>
            <text:p text:style-name="common-al">Het vastgestelde bestemmingsplan met de bijbehorende stukken ligt met ingang van 14 januari 2021 gedurende zes weken voor een ieder ter inzage bij de receptie van het gemeentehuis, Bergvredestraat 10 te Didam en is tevens te raadplegen via www.montferland.info of via www.ruimtelijkeplannen.nl.</text:p>
            <text:p text:style-name="common-al">Gedurende de bovengenoemde termijn kunnen de hieronder genoemde belanghebbenden beroep instellen bij de Afdeling bestuursrechtspraak van de Raad van State, Postbus 20019, 2500 EA 's- Gravenhage.</text:p>
            <text:p text:style-name="common-al"> - een belanghebbende die tijdig een zienswijze omtrent het ontwerp bestemmingsplan bij de gemeenteraad heeft kenbaar gemaakt;</text:p>
            <text:p text:style-name="common-al"> - een belanghebbende die aantoont dat hij of zij redelijkerwijs niet in staat is geweest om zijn of haar zienswijze tegen het ontwerp bestemmingsplan bij de gemeenteraad kenbaar te maken;</text:p>
            <text:p text:style-name="common-al"> - een belanghebbende, voor zover het beroep wordt ingesteld tegen wijzigingen die de gemeenteraad van Montferland bij de vaststelling van het bestemmingsplan ten opzichte van het ontwerp bestemmingsplan heeft aangebracht. </text:p>
            <text:p text:style-name="last-al">Het besluit van de gemeenteraad treedt in werking daags na afloop van de bovengenoemde termijn, tenzij binnen de beroepstermijn in samenhang met een ingediend beroep een afzonderlijk verzoek om een voorlopige voorziening bij de voorzitter van bovengenoemde afdeling van de Raad van State is ingediend. Het besluit treedt dan niet in werking voordat op da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Didam,</text:span>
            <text:span text:style-name="datum">12 januari 2021</text:span>
          </text:p>
          </text:section>
          <text:section text:name="ondertekening_id1-3-2-2-2">
            <text:p><text:span text:style-name="functie">Burgemeester en wethouders van Montf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80</text:span><text:line-break/><text:date style:data-style-name="dag" text:fixed="true" text:date-value="2021-01-12"/><text:line-break/><text:date style:data-style-name="jaar" text:fixed="true" text:date-value="2021-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80</text:span><text:date style:data-style-name="nicedate" text:fixed="true" text:date-value="2021-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80</text:span><text:date style:data-style-name="nicedate" text:fixed="true" text:date-value="2021-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Montferland</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55.bplgbgalgherz05-va01</meta:user-defined>
    <meta:user-defined meta:name="OVERHEIDop.Ruimtelijkeplannen/DC.type">bestemmingsplan</meta:user-defined>
    <dc:language>nl</dc:language>
    <meta:user-defined meta:name="OVERHEID.Gemeente/DC.spatial">Montferland</meta:user-defined>
    <meta:user-defined meta:name="DC.title">Vastgesteld bestemmingsplan ‘Buitengebied, vijfde herziening’</meta:user-defined>
    <meta:user-defined meta:name="DCTERMS.W3CDTF/DCTERMS.available">2021-01-12</meta:user-defined>
    <meta:user-defined meta:name="DCTERMS.W3CDTF/OVERHEIDop.jaargang">2021</meta:user-defined>
    <meta:user-defined meta:name="OVERHEIDop.publicationIssue">1180</meta:user-defined>
    <meta:user-defined meta:name="OVERHEIDop.StcrtID/DC.identifier">stcrt-2021-1180</meta:user-defined>
    <meta:user-defined meta:name="OVERHEIDop.versieInformatie"/>
  </office:meta>
</office:document-meta>
</file>