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6-5">
      <text:list-level-style-bullet text:bullet-char="•" text:level="1">
        <style:list-level-properties text:min-label-width="10mm"/>
      </text:list-level-style-bullet>
    </text:list-style>
    <text:list-style style:name="id1-3-2-2-1-46-6">
      <text:list-level-style-bullet text:bullet-char="•" text:level="1">
        <style:list-level-properties text:min-label-width="10mm"/>
      </text:list-level-style-bullet>
    </text:list-style>
    <text:list-style style:name="id1-3-2-2-1-46-7">
      <text:list-level-style-bullet text:bullet-char="•" text:level="1">
        <style:list-level-properties text:min-label-width="10mm"/>
      </text:list-level-style-bullet>
    </text:list-style>
    <text:list-style style:name="id1-3-2-2-1-46-8">
      <text:list-level-style-bullet text:bullet-char="•" text:level="1">
        <style:list-level-properties text:min-label-width="10mm"/>
      </text:list-level-style-bullet>
    </text:list-style>
    <text:list-style style:name="id1-3-2-2-1-46-9">
      <text:list-level-style-bullet text:bullet-char="•" text:level="1">
        <style:list-level-properties text:min-label-width="10mm"/>
      </text:list-level-style-bullet>
    </text:list-style>
    <text:list-style style:name="id1-3-2-2-1-46-10">
      <text:list-level-style-bullet text:bullet-char="•" text:level="1">
        <style:list-level-properties text:min-label-width="10mm"/>
      </text:list-level-style-bullet>
    </text:list-style>
    <text:list-style style:name="id1-3-2-2-1-46-11">
      <text:list-level-style-bullet text:bullet-char="•" text:level="1">
        <style:list-level-properties text:min-label-width="10mm"/>
      </text:list-level-style-bullet>
    </text:list-style>
    <text:list-style style:name="id1-3-2-2-1-46-12">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8-1">
      <text:list-level-style-bullet text:bullet-char="•" text:level="1">
        <style:list-level-properties text:min-label-width="10mm"/>
      </text:list-level-style-bullet>
    </text:list-style>
    <text:list-style style:name="id1-3-2-2-1-48-2">
      <text:list-level-style-bullet text:bullet-char="•" text:level="1">
        <style:list-level-properties text:min-label-width="10mm"/>
      </text:list-level-style-bullet>
    </text:list-style>
    <text:list-style style:name="id1-3-2-2-1-48-3">
      <text:list-level-style-bullet text:bullet-char="•" text:level="1">
        <style:list-level-properties text:min-label-width="10mm"/>
      </text:list-level-style-bullet>
    </text:list-style>
    <text:list-style style:name="id1-3-2-2-1-48-4">
      <text:list-level-style-bullet text:bullet-char="•" text:level="1">
        <style:list-level-properties text:min-label-width="10mm"/>
      </text:list-level-style-bullet>
    </text:list-style>
    <text:list-style style:name="id1-3-2-2-1-48-5">
      <text:list-level-style-bullet text:bullet-char="•" text:level="1">
        <style:list-level-properties text:min-label-width="10mm"/>
      </text:list-level-style-bullet>
    </text:list-style>
    <text:list-style style:name="id1-3-2-2-1-48-6">
      <text:list-level-style-bullet text:bullet-char="•" text:level="1">
        <style:list-level-properties text:min-label-width="10mm"/>
      </text:list-level-style-bullet>
    </text:list-style>
    <text:list-style style:name="id1-3-2-2-1-48-7">
      <text:list-level-style-bullet text:bullet-char="•" text:level="1">
        <style:list-level-properties text:min-label-width="10mm"/>
      </text:list-level-style-bullet>
    </text:list-style>
    <text:list-style style:name="id1-3-2-2-1-48-8">
      <text:list-level-style-bullet text:bullet-char="•" text:level="1">
        <style:list-level-properties text:min-label-width="10mm"/>
      </text:list-level-style-bullet>
    </text:list-style>
    <text:list-style style:name="id1-3-2-2-1-48-9">
      <text:list-level-style-bullet text:bullet-char="•" text:level="1">
        <style:list-level-properties text:min-label-width="10mm"/>
      </text:list-level-style-bullet>
    </text:list-style>
    <text:list-style style:name="id1-3-2-2-1-48-10">
      <text:list-level-style-bullet text:bullet-char="•" text:level="1">
        <style:list-level-properties text:min-label-width="10mm"/>
      </text:list-level-style-bullet>
    </text:list-style>
    <text:list-style style:name="id1-3-2-2-1-48-11">
      <text:list-level-style-bullet text:bullet-char="•" text:level="1">
        <style:list-level-properties text:min-label-width="10mm"/>
      </text:list-level-style-bullet>
    </text:list-style>
    <text:list-style style:name="id1-3-2-2-1-48-12">
      <text:list-level-style-bullet text:bullet-char="•" text:level="1">
        <style:list-level-properties text:min-label-width="10mm"/>
      </text:list-level-style-bullet>
    </text:list-style>
    <text:list-style style:name="id1-3-2-2-1-48-13">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3-3">
      <text:list-level-style-bullet text:bullet-char="•" text:level="1">
        <style:list-level-properties text:min-label-width="10mm"/>
      </text:list-level-style-bullet>
    </text:list-style>
    <text:list-style style:name="id1-3-2-2-1-51-3-3-1">
      <text:list-level-style-bullet text:bullet-char="•" text:level="1">
        <style:list-level-properties text:min-label-width="10mm"/>
      </text:list-level-style-bullet>
    </text:list-style>
    <text:list-style style:name="id1-3-2-2-1-51-3-3-2">
      <text:list-level-style-bullet text:bullet-char="•" text:level="1">
        <style:list-level-properties text:min-label-width="10mm"/>
      </text:list-level-style-bullet>
    </text:list-style>
    <text:list-style style:name="id1-3-2-2-1-51-3-3-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1-4-3">
      <text:list-level-style-bullet text:bullet-char="•" text:level="1">
        <style:list-level-properties text:min-label-width="10mm"/>
      </text:list-level-style-bullet>
    </text:list-style>
    <text:list-style style:name="id1-3-2-2-1-51-4-3-1">
      <text:list-level-style-bullet text:bullet-char="•" text:level="1">
        <style:list-level-properties text:min-label-width="10mm"/>
      </text:list-level-style-bullet>
    </text:list-style>
    <text:list-style style:name="id1-3-2-2-1-51-4-3-2">
      <text:list-level-style-bullet text:bullet-char="•" text:level="1">
        <style:list-level-properties text:min-label-width="10mm"/>
      </text:list-level-style-bullet>
    </text:list-style>
    <text:list-style style:name="id1-3-2-2-1-51-4-3-3">
      <text:list-level-style-bullet text:bullet-char="•" text:level="1">
        <style:list-level-properties text:min-label-width="10mm"/>
      </text:list-level-style-bullet>
    </text:list-style>
    <text:list-style style:name="id1-3-2-2-1-51-5">
      <text:list-level-style-bullet text:bullet-char="•" text:level="1">
        <style:list-level-properties text:min-label-width="10mm"/>
      </text:list-level-style-bullet>
    </text:list-style>
    <text:list-style style:name="id1-3-2-2-1-51-6">
      <text:list-level-style-bullet text:bullet-char="•" text:level="1">
        <style:list-level-properties text:min-label-width="10mm"/>
      </text:list-level-style-bullet>
    </text:list-style>
    <text:list-style style:name="id1-3-2-2-1-51-7">
      <text:list-level-style-bullet text:bullet-char="•" text:level="1">
        <style:list-level-properties text:min-label-width="10mm"/>
      </text:list-level-style-bullet>
    </text:list-style>
    <text:list-style style:name="id1-3-2-2-1-51-8">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Centrumpla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de gemeente Putten zijn op grond van artikel 18 lid 1 sub d van de Wegenverkeerswet 1994 bevoegd dit verkeersbesluit te nemen.</text:p>
            <text:p text:style-name="tussenkopcur">OVERWEGINGEN TEN AANZIEN VAN HET BESLUIT </text:p>
            <text:p text:style-name="common-al">
            <text:span text:style-name="nadrukvet">Vereiste van besluit </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p text:style-name="common-al">
            <text:span text:style-name="nadrukvet">Motivering </text:span>
          </text:p>
            <text:p text:style-name="common-al">Uit het oogpunt van </text:p>
            <text:list text:style-name="id1-3-2-2-1-7">
              <text:list-item text:style-override="id1-3-2-2-1-7-1">
                <text:number>•</text:number>
                <text:p text:style-name="al">het verzekeren van de veiligheid op de weg;</text:p>
              </text:list-item>
              <text:list-item text:style-override="id1-3-2-2-1-7-2">
                <text:number>•</text:number>
                <text:p text:style-name="al">het beschermen van de weggebruikers en passagiers; </text:p>
              </text:list-item>
              <text:list-item text:style-override="id1-3-2-2-1-7-3">
                <text:number>•</text:number>
                <text:p text:style-name="al">het in stand houden van de weg en het waarborgen van de bruikbaarheid daarvan;</text:p>
              </text:list-item>
              <text:list-item text:style-override="id1-3-2-2-1-7-4">
                <text:number>•</text:number>
                <text:p text:style-name="al">het zoveel mogelijk waarborgen van de vrijheid van het verkeer; </text:p>
              </text:list-item>
              <text:list-item text:style-override="id1-3-2-2-1-7-5">
                <text:number>•</text:number>
                <text:p text:style-name="al">het voorkomen of beperken van door het verkeer veroorzaakte overlast, hinder of schade en – </text:p>
              </text:list-item>
              <text:list-item text:style-override="id1-3-2-2-1-7-6">
                <text:number>•</text:number>
                <text:p text:style-name="al">het voorkomen of beperken van door het verkeer veroorzaakte aantasting van het karakter of van de functie van objecten of gebieden is het gewenst om in het kader van het centrumplan de verkeersstromen te herzien. </text:p>
              </text:list-item>
            </text:list>
            <text:p text:style-name="common-al">Een belangrijk uitgangspunt is om de winkelstraten (Kerkstraat en Dorpsstraat) autoluw te maken. Momenteel mag de auto (en bevoorrading) altijd het centrum in. Behalve op woensdagochtend tijdens de weekmarkt en van vrijdagmiddag tot en met zaterdag.</text:p>
            <text:p text:style-name="common-al">
            <text:span text:style-name="nadrukcur">Zone voetgangersgebied </text:span>
          </text:p>
            <text:p text:style-name="common-al">Om het centrum aantrekkelijker te maken voor winkelend publiek en de (verkeers)veiligheid van hen te vergroten worden de winkelstraten Kerkstraat (gedeelte Dorpsstraat-Bakkerstraat) en Dorpsstraat (gedeelte Dorpsstraat-Weverstraat) ingericht als voetgangersgebied (zone). De fietsers worden het gehele jaar hiervan uitgezonderd, ook gehandicaptenvoertuigen. De huidige geslotenverklaring (bord model C1) wordt hiermee vervangen. </text:p>
            <text:p text:style-name="common-al">Het voetgangersgebied (zone) kan worden ingevoerd zodra de tijdelijke maatregelen t.b.v. het coronavirus niet meer van toepassing zijn. </text:p>
            <text:p text:style-name="common-al">
            <text:span text:style-name="nadrukcur">Venstertijden </text:span>
          </text:p>
            <text:p text:style-name="common-al">Er worden venstertijden ingesteld voor de bevoorrading van de winkels binnen het voetgangersgebied. Hierdoor kunnen de winkels worden bevoorraad op de momenten dat het nog rustig is. De momenten dat vrachtverkeer is toegestaan in het voetgangersgebied is op maandag, dinsdag, donderdag en vrijdag van 07.00 tot 11.00 uur. Op zaterdag gelden de tijden van 06.00 tot 09.00 uur. Dit wordt kenbaar gemaakt door middel van een onderbord met daarop het ‘laden &amp; lossen’ symbool en de tekst ‘toegestaan’ gevolgd door de dagen en tijden. Op woensdagen kan niet worden bevoorraad wegens de weekmarkt die dan plaatsvindt, het centrum is op dat moment drukker dan de andere ochtenden. De venstertijden worden gelijktijdig met het voetgangersgebied (zone) worden ingevoerd. </text:p>
            <text:p text:style-name="common-al">
            <text:span text:style-name="nadrukcur">Fysieke afsluiting </text:span>
          </text:p>
            <text:p text:style-name="common-al">Doordat het voetgangersgebied ervoor zorgt dat verkeer wordt geweerd uit de winkelstraten is het noodzakelijk om de doorgangen Krommestraat en het Kerkplein (doorsteek van Kelnarijstraat naar Verlengde Dorpsstraat) fysiek af te sluiten voor motorvoertuigen, uitgezonderd voor fietsers. Dit heeft tot gevolg de eenrichtingswegen Verlengde Dorpsstraat en de Molenstraat worden opgeheven en in twee richten bereden kunnen worden. De brandweer kan de fysieke afsluiting op het Kerkplein wel passeren. </text:p>
            <text:p text:style-name="common-al">De fysieke afsluitingen worden gerealiseerd zodra de werkzaamheden van de herinrichting op de betreffende locaties zijn afgerond. </text:p>
            <text:p text:style-name="common-al">
            <text:span text:style-name="nadrukcur">Molenstraat </text:span>
          </text:p>
            <text:p text:style-name="common-al">De Molenstraat (gedeelte Achterstraat-Dorpsstraat) wordt bereikbaar vanaf de Achterstraat en de Engweg (via Molenstraat). De verplichte rijrichtingen op de kruising Achterstraat-Molenstraat worden aangepast. De Molenstraat wordt doodlopend, uitgezonderd fietsers. Alle woningen/winkels dit gedeelte van de Molenstraat parkeren op eigen terrein. Parkeren op rijbaan is niet toegestaan vanwege de parkeerschijfzone, er zijn geen parkeervakken op straat aangegeven. </text:p>
            <text:p text:style-name="common-al">
            <text:span text:style-name="nadrukcur">Verlengde Dorpsstraat</text:span>
          </text:p>
            <text:p text:style-name="common-al"> Doordat de doorsteek langs de kerk wordt opgeheven wordt de Verlengde Dorpsstraat (gedeelte Dorpsstraat-Bakkerstraat) bereikbaar vanaf de Voorthuizerstraat. Buiten de venstertijden om wordt de straat doodlopend. Aan het einde van de rij parkeervakken (voor de HEMA) wordt een keervak gerealiseerd, zodat voertuigen veilig kunnen keren als alle parkeervakken vol zijn. </text:p>
            <text:p text:style-name="common-al">
            <text:span text:style-name="nadrukcur">Bakkerstraat </text:span>
          </text:p>
            <text:p text:style-name="common-al">De Bakkerstraat is smal en heeft geen trottoirs. Om de verkeersveiligheid in de Bakkerstraat te verhogen is het gewenst dat er minder doorgaand verkeer door de straat rijdt. Daarom wordt vanaf het parkeerterrein van de Albert Heijn een verplichte rijrichting naar rechts ingesteld, richting de Verlengde Dorpsstraat. Zodat verkeer niet via de Bakkerstraat het parkeerterrein kan verlaten. </text:p>
            <text:p text:style-name="common-al">Daarbij wordt op de Garderenseweg het inrijverbod (éénrichtingsweg) naar achter verplaatst naar nabij huisnummer 3. Zodat onder andere de fietswinkel Ligtrink Tweewielers bereikbaar wordt vanaf de Voorthuizerstraat in plaats van via de Bakkerstraat. </text:p>
            <text:p text:style-name="common-al">De bocht van de Bakkerstraat naar de Garderenseweg is erg krap, grote voertuigen kunnen deze niet of nauwelijks maken. Om schade aan gebouwen, straat en wegmeubilair te voorkomen en de (verkeers)veiligheid te vergroten wordt een maximale voertuiglengte van 10 meter ingesteld in de Bakkerstraat. </text:p>
            <text:p text:style-name="common-al">De invoering van de maatregelen t.b.v. de Bakkerstraat worden ingevoerd zodra het verkeers-besluit onherroepelijk is. De lengte beperking van 10 meter wordt als tijdelijke corona-virus maatregel al toegepast. </text:p>
            <text:p text:style-name="common-al">
            <text:span text:style-name="nadrukcur">Kerkplein en </text:span>
            <text:span text:style-name="nadrukcur">Fontanusplein</text:span>
          </text:p>
            <text:p text:style-name="common-al">Vanwege de weekmarkt, en de opbouw van de kramen, is parkeren op het Fontanusplein en Kerkplein verboden vanaf dinsdagavond 19.00 uur tot woensdagmiddag 15.00 uur. Dit wordt kenbaar gemaakt via de borden van de parkeerschijfzone, bord model E10. </text:p>
            <text:p text:style-name="common-al">De Postweg is een eenrichtingsweg en komt uit op het Kerkplein. Doordat de doorgang langs de Kerk naar de Verlengde Dorpsstraat wordt afgesloten zijn de ‘uitgangen’ van het plein beperkt. Daarom geldt er een verplichte rijrichting, uitgezonderd fietsers, op de kruising Papier-makerstraat-Kelnarijstraat. De maatregelen t.b.v. de weekmarkt en de pleinen worden ingevoerd zodra de werkzaamheden op de pleinen zijn afgerond. </text:p>
            <text:p text:style-name="common-al">
            <text:span text:style-name="nadrukcur">Weekmarkt</text:span>
          </text:p>
            <text:p text:style-name="common-al"> Tijdens de weekmarkt wordt de Papiermakerstraat, die over het Kerkplein loopt, afgesloten voor alle verkeer, door middel van schrikhekken met daarop een bord model C1. Deze hekken zijn handmatig te (ver)plaatsen en gelden enkel tijdens de weekmarkt (van 6.00 tot 15.00 uur). </text:p>
            <text:p text:style-name="common-al">De maatregelen t.b.v. de weekmarkt worden ingevoerd zodra de weekmarkt weer wordt terug verplaatst naar de pleinen.</text:p>
            <text:p text:style-name="common-al">
            <text:span text:style-name="nadrukcur">Erf </text:span>
          </text:p>
            <text:p text:style-name="common-al">Over het centrum is momenteel een erf gelegen. In de Uitvoeringsvoorschriften BABW inzake verkeertekens worden er bepaalde eisen aan een erf gesteld;</text:p>
            <text:list text:style-name="id1-3-2-2-1-34">
              <text:list-item text:style-override="id1-3-2-2-1-34-1">
                <text:number>•</text:number>
                <text:p text:style-name="al">Een erf moet voornamelijk een verblijfsfunctie hebben, waarbij de intensiteit van het verkeer het karakter van het erf niet mag aantasten. Met uitzondering van het kernwinkelgebied kan dit niet worden gesteld. De relatief hoge verkeerintensiteit in Dorpsstraat (gedeelte Engweg-Brinkstraat), de Klaasbosstraat en de Achterstraat draagt niet bij aan het karakter van een erf.</text:p>
              </text:list-item>
              <text:list-item text:style-override="id1-3-2-2-1-34-2">
                <text:number>•</text:number>
                <text:p text:style-name="al">De wegen moet dusdanig zijn ingericht, met eventuele snelheid beperkende voorzieningen, dat stapvoets rijden (15 km/u) redelijkerwijze uit de omstandigheden voortvloeit. De inrichting van de wegen, zoals de Dorpsstraat (gedeelte Engweg-Brinkstraat), de Klaasbosstraat en de Achterstraat zijn niet dusdanig anders dan buiten het erf. De omgeving/inrichting binnen het erf zorgt er niet voor dat men stapvoets rijdt. Dit blijkt ook uit de V85 die net onder de 30 km/u ligt, wat geen stapvoets rijden is. </text:p>
              </text:list-item>
              <text:list-item text:style-override="id1-3-2-2-1-34-3">
                <text:number>•</text:number>
                <text:p text:style-name="al">De in- en uitgangen van een erf moeten door hun ‘constructie’ duidelijk (her)kenbaar zijn. Het erf wordt nu enkel door bebording aangeduid en wijkt qua inrichting van de weg ook nauwelijks af van wegen buiten het erf. </text:p>
              </text:list-item>
              <text:list-item text:style-override="id1-3-2-2-1-34-4">
                <text:number>•</text:number>
                <text:p text:style-name="al">De parkeerplaatsen binnen een erf moeten worden aangeduid met een P-tegel of een P-bord. Echter ligt over hetzelfde erf een parkeerschijfzone. In dat geval gelden de regels van de parkeerschijfzone en heeft het bord model G5 (erf) geen meerwaarde. </text:p>
              </text:list-item>
            </text:list>
            <text:p text:style-name="common-al">Binnen een erf mag de voetganger de gehele wegbreedte gebruiken en geldt een maximale snelheid van 15km/u. De inrichting van het erf verschilt nauwelijks met de andere (30km/u) straten rondom het centrum. Daarbij heeft handhaving op de snelheid geen prioriteit. De ‘extra’ veiligheid voor de voetganger kan dan ook worden bestempeld als schijnveiligheid. In de praktijk blijft de voetganger nu ook al op de trottoirs lopen. Er is dan ook geen reden meer om het erf te behouden. Het autoluwe voetgangersgebied (kernwinkelgebied) komt hiervoor in de plaats. </text:p>
            <text:p text:style-name="common-al">Het erf wordt verwijderd zodra het voetgangersgebied (zone) wordt ingesteld.</text:p>
            <text:p text:style-name="common-al">
            <text:span text:style-name="nadrukcur">Koesteeg</text:span>
            <text:span text:style-name="nadrukcur"/>
          </text:p>
            <text:p text:style-name="common-al">Op een deel van de Koesteeg rust nu een geslotenverklaring voor motorvoertuigen op meer dan twee wielen. Echter is dit deel fysiek geknipt door middel van een paal. Doorgaand (auto) verkeer is niet mogelijk. Aan de zijde van de Weverstraat worden ‘bezoekers dienstgebouw P.T.T.’ uitgezonderd van de geslotenverklaring. De oude dienstgebouw PTT bestaat niet meer. Er zijn daarom geen redenen meer om de geslotenverklaring te behouden. </text:p>
            <text:p text:style-name="common-al">De bebording op de Koesteeg wordt verwijderd zodra het verkeersbesluit onherroepelijk is. </text:p>
            <text:p text:style-name="common-al">Er heeft conform artikel 24 BABW overleg plaats gevonden met de gemandateerde verkeers-adviseur van de Nationale Politie, in de Eenheid Oost-Nederland, district Noord en Oost Gelderland. </text:p>
            <text:p text:style-name="common-al">
            <text:span text:style-name="nadrukcur">Inspraak </text:span>
          </text:p>
            <text:p text:style-name="common-al">Het ontwerp verkeersbesluit heeft 6 weken (15 juli t/m 25 augustus 2020) ter inzage gelegen voor inspraak. In deze periode zijn er geen inspraakreacties ingediend.</text:p>
            <text:p text:style-name="common-al">
            <text:span text:style-name="nadrukvet">Verkeerstekens </text:span>
          </text:p>
            <text:p text:style-name="common-al">In artikel 12 van het BABW is limitatief opgenomen voor welke verkeerstekens een verkeersbesluit vereist is. In Bijlage 1 van het Reglement en Verkeerstekens 1990 (RVV 1990) staan de verkeersborden genoemd. In dit besluit gaat het om het volgende verkeersteken(s): </text:p>
            <text:p text:style-name="common-al">
            <text:span text:style-name="nadrukcur">Te verwijderen:</text:span>
          </text:p>
            <text:list text:style-name="id1-3-2-2-1-46">
              <text:list-item text:style-override="id1-3-2-2-1-46-1">
                <text:number>•</text:number>
                <text:p text:style-name="al">A1: Maximumsnelheid 30 km/u (zone) </text:p>
              </text:list-item>
              <text:list-item text:style-override="id1-3-2-2-1-46-2">
                <text:number>•</text:number>
                <text:p text:style-name="al">C1: Gesloten in beide richtingen voor voertuigen, ruiters en geleiders van rij- of trekdieren of vee</text:p>
              </text:list-item>
              <text:list-item text:style-override="id1-3-2-2-1-46-3">
                <text:number>•</text:number>
                <text:p text:style-name="al">C2: Eenrichtingsweg, in deze richting gesloten voor voertuigen, ruiters en geleiders van rij- of trekdieren of vee</text:p>
              </text:list-item>
              <text:list-item text:style-override="id1-3-2-2-1-46-4">
                <text:number>•</text:number>
                <text:p text:style-name="al">C3: Eenrichtingsweg</text:p>
              </text:list-item>
              <text:list-item text:style-override="id1-3-2-2-1-46-5">
                <text:number>•</text:number>
                <text:p text:style-name="al">C4: Eenrichtingsweg </text:p>
              </text:list-item>
              <text:list-item text:style-override="id1-3-2-2-1-46-6">
                <text:number>•</text:number>
                <text:p text:style-name="al">C6: Gesloten voor motorvoertuigen op meer dan twee wielen </text:p>
              </text:list-item>
              <text:list-item text:style-override="id1-3-2-2-1-46-7">
                <text:number>•</text:number>
                <text:p text:style-name="al">D4: Gebod tot het volgen van de rijrichting die op het bord is aangegeven </text:p>
              </text:list-item>
              <text:list-item text:style-override="id1-3-2-2-1-46-8">
                <text:number>•</text:number>
                <text:p text:style-name="al">D5: Gebod tot het volgen van de rijrichting die op het bord is aangegeven</text:p>
              </text:list-item>
              <text:list-item text:style-override="id1-3-2-2-1-46-9">
                <text:number>•</text:number>
                <text:p text:style-name="al">D6: Gebod tot het volgen van een van de rijrichtingen die op het bord zijn aangegeven </text:p>
              </text:list-item>
              <text:list-item text:style-override="id1-3-2-2-1-46-10">
                <text:number>•</text:number>
                <text:p text:style-name="al">G5: Erf - G6: Einde erf</text:p>
              </text:list-item>
              <text:list-item text:style-override="id1-3-2-2-1-46-11">
                <text:number>•</text:number>
                <text:p text:style-name="al">G7: Voetpad </text:p>
              </text:list-item>
              <text:list-item text:style-override="id1-3-2-2-1-46-12">
                <text:number>•</text:number>
                <text:p text:style-name="al">L8: Doodlopende weg</text:p>
              </text:list-item>
            </text:list>
            <text:p text:style-name="common-al">
            <text:span text:style-name="nadrukcur">Te plaatsen:</text:span>
          </text:p>
            <text:list text:style-name="id1-3-2-2-1-48">
              <text:list-item text:style-override="id1-3-2-2-1-48-1">
                <text:number>•</text:number>
                <text:p text:style-name="al">C1: Gesloten in beide richtingen voor voertuigen, ruiters en geleiders van rij- of trekdieren of vee</text:p>
              </text:list-item>
              <text:list-item text:style-override="id1-3-2-2-1-48-2">
                <text:number>•</text:number>
                <text:p text:style-name="al">C2: Eenrichtingsweg, in deze richting gesloten voor voertuigen, ruiters en geleiders van rij- of trekdieren of vee </text:p>
              </text:list-item>
              <text:list-item text:style-override="id1-3-2-2-1-48-3">
                <text:number>•</text:number>
                <text:p text:style-name="al">C3: Eenrichtingsweg </text:p>
              </text:list-item>
              <text:list-item text:style-override="id1-3-2-2-1-48-4">
                <text:number>•</text:number>
                <text:p text:style-name="al">C17: Gesloten voor voertuigen en samenstellen van voertuien die, met inbegrip van de lading, langer zijn dan op het bord is aangegeven (10 meter) </text:p>
              </text:list-item>
              <text:list-item text:style-override="id1-3-2-2-1-48-5">
                <text:number>•</text:number>
                <text:p text:style-name="al">D5: Gebod tot het volgen van de rijrichting die op het bord is aangegeven </text:p>
              </text:list-item>
              <text:list-item text:style-override="id1-3-2-2-1-48-6">
                <text:number>•</text:number>
                <text:p text:style-name="al">D6: Gebod tot het volgen van een van de rijrichtingen die op het bord zijn aangegeven </text:p>
              </text:list-item>
              <text:list-item text:style-override="id1-3-2-2-1-48-7">
                <text:number>•</text:number>
                <text:p text:style-name="al">E10: Parkeerschijfzone met verplicht gebruik van parkeerschijf, tevens parkeerverbod indien er langer wordt geparkeerd dan de parkeerduur die op het bord is aangegeven. Parkeren verboden vanaf dinsdag 19.00 tot woensdag 15.00 uur. </text:p>
              </text:list-item>
              <text:list-item text:style-override="id1-3-2-2-1-48-8">
                <text:number>•</text:number>
                <text:p text:style-name="al">OB304: Wegsleepregeling </text:p>
              </text:list-item>
              <text:list-item text:style-override="id1-3-2-2-1-48-9">
                <text:number>•</text:number>
                <text:p text:style-name="al">G7: Voetpad als zone </text:p>
              </text:list-item>
              <text:list-item text:style-override="id1-3-2-2-1-48-10">
                <text:number>•</text:number>
                <text:p text:style-name="al">L8: Doodlopende weg </text:p>
              </text:list-item>
              <text:list-item text:style-override="id1-3-2-2-1-48-11">
                <text:number>•</text:number>
                <text:p text:style-name="al">OB52: Uitgezonderd fietsers </text:p>
              </text:list-item>
              <text:list-item text:style-override="id1-3-2-2-1-48-12">
                <text:number>•</text:number>
                <text:p text:style-name="al">Uitgezonderd fietsers en gehandicaptenvoertuigen </text:p>
              </text:list-item>
              <text:list-item text:style-override="id1-3-2-2-1-48-13">
                <text:number>•</text:number>
                <text:p text:style-name="al">Laden &amp; lossen toegestaan: op maandag, dinsdag, donderdag en vrijdag tussen 07.00 en 11.00 uur. Zaterdag tussen 06.00 en 09.00 uur.</text:p>
              </text:list-item>
            </text:list>
            <text:p text:style-name="tussenkopcur">BESLUIT </text:p>
            <text:p text:style-name="common-al">Op grond van voorgaande overwegingen hebben wij besloten om de volgende verkeerssituaties aan te passen en daarbij conform aan bijgevoegde tekeningen de verkeersborden, markeringen en verkeerstekens als hiervoor genoemd te (ver)plaatsen, aanbrengen en verwijderen: </text:p>
            <text:list text:style-name="id1-3-2-2-1-51">
              <text:list-item text:style-override="id1-3-2-2-1-51-1">
                <text:number>•</text:number>
                <text:p text:style-name="al">De geslotenverklaring bord model C1 (zone), geldende van woensdag 09.00–13.00 uur en vrijdag 12.00 uur – zaterdag 17.00 uur, te vervangen voor een voetgangersgebied bord model G7 (zone), waarbij fietsers en gehandicaptenvoertuigen zijn uitgezonderd.</text:p>
              </text:list-item>
              <text:list-item text:style-override="id1-3-2-2-1-51-2">
                <text:number>•</text:number>
                <text:p text:style-name="al">Voor het voetgangersgebied venstertijden in te stellen voor de bevoorrading van het centrum, geldende op maandag, dinsdag, donderdag en vrijdag van 07.00 tot 11.00 uur en op zaterdag van 06.00 tot 09.00 uur. </text:p>
              </text:list-item>
              <text:list-item text:style-override="id1-3-2-2-1-51-3">
                <text:number>•</text:number>
                <text:p text:style-name="al">De Krommestraat en het Kerkplein (doorgang Kelnarijstraat – Verlengde Dorpsstraat) fysiek af te sluiten voor motorvoertuigen. </text:p>
                <text:list text:style-name="id1-3-2-2-1-51-3-3">
                  <text:list-item text:style-override="id1-3-2-2-1-51-3-3-1">
                    <text:number>•</text:number>
                    <text:p text:style-name="al">Hierom het eenrichtingsverkeer in de Molenstraat (gedeelte Dorpsstraat – Achterstraat) in te trekken en de verplichte rijrichtingen op de kruising Achterstraat – Molenstraat aan te passen aan de nieuwe situatie en bord model L8 (doodlopende weg) te plaatsen.</text:p>
                  </text:list-item>
                  <text:list-item text:style-override="id1-3-2-2-1-51-3-3-2">
                    <text:number>•</text:number>
                    <text:p text:style-name="al">Hierom het eenrichtingsverkeer in de Verlengde Dorpsstraat (gedeelte Dorpsstraat – Bakkerstraat) in te trekken. </text:p>
                  </text:list-item>
                  <text:list-item text:style-override="id1-3-2-2-1-51-3-3-3">
                    <text:number>•</text:number>
                    <text:p text:style-name="al">Verplichte rijrichtingen (bord model D5 – uitgezonderd fietsers) in te stellen op de kruising Papiermakerstraat – Kelnarijstraat. –</text:p>
                  </text:list-item>
                </text:list>
              </text:list-item>
              <text:list-item text:style-override="id1-3-2-2-1-51-4">
                <text:number>•</text:number>
                <text:p text:style-name="al">De Bakkerstraat verkeersveiliger te maken.</text:p>
                <text:list text:style-name="id1-3-2-2-1-51-4-3">
                  <text:list-item text:style-override="id1-3-2-2-1-51-4-3-1">
                    <text:number>•</text:number>
                    <text:p text:style-name="al">Een lengte beperking van 10 meter (bord model C17) in te stellen in de Bakkerstraat. </text:p>
                  </text:list-item>
                  <text:list-item text:style-override="id1-3-2-2-1-51-4-3-2">
                    <text:number>•</text:number>
                    <text:p text:style-name="al">Een verplichte rijrichting naar rechts (ri. Verlengde Dorpsstraat) (bord model D5 - uitgezonderd fietsers) in te stellen vanaf het parkeerterrein Albert Heijn.</text:p>
                  </text:list-item>
                  <text:list-item text:style-override="id1-3-2-2-1-51-4-3-3">
                    <text:number>•</text:number>
                    <text:p text:style-name="al">Op de Garderenseweg het inrijverbod (bord model C2 – uitgezonderd fietsers) naar achter te verplaatsen, nabij huisnummer 3. </text:p>
                  </text:list-item>
                </text:list>
              </text:list-item>
              <text:list-item text:style-override="id1-3-2-2-1-51-5">
                <text:number>•</text:number>
                <text:p text:style-name="al">De geslotenverklaring bord model C1 (zone) op de Papiermakerstraat, geldende van dinsdag 20:00 – woensdag 14.30 uur te vervangen voor een handmatig te (ver)plaatsen C1 schrikhekken geldende op woensdag van 06.00 tot 15.00 uur. </text:p>
              </text:list-item>
              <text:list-item text:style-override="id1-3-2-2-1-51-6">
                <text:number>•</text:number>
                <text:p text:style-name="al">Het parkeren binnen de parkeerschijfzone op het Kerkplein en Fontanusplein te verbieden van dinsdag 19.00 uur tot woensdag 15.00 uur. </text:p>
              </text:list-item>
              <text:list-item text:style-override="id1-3-2-2-1-51-7">
                <text:number>•</text:number>
                <text:p text:style-name="al">Het erf over het centrum in te trekken (bord model G5, G6 en A1). </text:p>
              </text:list-item>
              <text:list-item text:style-override="id1-3-2-2-1-51-8">
                <text:number>•</text:number>
                <text:p text:style-name="al">De geslotenverklaring (bord model C6) in de Koesteeg in te trekken.</text:p>
              </text:list-item>
            </text:list>
            <text:p text:style-name="common-al"/>
            <text:p text:style-name="common-al">
            <text:span text:style-name="nadrukvet">Beroep </text:span>
          </text:p>
            <text:p text:style-name="common-al">Tegen deze beslissing kunnen belanghebbenden binnen zes weken na datum na bekendmaking van dit besluit een beroepschrift indienen bij de Rechtbank Gelderland, afdeling Bestuursrecht, Postbus 9030, 6800 EM te Arnhem. Het beroepschrift dient te zijn ondertekent en moet ten minste bevatten: </text:p>
            <text:p text:style-name="common-al"/>
            <text:list text:style-name="id1-3-2-2-1-56">
              <text:list-item text:style-override="id1-3-2-2-1-56-1">
                <text:number>•</text:number>
                <text:p text:style-name="al">de naam en het adres van de indiener; </text:p>
              </text:list-item>
              <text:list-item text:style-override="id1-3-2-2-1-56-2">
                <text:number>•</text:number>
                <text:p text:style-name="al">de dagtekening; </text:p>
              </text:list-item>
              <text:list-item text:style-override="id1-3-2-2-1-56-3">
                <text:number>•</text:number>
                <text:p text:style-name="al">een omschrijving van het besluit waartegen het beroep is gericht;</text:p>
              </text:list-item>
              <text:list-item text:style-override="id1-3-2-2-1-56-4">
                <text:number>•</text:number>
                <text:p text:style-name="al">gronden van beroep Putten, </text:p>
              </text:list-item>
            </text:list>
            <text:p text:style-name="common-al"/>
            <text:p text:style-name="common-al">Putten, 9 februari 2021 </text:p>
            <text:p text:style-name="common-al">Burgemeester en wethouders van Putten, </text:p>
            <text:p text:style-name="common-al">de secretaris, de burgemeester,</text:p>
            <text:p text:style-name="last-al"/>
            <text:p text:style-name="tekst_bottom"/>
          </text:section>
        </text:section>
        <text:section text:name="bezwaarschrift_id1-3-2-3"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684</text:span><text:line-break/><text:date style:data-style-name="dag" text:fixed="true" text:date-value="2021-03-01"/><text:line-break/><text:date style:data-style-name="jaar" text:fixed="true" text:date-value="2021-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684</text:span><text:date style:data-style-name="nicedate" text:fixed="true" text:date-value="2021-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0684</text:span><text:date style:data-style-name="nicedate" text:fixed="true" text:date-value="2021-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Putten</meta:user-defined>
    <meta:user-defined meta:name="OVERHEID.Gemeente/DC.creator">Putt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Putten -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262605</meta:user-defined>
    <meta:user-defined meta:name="DCTERMS.abstract">Verkeersbesluit: Centrumplan</meta:user-defined>
    <meta:user-defined meta:name="OVERHEIDop.verkeersbordcode">A1</meta:user-defined>
    <meta:user-defined meta:name="OVERHEIDop.verkeersbordcode">C1</meta:user-defined>
    <meta:user-defined meta:name="OVERHEIDop.verkeersbordcode">C2</meta:user-defined>
    <meta:user-defined meta:name="OVERHEIDop.verkeersbordcode">C3</meta:user-defined>
    <meta:user-defined meta:name="OVERHEIDop.verkeersbordcode">C4</meta:user-defined>
    <meta:user-defined meta:name="OVERHEIDop.verkeersbordcode">C6</meta:user-defined>
    <meta:user-defined meta:name="OVERHEIDop.verkeersbordcode">C17</meta:user-defined>
    <meta:user-defined meta:name="OVERHEIDop.verkeersbordcode">D4</meta:user-defined>
    <meta:user-defined meta:name="OVERHEIDop.verkeersbordcode">D5</meta:user-defined>
    <meta:user-defined meta:name="OVERHEIDop.verkeersbordcode">D6</meta:user-defined>
    <meta:user-defined meta:name="OVERHEIDop.verkeersbordcode">E10</meta:user-defined>
    <meta:user-defined meta:name="OVERHEIDop.verkeersbordcode">G5</meta:user-defined>
    <meta:user-defined meta:name="OVERHEIDop.verkeersbordcode">G6</meta:user-defined>
    <meta:user-defined meta:name="OVERHEIDop.verkeersbordcode">G7</meta:user-defined>
    <meta:user-defined meta:name="OVERHEIDop.verkeersbordcode">L8</meta:user-defined>
    <dc:language>nl</dc:language>
    <meta:user-defined meta:name="OVERHEID.EPSG28992/DC.spatial">169911.923 474720.109</meta:user-defined>
    <meta:user-defined meta:name="DC.title">Verkeersbesluit: Centrumplan</meta:user-defined>
    <meta:user-defined meta:name="OVERHEID.PostcodeHuisnummer/OVERHEIDop.postcodeHuisnummer">3882AG 20</meta:user-defined>
    <meta:user-defined meta:name="OVERHEIDop.straatnaam">Achterstraat</meta:user-defined>
    <meta:user-defined meta:name="OVERHEIDop.woonplaats">Putten</meta:user-defined>
    <meta:user-defined meta:name="DCTERMS.W3CDTF/DCTERMS.available">2021-03-01</meta:user-defined>
    <meta:user-defined meta:name="OVERHEIDop.StcrtID/DC.identifier">stcrt-2021-10684</meta:user-defined>
    <meta:user-defined meta:name="OVERHEIDop.externeBijlage">Bebordingstekening - te plaatsen|exb-2021-12081</meta:user-defined>
    <meta:user-defined meta:name="OVERHEIDop.externeBijlage">Bebordingstekening - te verwijderen|exb-2021-12082</meta:user-defined>
    <meta:user-defined meta:name="DCTERMS.W3CDTF/OVERHEIDop.jaargang">2021</meta:user-defined>
    <meta:user-defined meta:name="OVERHEIDop.publicationIssue">10684</meta:user-defined>
    <meta:user-defined meta:name="OVERHEIDop.versieInformatie"/>
  </office:meta>
</office:document-meta>
</file>