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9-3">
      <text:list-level-style-bullet style:num-suffix="" text:bullet-char="​" text:level="1">
        <style:list-level-properties text:min-label-width="10mm"/>
      </text:list-level-style-bullet>
    </text:list-style>
    <text:list-style style:name="id1-3-2-2-1-59-4">
      <text:list-level-style-bullet style:num-suffix="" text:bullet-char="​" text:level="1">
        <style:list-level-properties text:min-label-width="10mm"/>
      </text:list-level-style-bullet>
    </text:list-style>
    <text:list-style style:name="id1-3-2-2-1-5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9-6">
      <text:list-level-style-bullet style:num-suffix="" text:bullet-char="​" text:level="1">
        <style:list-level-properties text:min-label-width="10mm"/>
      </text:list-level-style-bullet>
    </text:list-style>
    <text:list-style style:name="id1-3-2-2-1-59-7">
      <text:list-level-style-bullet style:num-suffix="" text:bullet-char="​" text:level="1">
        <style:list-level-properties text:min-label-width="10mm"/>
      </text:list-level-style-bullet>
    </text:list-style>
    <text:list-style style:name="id1-3-2-2-1-59-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9-9">
      <text:list-level-style-bullet style:num-suffix="" text:bullet-char="​" text:level="1">
        <style:list-level-properties text:min-label-width="10mm"/>
      </text:list-level-style-bullet>
    </text:list-style>
    <text:list-style style:name="id1-3-2-2-1-59-10">
      <text:list-level-style-bullet style:num-suffix="" text:bullet-char="​" text:level="1">
        <style:list-level-properties text:min-label-width="10mm"/>
      </text:list-level-style-bullet>
    </text:list-style>
    <text:list-style style:name="id1-3-2-2-1-59-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9-12">
      <text:list-level-style-bullet style:num-suffix="" text:bullet-char="​" text:level="1">
        <style:list-level-properties text:min-label-width="10mm"/>
      </text:list-level-style-bullet>
    </text:list-style>
    <text:list-style style:name="id1-3-2-2-1-59-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9-14">
      <text:list-level-style-bullet style:num-suffix="" text:bullet-char="​" text:level="1">
        <style:list-level-properties text:min-label-width="10mm"/>
      </text:list-level-style-bullet>
    </text:list-style>
    <text:list-style style:name="id1-3-2-2-1-59-1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9-16">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1299788-2021 </text:p>
          </table:table-cell>
          <table:table-cell office:value-type="string" table:style-name="staatscourantkop.B.cell">
            <text:section text:name="plaatje_id1-3-1-1" text:style-name="plaatje">
              <text:p text:style-name="illustratie_id1-3-1-1-1"><draw:frame draw:style-name="illustratie_id1-3-1-1-1" text:anchor-type="paragraph" svg:width="24.43991853360489mm" svg:height="30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Diverse straten in Westergouwe (deelgebied II): aanwijzing van een 30 km-zone en instelling van eenrichtingsverkeer;</text:p>
            <text:p text:style-name="al">- Burgemeester Van Dijkesingel: aanwijzing van een verplicht fietspad, aanwijzing van voorrangsregelingen (haaientanden), instellen verplichte rijrichting, aanwijzing van bushaltes.</text:p>
            <text:p text:style-name="al"/>
            <text:p text:style-name="al"/>
            <text:p text:style-name="al">Op diverse straten in het verblijfsgebied van de nieuwe wijk Westergouwe (deelgebied II vanaf de kruising met de Dwarstocht in noordwestelijke richting) wordt een 30 km-uur zone en eenrichtingsverkeer ingesteld. Op de Burgemeester Van Dijkesingel wordt een verplicht fietspad aangewezen, een voorrangsregeling met haaientanden ingesteld op de fietsoversteekplaatsen, middengeleiders aangelegd met borden D2 die de rijrichting aangeven, en twee bushaltes aangewezen.</text:p>
            <text:p text:style-name="al"/>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BURGEMEESTER EN WETHOUDERS VAN G O U D A</text:span>
          </text:p>
            <text:p text:style-name="common-al"/>
            <text:p text:style-name="common-al">Overwegende,</text:p>
            <text:p text:style-name="common-al"/>
            <text:p text:style-name="common-al">dat de nieuwbouwwijk Westergouwe in fasen uitgebreid en ingericht wordt; </text:p>
            <text:p text:style-name="common-al"/>
            <text:p text:style-name="common-al">dat het nieuwe deelgebied WG-II realisatie nadert;</text:p>
            <text:p text:style-name="common-al"/>
            <text:p text:style-name="common-al">dat de Burgemeester van Dijkesingel een gebiedsontsluitingsweg binnen de bebouwde kom is;</text:p>
            <text:p text:style-name="common-al"/>
            <text:p text:style-name="common-al">dat de overige straten een aangesloten verblijfsgebied vormen;</text:p>
            <text:p text:style-name="common-al"/>
            <text:p text:style-name="common-al">dat uit de aard en inrichting van het gebied blijkt dat de prioriteit niet ligt bij de doorstroming van het verkeer, maar bij de verblijfsfunctie;</text:p>
            <text:p text:style-name="common-al"/>
            <text:p text:style-name="common-al">dat de straten in het verblijfsgebied worden ingericht conform de uitvoeringsvoorschriften van het Besluit Administratieve Bepalingen inzake het Wegverkeer voor het instellen van een maximumsnelheid van 30 km/uur;</text:p>
            <text:p text:style-name="common-al"/>
            <text:p text:style-name="common-al">dat de aansluitingen op de Burgemeester van Dijkesingel zijn vormgegeven als uitrit;</text:p>
            <text:p text:style-name="common-al">dat in verband met de daartoe vereiste snelheid beperkende voorzieningen verkeersdrempels en plateaus worden aangebracht;</text:p>
            <text:p text:style-name="common-al"/>
            <text:p text:style-name="common-al">dat op de in het dictum genoemde straten in het verblijfsgebied eenrichtingsverkeer wordt ingesteld om </text:p>
            <text:p text:style-name="common-al">daarmee autoluwere en intiemere straten te creëren, wat de leefbaarheid ten goede komt;</text:p>
            <text:p text:style-name="common-al"/>
            <text:p text:style-name="common-al">dat naast de Burgemeester van Dijkesingel een vrijliggend fietspad is aangelegd;</text:p>
            <text:p text:style-name="common-al"/>
            <text:p text:style-name="common-al">dat het uit verkeersveiligheidsoverwegingen noodzakelijk is dit pad aan te wijzen als verplicht fietspad;</text:p>
            <text:p text:style-name="common-al"/>
            <text:p text:style-name="common-al">dat dit fietspad in twee richtingen bereden mag worden;</text:p>
            <text:p text:style-name="common-al"/>
            <text:p text:style-name="common-al">dat op de Burgemeester van Dijkesingel op de kruisingen met de erftoegangswegen middengeleiders zijn aangebracht met borden D2 van Bijlage 1 van het Reglement verkeersregels en verkeerstekens 1990, om aan te geven dat bestuurders verplicht zijn de middengeleiders aan de rechterzijde voorbij te gaan;</text:p>
            <text:p text:style-name="common-al"/>
            <text:p text:style-name="common-al">dat ter hoogte van de fietsoversteekplaatsen op de Burgemeester van Dijkesingel een voorrangsregeling met haaientanden ingesteld wordt, waarbij fietsers voorrang dienen te verlenen aan het verkeer op de Burgemeester Van Dijkesingel; </text:p>
            <text:p text:style-name="common-al"/>
            <text:p text:style-name="common-al">dat de Burgemeester van Dijkesingel onderdeel is van een busroute door Westergouwe en dat in verband daarmee bushaltes aan weerzijden van de  weg noodzakelijk zijn, zoals op de bijgaande tekening is aangegeven;</text:p>
            <text:p text:style-name="common-al"/>
            <text:p text:style-name="common-al">dat het in verband met de belangen genoemd in artikel 2 Wegenverkeerswet, te weten het verzekeren van de veiligheid op de weg, het beschermen van weggebruikers en passagiers, het zoveel mogelijk waarborgen van de vrijheid van het verkeer, en het voorkomen of beperken van door het verkeer veroorzaakte overlast, hinder of schade, noodzakelijk wordt geacht de in het dictum van dit besluit genoemde maatregelen te nemen;</text:p>
            <text:p text:style-name="common-al"/>
            <text:p text:style-name="common-al">dat bij verkeersbesluit nummer 1260225-2020 in verband met bouwwerkzaamheden tijdelijke verkeersmaatregelen zijn ingesteld;</text:p>
            <text:p text:style-name="common-al"/>
            <text:p text:style-name="common-al">dat de tijdelijke verkeersmaatregelen zijn bedoeld als overbruggingssituatie voor de periode van bouwwerkzaamheden, welke naar verwachting duurt tot en met voorjaar 2022;</text:p>
            <text:p text:style-name="common-al"/>
            <text:p text:style-name="common-al">dat deze overgangssituatie gefaseerd zal worden vervangen door de definitieve situatie zoals genoemd in dit besluit;</text:p>
            <text:p text:style-name="common-al"/>
            <text:p text:style-name="common-al">Overwegende voorts dat deze maatregel tevens is bedoeld om de leefbaarheid in het nieuwe deel van de wijk te bevorderen; </text:p>
            <text:p text:style-name="common-al"/>
            <text:p text:style-name="common-al">dat deze maatregel betrekking heeft op bij de gemeente in beheer zijnde wegen;</text:p>
            <text:p text:style-name="common-al"/>
            <text:p text:style-name="common-al">dat gelet op artikel 24 van het Besluit administratieve bepalingen inzake het wegverkeer overleg met de politie heeft plaatsgevonden;</text:p>
            <text:p text:style-name="common-al"/>
            <text:p text:style-name="common-al">gelet op artikel 18 van de Wegenverkeerswet 1994, het Reglement verkeersregels en verkeerstekens 1990, artikel 12 en 37 van het Besluit administratieve bepalingen inzake het wegverkeer en de Algemene wet bestuursrecht;</text:p>
            <text:p text:style-name="common-al"/>
            <text:p text:style-name="common-al">gelet op het Gouds Mandatenbesluit;</text:p>
            <text:p text:style-name="common-al"/>
            <text:p text:style-name="common-al"/>
            <text:p text:style-name="common-al"/>
            <text:p text:style-name="common-al">
            <text:span text:style-name="nadrukvet">BESLUITEN:</text:span>
          </text:p>
            <text:p text:style-name="common-al"/>
            <text:list text:style-name="id1-3-2-2-1-59">
              <text:list-item text:style-override="id1-3-2-2-1-59-1">
                <text:number>1.</text:number>
                <text:p text:style-name="al">door plaatsing van verkeersborden A01-30ZB en A02-30ZB van Bijlage 1 van het Reglement verkeersregels en verkeerstekens 1990, de volgende straten aan te wijzen als zone waar een maximumsnelheid van 30 km/uur geldt, zoals aangegeven op de bij dit besluit behorende tekening: </text:p>
                <text:p text:style-name="al">- Voorzorg;</text:p>
                <text:p text:style-name="al">- De Deel;</text:p>
                <text:p text:style-name="al">- Welgelegen;</text:p>
                <text:p text:style-name="al">- Boenstoep;</text:p>
                <text:p text:style-name="al">- Scheygrondplantsoen;</text:p>
                <text:p text:style-name="al">- Vredeoord;</text:p>
                <text:p text:style-name="al">- Opkamer;</text:p>
                <text:p text:style-name="al">- Hooizolder;</text:p>
                <text:p text:style-name="al">- Buitenstuk;</text:p>
                <text:p text:style-name="al">- Moestuin;</text:p>
                <text:p text:style-name="al">- Melkbocht;</text:p>
                <text:p text:style-name="al">- Pinkenwei;</text:p>
                <text:p text:style-name="al">- Griendakker.</text:p>
                <text:p text:style-name="al"/>
              </text:list-item>
              <text:list-item text:style-override="id1-3-2-2-1-59-2">
                <text:number>2.</text:number>
                <text:p text:style-name="al">door het plaatsen verkeersborden model C2, C3 en  C4 van Bijlage 1 van het Reglement</text:p>
              </text:list-item>
              <text:list-item text:style-override="id1-3-2-2-1-59-3">
                <text:number/>
                <text:p text:style-name="al">Verkeersregels en Verkeerstekens 1990, eenrichtingsverkeer in te stellen op de volgende straten, zoals aangegeven op de bij dit besluit behorende tekening:</text:p>
                <text:p text:style-name="al">- Buitenstuk;</text:p>
                <text:p text:style-name="al">- Moestuin;</text:p>
                <text:p text:style-name="al">- Pinkenwei;</text:p>
                <text:p text:style-name="al">- Melkbocht;</text:p>
                <text:p text:style-name="al">- Griendakker;</text:p>
                <text:p text:style-name="al">- Scheygrondplantsoen.</text:p>
              </text:list-item>
              <text:list-item text:style-override="id1-3-2-2-1-59-4">
                <text:number/>
                <text:p text:style-name="al"/>
              </text:list-item>
              <text:list-item text:style-override="id1-3-2-2-1-59-5">
                <text:number>3.</text:number>
                <text:p text:style-name="al">door het plaatsen van borden G11 en G12 van Bijlage 1 van het Reglement</text:p>
              </text:list-item>
              <text:list-item text:style-override="id1-3-2-2-1-59-6">
                <text:number/>
                <text:p text:style-name="al">Verkeersregels en Verkeerstekens 1990,  aan te wijzen als verplicht fietspad waarop in twee richtingen gereden mag worden, het daartoe ingerichte gedeelte aan de zuidzijde van de rijbaan van de Burgemeester Van Dijkesingel, zoals op de bijbehorende tekening is aangegeven;</text:p>
              </text:list-item>
              <text:list-item text:style-override="id1-3-2-2-1-59-7">
                <text:number/>
                <text:p text:style-name="al"/>
              </text:list-item>
              <text:list-item text:style-override="id1-3-2-2-1-59-8">
                <text:number>4.</text:number>
                <text:p text:style-name="al">door het aanbrengen van haaientanden als bedoeld in artikel 80 van het Reglement</text:p>
              </text:list-item>
              <text:list-item text:style-override="id1-3-2-2-1-59-9">
                <text:number/>
                <text:p text:style-name="al">Verkeersregels en Verkeerstekens 1990,  op de Burgemeester van Dijkesingel een voorrangsregeling in te stellen op de fietsoversteekplaatsen, en wel zodanig dat het fietsverkeer voorrang moet verlenen aan het verkeer op de Burgemeester Van Dijkesingel, zoals op de bijbehorende tekening is aangegeven;</text:p>
              </text:list-item>
              <text:list-item text:style-override="id1-3-2-2-1-59-10">
                <text:number/>
                <text:p text:style-name="al"/>
              </text:list-item>
              <text:list-item text:style-override="id1-3-2-2-1-59-11">
                <text:number>5.</text:number>
                <text:p text:style-name="al">door het plaatsen van borden model D2 van Bijlage 1 van het Reglement verkeersregels en verkeerstekens 1990, met een retro-reflecterende gele koker, op de Burgemeester Van Dijkesingel een aantal geboden in te stellen voor alle bestuurders om het bord voorbij te gaan aan de zijde die de pijl aangeeft, zoals op de bijbehorende tekening is aangegeven;</text:p>
              </text:list-item>
              <text:list-item text:style-override="id1-3-2-2-1-59-12">
                <text:number/>
                <text:p text:style-name="al"/>
              </text:list-item>
              <text:list-item text:style-override="id1-3-2-2-1-59-13">
                <text:number>6.</text:number>
                <text:p text:style-name="al">door het plaatsen van halteborden conform model L3 van het Reglement verkeersregels en verkeerstekens 1990 in combinatie met het aanbrengen van geblokte haltemarkering, zoals bedoeld in artikel 23 lid 1 onder e van het Reglement verkeersregels en verkeerstekens 1990, op de Burgemeester van Dijkesingel bushalteplaatsen  aan te wijzen, zoals aangegeven op de bij dit besluit behorende tekening.</text:p>
              </text:list-item>
              <text:list-item text:style-override="id1-3-2-2-1-59-14">
                <text:number/>
                <text:p text:style-name="al"/>
              </text:list-item>
              <text:list-item text:style-override="id1-3-2-2-1-59-15">
                <text:number>7.</text:number>
                <text:p text:style-name="al">het tijdelijke verkeersbesluit met nummer 1260225-2020 gefaseerd  te vervangen door de definitieve situatie zoals bepaald in dit besluit.</text:p>
              </text:list-item>
              <text:list-item text:style-override="id1-3-2-2-1-59-16">
                <text:number/>
                <text:p text:style-name="al"/>
              </text:list-item>
            </text:list>
            <text:p text:style-name="common-al"/>
            <text:p text:style-name="common-al">GOUDA, 24  februari 2021</text:p>
            <text:p text:style-name="common-al"/>
            <text:p text:style-name="common-al">Burgemeester en wethouders voornoemd,</text:p>
            <text:p text:style-name="common-al">namens dezen,</text:p>
            <text:p text:style-name="common-al">het hoofd van de afdeling Beheer openbare ruimte,</text:p>
            <text:p text:style-name="common-al"/>
            <text:p text:style-name="common-al"/>
            <text:p text:style-name="common-al"/>
            <text:p text:style-name="common-al"/>
            <text:p text:style-name="common-al"> Ing R.J. van Gool</text:p>
            <text:p text:style-name="last-al">
            <text:span text:style-name="nadrukcur">Bijlage: tekening</text:span>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Publicatie</text:span></text:p>
            <text:p><text:span text:style-name="functie">Dit verkeersbesluit is bekendgemaakt door publicatie in de Goudse Post en de Staatscourant van 3 maart 2021. Het besluit ligt na de publicatiedatum gedurende zes weken ter inzage in het Huis van de Stad.</text:span></text:p>
            <text:p><text:span text:style-name="functie"/></text:p>
            <text:p><text:span text:style-name="functie">Bezwaar maken</text:span></text:p>
            <text:p><text:span text:style-name="functie"/></text:p>
            <text:p><text:span text:style-name="functie">Bent u het niet eens met dit besluit? </text:span></text:p>
            <text:p><text:span text:style-name="functie">Als u het niet eens bent met dit besluit, dan kunt u eerst bellen voor meer informatie of om vragen te stellen. Nadere inlichtingen over dit besluit kunt u verkrijgen via telefoonnummer 0182-588288.</text:span></text:p>
            <text:p><text:span text:style-name="functie"> Vaak wordt dan al veel duidelijker en opgelost.</text:span></text:p>
            <text:p><text:span text:style-name="functie"/></text:p>
            <text:p><text:span text:style-name="functie">Bezwaarschrift</text:span></text:p>
            <text:p><text:span text:style-name="functie">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span></text:p>
            <text:p><text:span text:style-name="functie"/></text:p>
            <text:p><text:span text:style-name="functie">Hoe dien ik een bezwaar in? </text:span></text:p>
            <text:p><text:span text:style-name="functie">U kunt uw bezwaar online indienen. Hier heeft u DigiD voor nodig (of e-Herkenning). Ga hiervoor naar de website www.gouda.nl. </text:span></text:p>
            <text:p><text:span text:style-name="functie"/></text:p>
            <text:p><text:span text:style-name="functie">Maakt u geen gebruik van het online bezwaarformulier?</text:span></text:p>
            <text:p><text:span text:style-name="functie">Dan kunt u uw bezwaar sturen naar: </text:span></text:p>
            <text:p><text:span text:style-name="functie">College van burgemeester en wethouders van Gouda </text:span></text:p>
            <text:p><text:span text:style-name="functie">t.a.v. de bezwaarschriftencommissie Gouda </text:span></text:p>
            <text:p><text:span text:style-name="functie">Postbus 1086 </text:span></text:p>
            <text:p><text:span text:style-name="functie">2800 BB Gouda </text:span></text:p>
            <text:p><text:span text:style-name="functie"/></text:p>
            <text:p><text:span text:style-name="functie">Wat moet er in een bezwaarschrift staan? </text:span></text:p>
            <text:p><text:span text:style-name="functie">Zet in elk geval in uw bezwaarschrift:  </text:span></text:p>
            <text:p><text:span text:style-name="functie">•             uw naam, adres en handtekening;</text:span></text:p>
            <text:p><text:span text:style-name="functie">•             de datum waarop u het bezwaarschrift verstuurt; </text:span></text:p>
            <text:p><text:span text:style-name="functie">•             een omschrijving van het besluit waar u bezwaar tegen maakt;</text:span></text:p>
            <text:p><text:span text:style-name="functie">•             de redenen waarom u bezwaar maakt; </text:span></text:p>
            <text:p><text:span text:style-name="functie">•             als dat mogelijk is, het telefoonnummer en e-mailadres waarop u bereikbaar bent.</text:span></text:p>
            <text:p><text:span text:style-name="functie">Om u sneller te kunnen helpen is het handig als u een kopie meestuurt van het besluit waar u bezwaar tegen maakt. </text:span></text:p>
            <text:p><text:span text:style-name="functie"/></text:p>
            <text:p><text:span text:style-name="functie">Voorlopige voorziening </text:span></text:p>
            <text:p><text:span text:style-name="functie">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http://loket.rechtspraak.nl/bestuursrecht. Daarvoor heeft u een DigiD nodig.</text:span></text:p>
            <text:p><text:span text:style-name="functie"/></text:p>
            <text:p><text:span text:style-name="functie"/></text:p>
            <text:p><text:span text:style-name="functie"/></text:p>
            <text:p><text:span text:style-name="functie"/></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622</text:span><text:line-break/><text:date style:data-style-name="dag" text:fixed="true" text:date-value="2021-03-03"/><text:line-break/><text:date style:data-style-name="jaar" text:fixed="true" text:date-value="2021-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622</text:span><text:date style:data-style-name="nicedate" text:fixed="true" text:date-value="2021-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622</text:span><text:date style:data-style-name="nicedate" text:fixed="true" text:date-value="2021-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ouda</meta:user-defined>
    <meta:user-defined meta:name="OVERHEID.Gemeente/DC.creator">Gouda</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Gouda - verkeersbesluit - Westergouw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99788-2021</meta:user-defined>
    <meta:user-defined meta:name="DCTERMS.abstract">diverse verkeersmaatregelen deelgebied II Westergouwe</meta:user-defined>
    <meta:user-defined meta:name="OVERHEIDop.verkeersbordcode">A1</meta:user-defined>
    <meta:user-defined meta:name="OVERHEIDop.verkeersbordcode">C2</meta:user-defined>
    <meta:user-defined meta:name="OVERHEIDop.verkeersbordcode">C3</meta:user-defined>
    <meta:user-defined meta:name="OVERHEIDop.verkeersbordcode">C4</meta:user-defined>
    <meta:user-defined meta:name="OVERHEIDop.verkeersbordcode">D2</meta:user-defined>
    <meta:user-defined meta:name="OVERHEIDop.verkeersbordcode">G11</meta:user-defined>
    <meta:user-defined meta:name="OVERHEIDop.verkeersbordcode">G12</meta:user-defined>
    <meta:user-defined meta:name="OVERHEIDop.verkeersbordcode">WM9</meta:user-defined>
    <dc:language>nl</dc:language>
    <meta:user-defined meta:name="OVERHEID.EPSG28992/DC.spatial">106332.798 446486.016</meta:user-defined>
    <meta:user-defined meta:name="DC.title">Verkeersbesluit 1299788-2021</meta:user-defined>
    <meta:user-defined meta:name="OVERHEID.PostcodeHuisnummer/OVERHEIDop.postcodeHuisnummer">2809RD 102</meta:user-defined>
    <meta:user-defined meta:name="OVERHEIDop.straatnaam">Burgemeester van Dijkesingel</meta:user-defined>
    <meta:user-defined meta:name="OVERHEIDop.woonplaats">Gouda</meta:user-defined>
    <meta:user-defined meta:name="DCTERMS.W3CDTF/DCTERMS.available">2021-03-03</meta:user-defined>
    <meta:user-defined meta:name="OVERHEIDop.StcrtID/DC.identifier">stcrt-2021-10622</meta:user-defined>
    <meta:user-defined meta:name="OVERHEIDop.externeBijlage">locatietekening|exb-2021-12019</meta:user-defined>
    <meta:user-defined meta:name="DCTERMS.W3CDTF/OVERHEIDop.jaargang">2021</meta:user-defined>
    <meta:user-defined meta:name="OVERHEIDop.publicationIssue">10622</meta:user-defined>
    <meta:user-defined meta:name="OVERHEIDop.versieInformatie"/>
  </office:meta>
</office:document-meta>
</file>