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Geen knip Putterbrink , Putten</text:p>
          </table:table-cell>
          <table:table-cell office:value-type="string" table:style-name="staatscourantkop.B.cell">
            <text:section text:name="plaatje_id1-3-1-1" text:style-name="plaatje">
              <text:p text:style-name="illustratie_id1-3-1-1-1"><draw:frame draw:style-name="illustratie_id1-3-1-1-1" text:anchor-type="paragraph" svg:width="16.80672268907563mm" svg:height="29.999999999999996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last-al">Burgemeester en wethouders hebben naar aanleiding van de inspraakreacties besloten om geen knip te realiseren in de Putterbrink. </text:p>
            <text:p text:style-name="tussenkopcur">Tegen deze beslissing kunnen belanghebbenden binnen zes weken na datum na bekendmaking van dit besluit een beroepschrift indienen bij de Rechtbank Gelderland, afdeling Bestuursrecht, Postbus 9030, 6800 EM te Arnhem. Het beroepschrift dient te zijn ondertekent en moet ten minste bevatten: </text:p>
            <text:p text:style-name="tussenkopcur">- de naam en het adres van de indiener; </text:p>
            <text:p text:style-name="tussenkopcur">- de dagtekening; </text:p>
            <text:p text:style-name="tussenkopcur">- een omschrijving van het besluit waartegen het beroep is gericht; </text:p>
            <text:p text:style-name="tussenkopcur">- gronden van beroep.</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0608</text:span><text:line-break/><text:date style:data-style-name="dag" text:fixed="true" text:date-value="2021-03-01"/><text:line-break/><text:date style:data-style-name="jaar" text:fixed="true" text:date-value="2021-03-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10608</text:span><text:date style:data-style-name="nicedate" text:fixed="true" text:date-value="2021-03-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10608</text:span><text:date style:data-style-name="nicedate" text:fixed="true" text:date-value="2021-03-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DC.creator">Putten</meta:user-defined>
    <meta:user-defined meta:name="OVERHEIDop.configuratie">https://repository.officiele-overheidspublicaties.nl/MasterConfiguraties/MC-DRP-OverigeWegverkeer-Web-ZM/2.19/xml/MC-DRP-OverigeWegverkeer-Web-ZM.xml</meta:user-defined>
    <meta:user-defined meta:name="OVERHEID.Informatietype/DC.type">officiële publicatie</meta:user-defined>
    <meta:user-defined meta:name="OVERHEIDop.Staatscourant/DC.type">Overige mededelingen aan het wegverkeer</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OVERHEID.category">Verkeer | Organisatie en beleid</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DCTERMS.alternative">Gemeente Putten -  - </meta:user-defined>
    <meta:user-defined meta:name="OVERHEIDvb.referentienummer">1262731</meta:user-defined>
    <meta:user-defined meta:name="DCTERMS.abstract">Geen knip Putterbrink, Putten</meta:user-defined>
    <meta:user-defined meta:name="OVERHEIDop.verkeersbordcode">L8</meta:user-defined>
    <dc:language>nl</dc:language>
    <meta:user-defined meta:name="OVERHEID.Gemeente/DC.spatial">Putten</meta:user-defined>
    <meta:user-defined meta:name="DC.title">Geen knip Putterbrink , Putten</meta:user-defined>
    <meta:user-defined meta:name="DCTERMS.W3CDTF/DCTERMS.available">2021-03-01</meta:user-defined>
    <meta:user-defined meta:name="OVERHEIDop.StcrtID/DC.identifier">stcrt-2021-10608</meta:user-defined>
    <meta:user-defined meta:name="DCTERMS.W3CDTF/OVERHEIDop.jaargang">2021</meta:user-defined>
    <meta:user-defined meta:name="OVERHEIDop.publicationIssue">10608</meta:user-defined>
    <meta:user-defined meta:name="OVERHEIDop.versieInformatie"/>
  </office:meta>
</office:document-meta>
</file>