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stemmingsplan Anjum – It Hoarnleger en De Singel 4A vastgesteld</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Op 18 februari 2021 heeft de raad van de gemeente Noardeast-Fryslân het bestemmingsplan </text:p>
            <text:p text:style-name="common-al">Anjum - It Hoarnleger en De Singel 4A vastgesteld (NL.IMRO.1970.BPAjtHoarnleger-VG01).  </text:p>
            <text:p text:style-name="common-al">
            <text:span text:style-name="nadrukcur">Plangebied</text:span>
          </text:p>
            <text:p text:style-name="common-al">Het plangebied is gelegen op het braakliggend terrein ten noorden van De Singel 10 en ten zuiden van It Hoarnleger 18 te Anjum. Het plangebied betreft ook het oostelijke deel van het perceel de Singel 4A (Anjum B 3067).</text:p>
            <text:p text:style-name="common-al">
            <text:span text:style-name="nadrukcur">Doel bestemmingsplan</text:span>
          </text:p>
            <text:p text:style-name="common-al">Het bestemmingsplan maakt het mogelijk om op het terrein ten noorden van De Singel 10 en ten zuiden van It Hoarnleger 18 te Anjum een woning te bouwen. De gronden hebben in de huidige situatie een woonbestemming zonder bouwmogelijkheden. Er wordt in dit bestemmingsplan een bouwvlak toegevoegd voor de bouw van één woning. </text:p>
            <text:p text:style-name="common-al">In dit bestemmingsplan wordt ook de bestemming 'Water' op het perceel van De Singel 4A (het perceel Anjum B 3067) gewijzigd naar 'Wonen’, vanwege het bestaande, feitelijke gebruik.</text:p>
            <text:p text:style-name="common-al">
            <text:span text:style-name="nadrukcur">Het bestemmingsplan inzien?</text:span>
          </text:p>
            <text:p text:style-name="common-al">Om de verspreiding van het coronavirus tegen te gaan beperken wij het aantal afspraken in het gemeentehuis. Daarom is het op dit moment niet mogelijk om het bestemmingsplan in het gemeentehuis in Dokkum in te zien. We raden u aan om het plan digitaal in te zien. U kunt het bestemmingsplan bekijken op <text:a xlink:href="http://www.ruimtelijkeplannen.nl/" xlink:type="simple">www.ruimtelijkeplannen.nl</text:a> onder nummer NL.IMRO.1970.BPAjtHoarnleger-VG01.</text:p>
            <text:p text:style-name="common-al">Is digitaal inzien niet mogelijk? Dan kunt u contact opnemen en zoeken we in overleg naar een oplossing. </text:p>
            <text:p text:style-name="common-al">
            <text:span text:style-name="nadrukcur">Wilt u reageren?</text:span>
          </text:p>
            <text:p text:style-name="common-al">Tot en met 14 april 2021 kunt u een beroepschrift indienen bij de Afdeling bestuursrechtspraak van de Raad van State (postbus 20019, 2500EA Den Haag). </text:p>
            <text:p text:style-name="common-al">Beroep indienen kan alleen als u:</text:p>
            <text:p text:style-name="common-al"/>
            <text:list text:style-name="id1-3-2-1-1-15">
              <text:list-item text:style-override="id1-3-2-1-1-15-1">
                <text:number>1.</text:number>
                <text:p text:style-name="al">belanghebbende bent en een zienswijze heeft ingediend op het ontwerpbestemmingsplan;</text:p>
              </text:list-item>
              <text:list-item text:style-override="id1-3-2-1-1-15-2">
                <text:number>2.</text:number>
                <text:p text:style-name="al">belanghebbende bent en geen zienswijze heeft ingediend, maar kunt aantonen dat u daartoe niet in staat bent geweest.</text:p>
              </text:list-item>
            </text:list>
            <text:p text:style-name="common-al">Gelijktijdig met het indienen van een beroepschrift kunt u een voorlopige voorziening aanvragen. </text:p>
            <text:p text:style-name="common-al">Voor meer informatie over de beroepsprocedure en voorlopige voorziening, kunt u kijken op: <text:a xlink:href="https://www.raadvanstate.nl/bestuursrechtspraak/" xlink:type="simple">https://www.raadvanstate.nl/bestuursrechtspraak/</text:a> </text:p>
            <text:p text:style-name="common-al">
            <text:span text:style-name="nadrukcur">Vragen?</text:span>
          </text:p>
            <text:p text:style-name="last-al">Als u vragen heeft kunt u contact opnemen met het team Romte, telefoon: 0519 – 298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0191</text:span><text:line-break/><text:date style:data-style-name="dag" text:fixed="true" text:date-value="2021-03-03"/><text:line-break/><text:date style:data-style-name="jaar" text:fixed="true" text:date-value="2021-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0191</text:span><text:date style:data-style-name="nicedate" text:fixed="true" text:date-value="2021-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0191</text:span><text:date style:data-style-name="nicedate" text:fixed="true" text:date-value="2021-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5/xml/MC-DRP-PlanRuimtelijk-Web-ZM.xml</meta:user-defined>
    <meta:user-defined meta:name="OVERHEID.Gemeente/DC.creator">Noardeast-Fryslâ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1970.BPAjtHoarnleger-VG01</meta:user-defined>
    <meta:user-defined meta:name="DCTERMS.abstract">Het bestemmingsplan.</meta:user-defined>
    <meta:user-defined meta:name="OVERHEIDop.Ruimtelijkeplannen/DC.type">bestemmingsplan</meta:user-defined>
    <dc:language>nl</dc:language>
    <meta:user-defined meta:name="OVERHEID.Gemeente/DC.spatial">Noardeast-Fryslân</meta:user-defined>
    <meta:user-defined meta:name="DC.title">Bestemmingsplan Anjum – It Hoarnleger en De Singel 4A vastgesteld</meta:user-defined>
    <meta:user-defined meta:name="DCTERMS.W3CDTF/DCTERMS.available">2021-03-03</meta:user-defined>
    <meta:user-defined meta:name="DCTERMS.W3CDTF/OVERHEIDop.jaargang">2021</meta:user-defined>
    <meta:user-defined meta:name="OVERHEIDop.publicationIssue">10191</meta:user-defined>
    <meta:user-defined meta:name="OVERHEIDop.StcrtID/DC.identifier">stcrt-2021-10191</meta:user-defined>
    <meta:user-defined meta:name="OVERHEIDop.versieInformatie"/>
  </office:meta>
</office:document-meta>
</file>