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bestemmingsplan ‘afwijkingsmogelijkheid 2e agrarische bedrijfswon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oardeast-Fryslân maken bekend dat vanaf 20 februari 2020 tot en met 1 april 2020, het ontwerp bestemmingsplan ‘afwijkingsmogelijkheid 2<text:span text:style-name="sup">e</text:span> agrarische bedrijfswoning’ ter inzage ligt.</text:p>
            <text:p text:style-name="common-al">Het ontwerp bestemmingsplan is in te zien op het gemeentehuis in Dokkum, Koningstraat 13 (voor openingstijden van de gemeentehuizen zie <text:a xlink:href="http://www.noardeast-fryslan.nl/" xlink:type="simple">www.noardeast-fryslan.nl</text:a>). Ook kan het plan digitaal worden geraadpleegd op <text:a xlink:href="http://www.ruimtelijkeplannen.nl/" xlink:type="simple">www.ruimtelijkeplannen.nl</text:a>, NL.IMRO.1970.Bp2ebedrijfswoning-ON01.</text:p>
            <text:p text:style-name="common-al">Het plan voorziet in de juridisch planologische regeling om voor een tweede bedrijfswoning binnen het bouwvlak van een agrarische bedrijf in de gemeente Noardeast Fryslân, onder voorwaarden een vergunning te verlenen.</text:p>
            <text:p text:style-name="common-al">Gedurende de periode van ter inzage legging kunt u een zienswijze zenden aan gemeente Noardeast-Fryslân t.a.v. het college van burgemeester en wethouders, Postbus 13, 9290 AA KOLLUM. In de zienswijze dient u het zaaknummer te vermelden<text:span text:style-name="nadrukvet">: </text:span>Z220562-201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863</text:span><text:line-break/><text:date style:data-style-name="dag" text:fixed="true" text:date-value="2020-02-19"/><text:line-break/><text:date style:data-style-name="jaar" text:fixed="true" text:date-value="2020-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9863</text:span><text:date style:data-style-name="nicedate" text:fixed="true" text:date-value="2020-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9863</text:span><text:date style:data-style-name="nicedate" text:fixed="true" text:date-value="2020-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3/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2ebedrijfswoning-ON01</meta:user-defined>
    <meta:user-defined meta:name="OVERHEIDop.Ruimtelijkeplannen/DC.type">bestemmingsplan</meta:user-defined>
    <dc:language>nl</dc:language>
    <meta:user-defined meta:name="OVERHEID.Gemeente/DC.spatial">Noardeast-Fryslân</meta:user-defined>
    <meta:user-defined meta:name="DC.title">Ontwerp bestemmingsplan ‘afwijkingsmogelijkheid 2e agrarische bedrijfswoning’</meta:user-defined>
    <meta:user-defined meta:name="DCTERMS.W3CDTF/DCTERMS.available">2020-02-19</meta:user-defined>
    <meta:user-defined meta:name="DCTERMS.W3CDTF/OVERHEIDop.jaargang">2020</meta:user-defined>
    <meta:user-defined meta:name="OVERHEIDop.publicationIssue">9863</meta:user-defined>
    <meta:user-defined meta:name="OVERHEIDop.StcrtID/DC.identifier">stcrt-2020-9863</meta:user-defined>
    <meta:user-defined meta:name="OVERHEIDop.versieInformatie"/>
  </office:meta>
</office:document-meta>
</file>