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style:num-suffix=""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wijzigen fiets-bromfietspad in verplicht fietspad langs de Doniaweg te Hallum </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overleg gevoerd met de korpschef van de Politie Noord Nederland.</text:p>
            <text:p text:style-name="tussenkopcur">Motivering</text:p>
            <text:p text:style-name="common-al">Langs de Doniaweg (maximum snelheid 30 en 50 km/uur) te Hallum ligt een vrijliggend fiets-bromfietspad met een verhardingsbreedte van 2 m. Het pad begint ongeveer bij de Ljouwerterdyk en eindigt nabij Doniaweg 44. Het grootste deel van het pad ligt binnen de bebouwde kom en een deel ligt in een 60 km/uur zone. Door het ontbreken van een voetpad maken voetgangers tevens gebruik van het fiets-bromfietspad.</text:p>
            <text:p text:style-name="common-al">De landelijke richtlijn is dat bromfietsers binnen de bebouwde kom naar de rijbaan te verwijzen. Deze verkeersveiligheidsmaatregel is ingesteld want uit ongevalcijfers bleek nl. dat er veel ongevallen plaatsvonden tussen fietsers en (de veel snellere) bromfietsers.  Het verplaatsen van de bromfiets naar de rijbaan blijkt een gunstig effect te hebben op het aantal bromfietsongevallen.</text:p>
            <text:p text:style-name="common-al">Op het huidige fiets-bromfietspad wordt het risico op bromongevallen verhoogd door de smalle verharding. Bromfietsers en fietsers elkaar niet veilig inhalen en passeren. </text:p>
            <text:p text:style-name="common-al">Om verkeersveilig te verbeteren wordt het huidige fiets-bromfietspad gewijzigd in een verplicht fietspad. Bromfietsen moeten dan gebruik maken van de rijbaan. Voetgangers moeten gebruik blijven maken van het verplichte fietspad.</text:p>
            <text:p text:style-name="common-al">Veilige fietsroutes passen in het gemeentelijk verkeer en vervoerbeleid dat middels goede, directe en veilige  infrastructuur het fietsgebruik wil stimuleren.</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span text:style-name="nadrukvet">Besluit</text:span>
          </text:p>
            <text:p text:style-name="common-al">Wij besluiten op grond van bovenvermelde overwegingen tot</text:p>
            <text:list text:style-name="id1-3-2-2-1-19">
              <text:list-item text:style-override="id1-3-2-2-1-19-1">
                <text:number>•</text:number>
                <text:p text:style-name="al">het opheffen van het bestaande fiets-bromfietspad. De bestaande bebording wordt verwijderd;</text:p>
              </text:list-item>
              <text:list-item text:style-override="id1-3-2-2-1-19-2">
                <text:number>•</text:number>
                <text:p text:style-name="al">het bestaande pad aan te wijzen als verplicht fietspad vanaf de Ljouwerterdyk tot het einde van het pad door het aanbrengen van de borden G13 en G14;</text:p>
              </text:list-item>
              <text:list-item text:style-override="id1-3-2-2-1-19-3">
                <text:number>•</text:number>
                <text:p text:style-name="al">de borden aan te brengen volgens de bij dit besluit behorende tekening.</text:p>
              </text:list-item>
              <text:list-item text:style-override="id1-3-2-2-1-19-4">
                <text:number/>
                <text:p text:style-name="al"/>
              </text:list-item>
            </text:list>
            <text:p text:style-name="common-al">Vastgesteld in de collegevergadering 4 februari 2020</text:p>
            <text:p text:style-name="common-al">Burgemeester en wethouders van Noardeast-Fryslân, </text:p>
            <text:p text:style-name="common-al">H.J.C.M. Verbunt, MBA  mr. J.G. Kramer  </text:p>
            <text:p text:style-name="common-al">Secretaris    Burgemeester</text:p>
            <text:p text:style-name="last-al"/>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Bezwaar en beroep</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897</text:span><text:line-break/><text:date style:data-style-name="dag" text:fixed="true" text:date-value="2020-02-12"/><text:line-break/><text:date style:data-style-name="jaar" text:fixed="true" text:date-value="2020-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7897</text:span><text:date style:data-style-name="nicedate" text:fixed="true" text:date-value="2020-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7897</text:span><text:date style:data-style-name="nicedate" text:fixed="true" text:date-value="2020-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Noardeast-Fryslân</meta:user-defined>
    <meta:user-defined meta:name="OVERHEID.Gemeente/DC.creator">Noardeast-Fryslân</meta:user-defined>
    <meta:user-defined meta:name="OVERHEIDop.configuratie">https://repository.officiele-overheidspublicaties.nl//MasterConfiguraties/MC-DRP-VB-Web-CB/3.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ardeast-Fryslân - vrijliggend fietspad  - Doniaweg te Hallum</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Z248315-2019</meta:user-defined>
    <meta:user-defined meta:name="DCTERMS.abstract">Het bestaande vrijliggende fietsbromfietspad langs de Doniaweg te Hallum wordt gewijzigd in een verplicht fietspad.</meta:user-defined>
    <meta:user-defined meta:name="OVERHEIDop.verkeersbordcode">G12</meta:user-defined>
    <dc:language>nl</dc:language>
    <meta:user-defined meta:name="OVERHEID.EPSG28992/DC.spatial">180990,401 591343,073</meta:user-defined>
    <meta:user-defined meta:name="DC.title">Verkeersbesluit wijzigen fiets-bromfietspad in verplicht fietspad langs de Doniaweg te Hallum</meta:user-defined>
    <meta:user-defined meta:name="OVERHEID.PostcodeHuisnummer/OVERHEIDop.postcodeHuisnummer">9074AE 28</meta:user-defined>
    <meta:user-defined meta:name="OVERHEIDop.straatnaam">Doniaweg</meta:user-defined>
    <meta:user-defined meta:name="OVERHEIDop.woonplaats">Hallum</meta:user-defined>
    <meta:user-defined meta:name="DCTERMS.W3CDTF/DCTERMS.available">2020-02-12</meta:user-defined>
    <meta:user-defined meta:name="OVERHEIDop.StcrtID/DC.identifier">stcrt-2020-7897</meta:user-defined>
    <meta:user-defined meta:name="DCTERMS.W3CDTF/OVERHEIDop.jaargang">2020</meta:user-defined>
    <meta:user-defined meta:name="OVERHEIDop.publicationIssue">7897</meta:user-defined>
    <meta:user-defined meta:name="OVERHEIDop.versieInformatie"/>
  </office:meta>
</office:document-meta>
</file>