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parkeerplaats opladen elektrische auto L.O.-Laan</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34641/234983</text:p>
            <text:p text:style-name="context_bottom"/>
          </text:section>
          <text:p text:style-name="aanhef_wie">Burgemeester en wethouders van Meppel</text:p>
          <text:section text:name="considerans_id1-3-2-1-3" text:style-name="considerans">
            <text:p text:style-name="tussenkopcur">
            <text:span text:style-name="nadrukvet">Overwegingen ten aanzien van het besluit</text:span>
          </text:p>
            <text:p text:style-name="considerans.al">* dat de toename van het aantal elektrische voertuigen de behoefte aan publieke laadinfrastructuur doen toenemen; </text:p>
            <text:p text:style-name="considerans.al">*  dat door de aanbieder van laadinfrastructuur is gevraagd om vanwege  deze toenemende behoefte op de locatie L.O.-Laan ter hoogte van  huisnummer 4, zoals in kaartfragment is opgenomen, een laadpaal te mogen  plaatsen, beheren en exploiteren; </text:p>
            <text:p text:style-name="considerans.al">* dat het reserveren van een  parkeerplaats voor het opladen van elektrische voertuigen de parkeerdruk  in het gebied niet onevenredig nadelig beïnvloedt; </text:p>
            <text:p text:style-name="considerans.al">* dat het  reserveren van de plaats en het plaatsen van de laadinfrastructuur de  veiligheid en doorgang van het verkeer niet nadelig beïnvloedt; </text:p>
            <text:p text:style-name="considerans.al">*  dat de betreffende parkeerplaats ligt binnen de bebouwde kom van  Meppel, dat de plaats openbaar toegankelijk is en in beheer en onderhoud  is bij de gemeente Meppel; </text:p>
            <text:p text:style-name="considerans.al">* het in stand houden van de weg en het waarborgen van de bruikbaarheid daarvan; </text:p>
            <text:p text:style-name="considerans.al">* het bevorderen van doelmatig of zuinig energiegebruik; </text:p>
            <text:p text:style-name="considerans.al">* dat hierover overleg heeft plaats gevonden met de politiechef eenheid Noord Nederland.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reserveren van een parkeerplaats voor het opladen van  elektrische voertuigen door middel van het plaatsen van verkeersbord  E1003 (alleen opladen elektrische voertuigen) en onderbord OB504  (schuine pijl naar links/rechts) op de openbare parkeerplaats aan de  L.O.-Laan ter hoogte van huisnummer 4 conform bijgevoegd kaartfragment. </text:p>
            <text:p text:style-name="tekst_bottom"/>
          </text:section>
        </text:section>
        <text:section text:name="regeling-sluiting_id1-3-2-3" text:style-name="regeling-sluiting">
          <text:section text:name="gegeven_id1-3-2-3-1" text:style-name="gegeven">
            <text:p text:style-name="dagtekening">
            <text:span text:style-name="plaats">Meppel</text:span>
            <text:span text:style-name="datum">25-01-2020</text:span>
          </text:p>
          </text:section>
          <text:section text:name="ondertekening_id1-3-2-3-2">
            <text:p><text:span text:style-name="functie">burgemeester en wethouders,</text:span></text:p>
            <text:p><text:span text:style-name="deze">Namens deze,</text:span></text:p>
            <text:p><text:span text:style-name="ondertekening_naam">
            <text:span text:style-name="voornaam">J.B.</text:span>
            <text:span text:style-name="achternaam">Stahl</text:span>
          </text:span></text:p>
            <text:p><text:span text:style-name="functie">Teamleider Openbare Ruimte Binnen</text:span></text:p>
          </text:section>
        </text:section>
        <text:section text:name="bezwaarschrift_id1-3-2-4" text:style-name="bezwaarschrift">
          <text:p text:style-name="bezwaarschrift_top"/>
          <text:p text:style-name="tussenkopvetcur">Bezwaar maken </text:p>
          <text:p text:style-name="bezwaarschrift_al">Wilt u bezwaar maken tegen ons besluit? Stuurt u dan binnen 6 weken na de datum van deze brief uw bezwaarschrift naar:  </text:p>
          <text:p text:style-name="bezwaarschrift_al">Gemeente Meppel </text:p>
          <text:p text:style-name="bezwaarschrift_al">College van burgemeester en wethouders </text:p>
          <text:p text:style-name="bezwaarschrift_al">Postbus 501  </text:p>
          <text:p text:style-name="bezwaarschrift_al">7940 AM  MEPPEL </text:p>
          <text:p text:style-name="bezwaarschrift_al">Let  u erop dat u in uw bezwaarschrift in ieder geval de volgende gegevens  opneemt. Zo voorkomt u dat uw bezwaar vertraging oploopt: </text:p>
          <text:p text:style-name="bezwaarschrift_al">- uw naam en adres; </text:p>
          <text:p text:style-name="bezwaarschrift_al">- de datum waarop u uw bezwaarschrift indient; </text:p>
          <text:p text:style-name="bezwaarschrift_al">- een korte omschrijving van het besluit waartegen u bezwaar maakt; </text:p>
          <text:p text:style-name="bezwaarschrift_al">- een duidelijke uitleg waarom u het niet eens bent met ons besluit. </text:p>
          <text:p text:style-name="bezwaarschrift_al">Vergeet u niet het bezwaarschrift te ondertekenen? </text:p>
          <text:p text:style-name="bezwaarschrift_al">
          <text:span text:style-name="nadrukvet">Voorlopige voorziening </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 </text:p>
          <text:p text:style-name="bezwaarschrift_al">Afdeling bestuursrecht </text:p>
          <text:p text:style-name="bezwaarschrift_al">Postbus 150 </text:p>
          <text:p text:style-name="bezwaarschrift_al">9700 AD Groningen </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881</text:span><text:line-break/><text:date style:data-style-name="dag" text:fixed="true" text:date-value="2020-02-06"/><text:line-break/><text:date style:data-style-name="jaar" text:fixed="true" text:date-value="2020-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881</text:span><text:date style:data-style-name="nicedate" text:fixed="true" text:date-value="2020-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7881</text:span><text:date style:data-style-name="nicedate" text:fixed="true" text:date-value="2020-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eppel</meta:user-defined>
    <meta:user-defined meta:name="OVERHEID.Gemeente/DC.creator">Meppel</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eppel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11024 523401</meta:user-defined>
    <meta:user-defined meta:name="DC.title">Instellen parkeerplaats opladen elektrische auto L.O.-Laan</meta:user-defined>
    <meta:user-defined meta:name="OVERHEID.PostcodeHuisnummer/OVERHEIDop.postcodeHuisnummer">7943CW</meta:user-defined>
    <meta:user-defined meta:name="OVERHEIDop.straatnaam">L.O.-Laan</meta:user-defined>
    <meta:user-defined meta:name="OVERHEIDop.woonplaats">Meppel</meta:user-defined>
    <meta:user-defined meta:name="DCTERMS.W3CDTF/DCTERMS.available">2020-02-06</meta:user-defined>
    <meta:user-defined meta:name="OVERHEIDop.StcrtID/DC.identifier">stcrt-2020-7881</meta:user-defined>
    <meta:user-defined meta:name="OVERHEIDop.externeBijlage">Verkeersbesluit openbare laadpaal L.O.-Laan|exb-2020-5635</meta:user-defined>
    <meta:user-defined meta:name="DCTERMS.W3CDTF/OVERHEIDop.jaargang">2020</meta:user-defined>
    <meta:user-defined meta:name="OVERHEIDop.publicationIssue">7881</meta:user-defined>
    <meta:user-defined meta:name="OVERHEIDop.versieInformatie"/>
  </office:meta>
</office:document-meta>
</file>