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Welstandsnota Noardeast-Fryslân  ]</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Op 16 december 2020 heeft de gemeenteraad van Noardeast-Fryslân de Welstandsnota Noardeast-Fryslân  vastgesteld. Het besluit betreft een harmonisatie van de welstandsnota’s die de voormalige gemeenten Dongeradeel, Ferwerderadiel en Kollumerland hadden. Deze welstandsnota’s gelden niet meer.</text:p>
            <text:p text:style-name="common-al"/>
            <text:p text:style-name="common-al">Met de harmonisatie zijn verschillen tussen de welstandsnota’s zoveel mogelijk weggenomen, zonder dat er wezenlijk nieuwe beleidskeuzes zijn gemaakt. Naast harmonisatie is er tevens sprake van een actualisatie. Dit houdt in dat alle ruimtelijke voor welstand relevante ontwikkelingen, die zich na vaststelling van de welstandnota’s van de voormalige fusiegemeenten hebben voorgedaan, thans zijn meegenomen in de nieuwe welstandnota.</text:p>
            <text:p text:style-name="common-al"/>
            <text:p text:style-name="common-al">De Welstandsnota Noardeast-Fryslân treedt vanaf 1 januari 2021 in werking. Het is de bedoeling om de welstandsnota in het eerste kwartaal van 2021 ook digitaal te ontsluit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8666</text:span><text:line-break/><text:date style:data-style-name="dag" text:fixed="true" text:date-value="2020-12-30"/><text:line-break/><text:date style:data-style-name="jaar" text:fixed="true" text:date-value="2020-12-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8666</text:span><text:date style:data-style-name="nicedate" text:fixed="true" text:date-value="2020-12-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8666</text:span><text:date style:data-style-name="nicedate" text:fixed="true" text:date-value="2020-12-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verigeBvAS-Web-ZM/2.14/xml/MC-DRP-OverigeBvAS-Web-ZM.xml</meta:user-defined>
    <meta:user-defined meta:name="OVERHEID.Gemeente/DC.creator">Noardeast-Fryslân</meta:user-defined>
    <meta:user-defined meta:name="OVERHEID.Informatietype/DC.type">officiële publicatie</meta:user-defined>
    <meta:user-defined meta:name="OVERHEIDop.Staatscourant/DC.type">Overig</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DC.source">Onbekend</meta:user-defined>
    <dc:language>nl</dc:language>
    <meta:user-defined meta:name="OVERHEID.Gemeente/DC.spatial">Noardeast-Fryslân</meta:user-defined>
    <meta:user-defined meta:name="DC.title">[Welstandsnota Noardeast-Fryslân  ]</meta:user-defined>
    <meta:user-defined meta:name="DCTERMS.W3CDTF/DCTERMS.available">2020-12-30</meta:user-defined>
    <meta:user-defined meta:name="DCTERMS.W3CDTF/OVERHEIDop.jaargang">2020</meta:user-defined>
    <meta:user-defined meta:name="OVERHEIDop.publicationIssue">68666</meta:user-defined>
    <meta:user-defined meta:name="OVERHEIDop.StcrtID/DC.identifier">stcrt-2020-68666</meta:user-defined>
    <meta:user-defined meta:name="OVERHEIDop.versieInformatie"/>
  </office:meta>
</office:document-meta>
</file>