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nvalidenparkeerplaatsopkentekeni4e6feee1-e930-4f86-9760-8d5f71bfa90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invalidenparkeerplaats op kenteken langs Arie van de Heuvelstraat in Bunnik</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p text:style-name="common-al">
            <text:span text:style-name="nadrukcur">Burgemeester en Wethouders van de gemeente Bunnik</text:span>
          </text:p>
            <text:p text:style-name="common-al">
            <text:span text:style-name="nadrukvet">Overwegingen ten aanzien van het besluit</text:span>
          </text:p>
            <text:p text:style-name="common-al">
            <text:span text:style-name="nadrukvet">Situatie:</text:span>
          </text:p>
            <text:p text:style-name="common-al">
            <draw:frame><draw:text-box><text:section text:name="plaatje_id1-3-2-2-1-6-1" text:style-name="plaatje">
              <text:p text:style-name="illustratie_id1-3-2-2-1-6-1-1"><draw:frame draw:style-name="illustratie_id1-3-2-2-1-6-1-1" text:anchor-type="paragraph" svg:width="126.4mm" svg:height="135.29999999999998mm"><draw:image xlink:href="Pictures/Invalidenparkeerplaatsopkentekeni4e6feee1-e930-4f86-9760-8d5f71bfa90d.jpg" xlink:type="simple"/></draw:frame></text:p>
            </text:section></draw:text-box></draw:frame>
            <text:span text:style-name="nadrukvet"/>
          </text:p>
            <text:p text:style-name="common-al"/>
            <text:p text:style-name="common-al">
            <text:span text:style-name="nadrukvet">Bevoegdheid:</text:span>
          </text:p>
            <text:p text:style-name="common-al">Artikel 18, eerste lid, onder d, van de Wegenverkeerswet 1994.</text:p>
            <text:p text:style-name="common-al">De Arie van de Heuvelstraat is in het beheer en eigendom bij de gemeente Bunnik. </text:p>
            <text:p text:style-name="common-al"/>
            <text:p text:style-name="common-al">
            <text:span text:style-name="nadrukvet">Grondslag:</text:span>
          </text:p>
            <text:p text:style-name="common-al">Artikel 15 Wegenverkeerswet en artikel 12 BABW.</text:p>
            <text:p text:style-name="common-al">Krachtens artikel 15 lid 1 van de Wegenverkeerswet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p text:style-name="common-al"/>
            <text:p text:style-name="common-al">
            <text:span text:style-name="nadrukvet">Overwegingen ten aanzien van het besluit</text:span>
          </text:p>
            <text:p text:style-name="common-al"/>
            <text:p text:style-name="common-al">
            <text:span text:style-name="nadrukcur">Aanleiding</text:span>
          </text:p>
            <text:p text:style-name="common-al">Er is een aanvraag voor een gehandicaptenparkeerplaats op kenteken ingediend door de bewoner van de Zuster Spinhovenlaan 15. De aanvraag voldoet aan de criteria zoals de gemeente deze hanteert voor het aanwijzen van een eigen gehandicaptenparkeerplaats met een kenteken. De aanvrager is zelf bestuurder van een eigen voertuig, heeft een gehandicaptenparkeerkaart en de parkeerdruk is hoog rondom de woning. Op basis van deze criteria komt deze aanvrager in aanmerking voor een gehandicaptenparkeerplaats. De locatie van de gehandicaptenparkeerplaats is afgestemd met de aanvrager.</text:p>
            <text:p text:style-name="common-al"/>
            <text:p text:style-name="common-al">
            <text:span text:style-name="nadrukcur">Belangen </text:span>
          </text:p>
            <text:p text:style-name="common-al">Aan dit verkeersbesluit liggen de volgende belangen, als bedoeld in artikel 2 van de Wegenverkeerswet 1994, ten grondslag:</text:p>
            <text:p text:style-name="common-al">Het zoveel mogelijk waarborgen van de vrijheid van het verkeer;</text:p>
            <text:p text:style-name="common-al">Het beschermen van weggebruikers en passagiers;</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Politieadvies</text:span>
          </text:p>
            <text:p text:style-name="common-al">In overeenstemming met artikel 24 van het Besluit administratieve bepalingen inzake het wegverkeer is er overleg geweest met de politie, district Midden Nederland. De politie stemt in met de maatregelen. (advies 14 -12-2020)</text:p>
            <text:p text:style-name="common-al"/>
            <text:p text:style-name="common-al">
            <text:span text:style-name="nadrukvet">BESLUIT</text:span>
          </text:p>
            <text:p text:style-name="common-al">Het college heeft besloten tot:</text:p>
            <text:list text:style-name="id1-3-2-2-1-38">
              <text:list-item text:style-override="id1-3-2-2-1-38-1">
                <text:number>•</text:number>
                <text:p text:style-name="al">Het aanwijzen van een gehandicaptenparkeerplaats op kenteken voorzien van een witte kruismarkering langs de Arie van de Heuvelstraat in Bunnik, door het plaatsen van bord E6 van het RVV 1990 met een wit onderbord voorzien van kenteken: GR-251-N. Ter hoogte van  overeenkomstig de bij dit besluit gevoegde tekeningen zie figuur 1 en 2.</text:p>
              </text:list-item>
              <text:list-item text:style-override="id1-3-2-2-1-38-2">
                <text:number/>
                <text:p text:style-name="al"/>
              </text:list-item>
            </text:list>
            <text:p text:style-name="common-al"/>
            <text:p text:style-name="common-al"/>
            <text:p text:style-name="common-al"/>
            <text:p text:style-name="common-al">Odijk, 14 december 2020,</text:p>
            <text:p text:style-name="last-al">Namens Burgemeester en wethouders van Bunnik,</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de heer I. Jawid</text:span></text:p>
            <text:p><text:span text:style-name="functie">Werkvoorbereider verkeerskundige Fysiek Domein</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Bezwaarmogelijkheid</text:p>
          <text:p text:style-name="bezwaarschrift_al">Tegen dit besluit staat bezwaar open. Heeft u opmerkingen, vragen of wilt u meer informatie over dit besluit, bel dan met de gemeente. Als u het niet eens bent met dit besluit, dan kunt u binnen zes weken na de dag van publicatie een bezwaarschrift indienen ter attentie van het college van burgemeester en wethouders van de gemeente Bunnik, Postbus 5, 3980 CA Bunnik. </text:p>
          <text:p text:style-name="bezwaarschrift_al">Zorgt u ervoor dat u het bezwaarschrift indient binnen zes weken is verzonden. Daarmee voorkomt u dat we uw bezwaarschrift niet meer kunnen behandelen. </text:p>
          <text:p text:style-name="bezwaarschrift_al">Het bezwaarschrift bevat in ieder geval:</text:p>
          <text:p text:style-name="bezwaarschrift_al">- uw naam en adres;</text:p>
          <text:p text:style-name="bezwaarschrift_al">-  datum en handtekening;</text:p>
          <text:p text:style-name="bezwaarschrift_al">- een omschrijving van het besluit waar het bezwaarschrift tegen gericht is (u kunt bijvoorbeeld datum en kenmerk van dit besluit vermelden of een kopie meesturen);</text:p>
          <text:p text:style-name="bezwaarschrift_al">- de reden waarom u bezwaar maakt.</text:p>
          <text:p text:style-name="bezwaarschrift_al">Machtiging bij vertegenwoordiging</text:p>
          <text:p text:style-name="bezwaarschrift_al">Als iemand anders u vertegenwoordigt, is het nodig om een door u ondertekende machtiging bij het bezwaarschrift te voegen.</text:p>
          <text:p text:style-name="bezwaarschrift_al">Digitaal indienen bezwaarschrift</text:p>
          <text:p text:style-name="bezwaarschrift_al">Het bezwaarschrift kunt u ook indienen met het webformulier (‘bezwaarschriftformulier’) via onze website www.bunnik.nl. Dit formulier kunt u vinden bij het onderwerp ‘online regelen’ op onze website. Voor deze wijze van indienen heeft u een elektronische handtekening (DigiD) nodig.</text:p>
          <text:p text:style-name="bezwaarschrift_al"/>
          <text:p text:style-name="bezwaarschrift_al">
          <text:span text:style-name="nadrukvet">Voorlopige voorziening aanvragen</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Utrecht. </text:p>
          <text:p text:style-name="bezwaarschrift_al">Het postadres is:</text:p>
          <text:p text:style-name="bezwaarschrift_al">Rechtbank Midden-Nederland, afdeling Bestuursrecht, voorlopige voorzieningen </text:p>
          <text:p text:style-name="bezwaarschrift_al">Postbus 16005</text:p>
          <text:p text:style-name="bezwaarschrift_al">3500 DA Utrecht.</text:p>
          <text:p text:style-name="bezwaarschrift_al">U kunt het verzoek om voorlopige voorziening ook digitaal indienen via http://loket.rechtspraak.nl/bestuursrecht, hiervoor dient u te beschikken over een DigiD. Op de genoemde site is hierover meer informatie te vinden.</text:p>
          <text:p text:style-name="bezwaarschrift_al"/>
          <text:p text:style-name="bezwaarschrift_al">Kosten voorlopige voorziening</text:p>
          <text:p text:style-name="bezwaarschrift_al">Voor een voorlopige voorziening betaalt u griffierecht. Meer informatie hierover krijgt u van de griffie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6727</text:span><text:line-break/><text:date style:data-style-name="dag" text:fixed="true" text:date-value="2020-12-16"/><text:line-break/><text:date style:data-style-name="jaar" text:fixed="true" text:date-value="2020-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727</text:span><text:date style:data-style-name="nicedate" text:fixed="true" text:date-value="2020-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727</text:span><text:date style:data-style-name="nicedate" text:fixed="true" text:date-value="2020-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unnik</meta:user-defined>
    <meta:user-defined meta:name="OVERHEID.Gemeente/DC.creator">Bunnik</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unnik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42209 452975</meta:user-defined>
    <meta:user-defined meta:name="DC.title">Verkeersbesluit aanwijzen invalidenparkeerplaats op kenteken langs Arie van de Heuvelstraat in Bunnik</meta:user-defined>
    <meta:user-defined meta:name="OVERHEID.PostcodeHuisnummer/OVERHEIDop.postcodeHuisnummer">3981CR 15</meta:user-defined>
    <meta:user-defined meta:name="OVERHEIDop.straatnaam">Zuster Spinhovenlaan</meta:user-defined>
    <meta:user-defined meta:name="OVERHEIDop.woonplaats">Bunnik</meta:user-defined>
    <meta:user-defined meta:name="DCTERMS.W3CDTF/DCTERMS.available">2020-12-16</meta:user-defined>
    <meta:user-defined meta:name="OVERHEIDop.StcrtID/DC.identifier">stcrt-2020-66727</meta:user-defined>
    <meta:user-defined meta:name="DCTERMS.W3CDTF/OVERHEIDop.jaargang">2020</meta:user-defined>
    <meta:user-defined meta:name="OVERHEIDop.publicationIssue">66727</meta:user-defined>
    <meta:user-defined meta:name="OVERHEIDop.versieInformatie"/>
  </office:meta>
</office:document-meta>
</file>